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" manifest:media-type="application/vnd.sun.xml.ui.configuration"/>
  <manifest:file-entry manifest:full-path="ObjectReplacements/Object 1" manifest:media-type=""/>
  <manifest:file-entry manifest:full-path="styles.xml" manifest:media-type="text/xml"/>
  <manifest:file-entry manifest:full-path="Pictures/100002010000003300000015F06EACF56604CF2F.png" manifest:media-type="image/png"/>
  <manifest:file-entry manifest:full-path="Pictures/1000000000000020000000204B249CA79A42C6D7.png" manifest:media-type="image/png"/>
  <manifest:file-entry manifest:full-path="Pictures/100002010000000C000000094EC75FF226AD9DC8.png" manifest:media-type="image/png"/>
  <manifest:file-entry manifest:full-path="Pictures/10000201000001000000010078CBC141DE4D2117.png" manifest:media-type="image/png"/>
  <manifest:file-entry manifest:full-path="Pictures/10000201000000C100000015A467C1A7684A5FE4.png" manifest:media-type="image/png"/>
  <manifest:file-entry manifest:full-path="Pictures/1000020100000098000000179DDD429C16BB64FD.png" manifest:media-type="image/png"/>
  <manifest:file-entry manifest:full-path="Pictures/100002010000010000000100A39D3BC0B46E18B8.png" manifest:media-type="image/png"/>
  <manifest:file-entry manifest:full-path="Pictures/10000000000003A8000002BF49AA274639A28266.png" manifest:media-type="image/png"/>
  <manifest:file-entry manifest:full-path="Pictures/1000137F000003860000017AC72E2C04C9FF8C9A.svg" manifest:media-type="image/svg+xml"/>
  <manifest:file-entry manifest:full-path="Pictures/100002010000000A00000009D01DC0E3F92B7499.png" manifest:media-type="image/png"/>
  <manifest:file-entry manifest:full-path="Pictures/100002010000010000000100A936640C646112BF.png" manifest:media-type="image/png"/>
  <manifest:file-entry manifest:full-path="Pictures/100002010000003C000000156861A0E729369103.png" manifest:media-type="image/png"/>
  <manifest:file-entry manifest:full-path="Pictures/100013DE000004290000017AD2F2739467BFA263.svg" manifest:media-type="image/svg+xml"/>
  <manifest:file-entry manifest:full-path="Pictures/1000434E00000D4E0000017AA132AB80EFF5471B.svg" manifest:media-type="image/svg+xml"/>
  <manifest:file-entry manifest:full-path="Pictures/100002010000003C000000151A848516E0A7CD60.png" manifest:media-type="image/png"/>
  <manifest:file-entry manifest:full-path="Pictures/10000865000000D30000009746550DA54BDE4566.svg" manifest:media-type="image/svg+xml"/>
  <manifest:file-entry manifest:full-path="Pictures/10001727000004BF0000017AEDB3A29A88B766CF.svg" manifest:media-type="image/svg+xml"/>
  <manifest:file-entry manifest:full-path="Pictures/100000000000035700000059D52395DC89B70328.png" manifest:media-type="image/png"/>
  <manifest:file-entry manifest:full-path="Pictures/100052F2000010A2000001CBE08E04FE9E87C10A.svg" manifest:media-type="image/svg+xml"/>
  <manifest:file-entry manifest:full-path="Pictures/10002FDA000008E7000001A2EC7EBD2B8FFB9158.svg" manifest:media-type="image/svg+xml"/>
  <manifest:file-entry manifest:full-path="Pictures/1000020100000045000000154DDB9B3171D4735E.png" manifest:media-type="image/png"/>
  <manifest:file-entry manifest:full-path="Pictures/1000169F000001890000016EB1CD69450C1562B5.svg" manifest:media-type="image/svg+xml"/>
  <manifest:file-entry manifest:full-path="Pictures/10000830000000B30000009791B8A73D71C497BB.svg" manifest:media-type="image/svg+xml"/>
  <manifest:file-entry manifest:full-path="Pictures/10000FEE0000034E000001056B3992F9FE3A0BA5.svg" manifest:media-type="image/svg+xml"/>
  <manifest:file-entry manifest:full-path="Pictures/10000201000000300000000F1CAE2887D92745AC.png" manifest:media-type="image/png"/>
  <manifest:file-entry manifest:full-path="Pictures/100002010000001600000015CA46F8E8C6A6748A.png" manifest:media-type="image/png"/>
  <manifest:file-entry manifest:full-path="Pictures/100002010000002B000000175BB2898613A7828A.png" manifest:media-type="image/png"/>
  <manifest:file-entry manifest:full-path="Pictures/10001ED1000002F50000019C97C04ACBC0164225.svg" manifest:media-type="image/svg+xml"/>
  <manifest:file-entry manifest:full-path="Pictures/100025CE000004CF000001A2CAA15A936642816D.svg" manifest:media-type="image/svg+xml"/>
  <manifest:file-entry manifest:full-path="Pictures/100002010000004600000018152D07044473E2FC.png" manifest:media-type="image/png"/>
  <manifest:file-entry manifest:full-path="Pictures/100002010000006D000000150CF0D5A846A1E466.png" manifest:media-type="image/png"/>
  <manifest:file-entry manifest:full-path="Pictures/1000020100000081000000180A550DB177B5E941.png" manifest:media-type="image/png"/>
  <manifest:file-entry manifest:full-path="Pictures/10000201000000F10000001ADD64CCC86B9FB64F.png" manifest:media-type="image/png"/>
  <manifest:file-entry manifest:full-path="Pictures/1000392400000A720000019D4F820E8BDAA5B728.svg" manifest:media-type="image/svg+xml"/>
  <manifest:file-entry manifest:full-path="Pictures/10004D2A00000CB20000019D925DCDC75B43EAB1.svg" manifest:media-type="image/svg+xml"/>
  <manifest:file-entry manifest:full-path="Pictures/10000201000000B800000017BAF71A23DD464A68.png" manifest:media-type="image/png"/>
  <manifest:file-entry manifest:full-path="Pictures/1000000000000350000002C107D2F886E27AA214.png" manifest:media-type="image/png"/>
  <manifest:file-entry manifest:full-path="Pictures/100024E1000007170000013810D1A40FCD54CE03.svg" manifest:media-type="image/svg+xml"/>
  <manifest:file-entry manifest:full-path="Pictures/10003CE800000D300000015F7CAF44C30EB9AD67.svg" manifest:media-type="image/svg+xml"/>
  <manifest:file-entry manifest:full-path="Pictures/100002010000006900000012A2EDE13B9A7E67A5.png" manifest:media-type="image/png"/>
  <manifest:file-entry manifest:full-path="Pictures/10000201000000BF00000014FE12288B89AA6C34.png" manifest:media-type="image/png"/>
  <manifest:file-entry manifest:full-path="Pictures/10000201000000670000001231CC4B70C97A366E.png" manifest:media-type="image/png"/>
  <manifest:file-entry manifest:full-path="Pictures/100027220000073500000138FC8FEB041DB1D949.svg" manifest:media-type="image/svg+xml"/>
  <manifest:file-entry manifest:full-path="Pictures/10002F540000078A0000017A0B441C595B7EC549.svg" manifest:media-type="image/svg+xml"/>
  <manifest:file-entry manifest:full-path="Pictures/1000000000000668000001A98744382AE01E166B.png" manifest:media-type="image/png"/>
  <manifest:file-entry manifest:full-path="Pictures/10000D48000004220000017AF6BA6DD32C3C9E45.svg" manifest:media-type="image/svg+xml"/>
  <manifest:file-entry manifest:full-path="Pictures/1000000000000666000001A59FE0B5E295F32D26.png" manifest:media-type="image/png"/>
  <manifest:file-entry manifest:full-path="Pictures/1000000000000364000002CBF176B45C9FD419BC.png" manifest:media-type="image/png"/>
  <manifest:file-entry manifest:full-path="Pictures/100000000000036C000002C02D91709ABD15AE6B.png" manifest:media-type="image/png"/>
  <manifest:file-entry manifest:full-path="Pictures/1000000000000375000002BECB2D760909F8713C.png" manifest:media-type="image/png"/>
  <manifest:file-entry manifest:full-path="Pictures/10000000000003560000002C3DBAA5906EBEB78D.png" manifest:media-type="image/png"/>
  <manifest:file-entry manifest:full-path="Pictures/100000000000037D000002BFADACBA92FA8DD854.png" manifest:media-type="image/png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egoe UI7" svg:font-family="'Segoe UI'"/>
    <style:font-face style:name="Segoe UI6" svg:font-family="'Segoe UI'" style:font-adornments="Standard"/>
    <style:font-face style:name="Source Code Pro2" svg:font-family="'Source Code Pro'" style:font-family-generic="modern" style:font-pitch="fixed"/>
    <style:font-face style:name="Source Code Pro1" svg:font-family="'Source Code Pro'" style:font-adornments="Standard" style:font-family-generic="modern" style:font-pitch="fixed"/>
    <style:font-face style:name="Arial1" svg:font-family="Arial" style:font-pitch="variable"/>
    <style:font-face style:name="Microsoft YaHei1" svg:font-family="'Microsoft YaHei'" style:font-pitch="variable"/>
    <style:font-face style:name="Segoe UI9" svg:font-family="'Segoe UI'" style:font-pitch="variable"/>
    <style:font-face style:name="Segoe UI5" svg:font-family="'Segoe UI'" style:font-adornments="Standard" style:font-pitch="variable"/>
    <style:font-face style:name="Segoe UI3" svg:font-family="'Segoe UI'" style:font-adornments="Standard" style:font-family-generic="modern" style:font-pitch="variable"/>
    <style:font-face style:name="Source Code Pro" svg:font-family="'Source Code Pro'" style:font-adornments="Standard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egoe UI" svg:font-family="'Segoe UI'" style:font-family-generic="roman" style:font-pitch="variable"/>
    <style:font-face style:name="Segoe UI1" svg:font-family="'Segoe UI'" style:font-adornments="Standard" style:font-family-generic="roman" style:font-pitch="variable"/>
    <style:font-face style:name="Segoe UI Semibold" svg:font-family="'Segoe UI Semibold'" style:font-family-generic="roman" style:font-pitch="variable"/>
    <style:font-face style:name="Segoe UI Semibold1" svg:font-family="'Segoe UI Semibold'" style:font-adornments="Standar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Kursiv" style:font-family-generic="roman" style:font-pitch="variable"/>
    <style:font-face style:name="Times New Roman2" svg:font-family="'Times New Roman'" style:font-adornments="Standard" style:font-family-generic="roman" style:font-pitch="variable"/>
    <style:font-face style:name="Segoe UI4" svg:font-family="'Segoe UI'" style:font-family-generic="swiss" style:font-pitch="variable"/>
    <style:font-face style:name="Segoe UI2" svg:font-family="'Segoe UI'" style:font-adornments="Standard" style:font-family-generic="swiss" style:font-pitch="variable"/>
    <style:font-face style:name="Segoe UI Semibold2" svg:font-family="'Segoe UI Semibold'" style:font-adornments="Standard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8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877cm" fo:min-width="25.322cm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9.311cm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5.979cm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542cm" fo:min-width="7.152cm"/>
    </style:style>
    <style:style style:name="gr5" style:family="graphic">
      <style:graphic-properties style:protect="size"/>
    </style:style>
    <style:style style:name="gr6" style:family="graphic" style:parent-style-name="Überschrift">
      <style:graphic-properties draw:auto-grow-height="true" draw:auto-grow-width="true" fo:min-height="1.691cm" fo:min-width="9.21cm"/>
    </style:style>
    <style:style style:name="gr7" style:family="graphic" style:parent-style-name="objectwithoutfill">
      <style:graphic-properties draw:stroke="dash" draw:stroke-dash="Fine_20_Dashed" svg:stroke-width="0.053cm" svg:stroke-color="#2e3436" draw:marker-start-width="0.279cm" draw:marker-end-width="0.279cm" draw:fill="solid" draw:textarea-vertical-align="middle" fo:padding-top="0.151cm" fo:padding-bottom="0.151cm" fo:padding-left="0.276cm" fo:padding-right="0.276cm"/>
    </style:style>
    <style:style style:name="gr8" style:family="graphic" style:parent-style-name="objectwithoutfill">
      <style:graphic-properties svg:stroke-width="0.053cm" svg:stroke-color="#888a85" draw:marker-start-width="0.279cm" draw:marker-end="Arrow" draw:marker-end-width="0.379cm" draw:fill="solid" draw:textarea-vertical-align="middle" fo:padding-top="0.151cm" fo:padding-bottom="0.151cm" fo:padding-left="0.276cm" fo:padding-right="0.276cm"/>
    </style:style>
    <style:style style:name="gr9" style:family="graphic" style:parent-style-name="Box_20_Orange">
      <style:graphic-properties draw:textarea-vertical-align="middle" draw:auto-grow-height="false" fo:min-height="0.95cm" fo:min-width="4.1cm"/>
    </style:style>
    <style:style style:name="gr10" style:family="graphic" style:parent-style-name="Box_20_Orange">
      <style:graphic-properties draw:textarea-vertical-align="middle" draw:auto-grow-height="false" fo:min-height="0.95cm" fo:min-width="3.1cm"/>
    </style:style>
    <style:style style:name="gr11" style:family="graphic" style:parent-style-name="Box_20_Orange">
      <style:graphic-properties draw:textarea-vertical-align="middle" draw:auto-grow-height="false" fo:min-height="0.95cm" fo:min-width="3.5cm"/>
    </style:style>
    <style:style style:name="gr12" style:family="graphic" style:parent-style-name="Box_20_Orange">
      <style:graphic-properties draw:textarea-vertical-align="middle" draw:auto-grow-height="false" fo:min-height="0.95cm" fo:min-width="4.7cm"/>
    </style:style>
    <style:style style:name="gr13" style:family="graphic" style:parent-style-name="Box_20_Orange">
      <style:graphic-properties draw:textarea-vertical-align="middle" draw:auto-grow-height="false" fo:min-height="0.95cm" fo:min-width="3.7cm"/>
    </style:style>
    <style:style style:name="gr14" style:family="graphic" style:parent-style-name="Box_20_Orange">
      <style:graphic-properties draw:textarea-vertical-align="middle" draw:auto-grow-height="false" fo:min-height="0.95cm" fo:min-width="4.3cm"/>
    </style:style>
    <style:style style:name="gr15" style:family="graphic" style:parent-style-name="objectwithoutfill">
      <style:graphic-properties svg:stroke-width="0.212cm" svg:stroke-color="#ef2929" draw:marker-start-width="0.517cm" draw:marker-end-width="0.517cm" draw:fill="solid" draw:textarea-vertical-align="middle" fo:padding-top="0.23cm" fo:padding-bottom="0.23cm" fo:padding-left="0.355cm" fo:padding-right="0.355cm"/>
    </style:style>
    <style:style style:name="gr16" style:family="graphic" style:parent-style-name="objectwithoutfill">
      <style:graphic-properties svg:stroke-width="0.106cm" svg:stroke-color="#2e3436" draw:marker-start-width="0.359cm" draw:marker-end="Symmetric_20_Arrow" draw:marker-end-width="0.459cm" draw:fill="solid" draw:textarea-vertical-align="middle" fo:padding-top="0.178cm" fo:padding-bottom="0.178cm" fo:padding-left="0.303cm" fo:padding-right="0.303cm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0.857cm"/>
    </style:style>
    <style:style style:name="gr18" style:family="graphic" style:parent-style-name="Box_20_Grün">
      <style:graphic-properties draw:textarea-vertical-align="middle" draw:auto-grow-height="false" fo:min-height="1.751cm" fo:min-width="7.1cm" fo:wrap-option="no-wrap"/>
    </style:style>
    <style:style style:name="gr19" style:family="graphic" style:parent-style-name="Box_20_Grün">
      <style:graphic-properties draw:textarea-vertical-align="middle" draw:auto-grow-height="false" fo:min-height="1.751cm" fo:min-width="9.901cm" fo:wrap-option="no-wrap"/>
    </style:style>
    <style:style style:name="gr20" style:family="graphic" style:parent-style-name="Box_20_Gelb">
      <style:graphic-properties draw:textarea-vertical-align="middle" draw:auto-grow-height="false" fo:min-height="1.556cm" fo:min-width="1.306cm"/>
    </style:style>
    <style:style style:name="gr21" style:family="graphic" style:parent-style-name="Objekt_20_ohne_20_Füllung_20_und_20_Lini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50%" style:mirror="none"/>
    </style:style>
    <style:style style:name="gr2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.594cm"/>
    </style:style>
    <style:style style:name="gr2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.56cm"/>
    </style:style>
    <style:style style:name="gr24" style:family="graphic" style:parent-style-name="Überschrift">
      <style:graphic-properties draw:auto-grow-height="true" draw:auto-grow-width="true" fo:min-height="1.691cm" fo:min-width="10.907cm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3.062cm"/>
    </style:style>
    <style:style style:name="gr26" style:family="graphic" style:parent-style-name="Box_20_Blau">
      <style:graphic-properties draw:textarea-vertical-align="middle" draw:auto-grow-height="false" fo:min-height="1.556cm" fo:min-width="1.306cm"/>
    </style:style>
    <style:style style:name="gr2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3.578cm"/>
    </style:style>
    <style:style style:name="gr2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1.373cm"/>
    </style:style>
    <style:style style:name="gr29" style:family="graphic" style:parent-style-name="Box_20_Violett">
      <style:graphic-properties draw:textarea-vertical-align="middle" draw:auto-grow-height="false" fo:min-height="1.556cm" fo:min-width="1.306cm"/>
    </style:style>
    <style:style style:name="gr30" style:family="graphic" style:parent-style-name="Box">
      <style:graphic-properties draw:auto-grow-height="true" draw:auto-grow-width="true" fo:min-height="1.068cm" fo:min-width="5.59cm"/>
    </style:style>
    <style:style style:name="gr31" style:family="graphic" style:parent-style-name="Box_20_Gelb">
      <style:graphic-properties draw:auto-grow-height="true" draw:auto-grow-width="true" fo:min-height="1.068cm" fo:min-width="5.59cm"/>
    </style:style>
    <style:style style:name="gr3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68cm" fo:min-width="8.725cm"/>
    </style:style>
    <style:style style:name="gr33" style:family="graphic" style:parent-style-name="Box_20_Gelb">
      <style:graphic-properties draw:auto-grow-height="true" draw:auto-grow-width="true" fo:min-height="1.068cm" fo:min-width="3.558cm"/>
    </style:style>
    <style:style style:name="gr3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68cm" fo:min-width="5.932cm"/>
    </style:style>
    <style:style style:name="gr35" style:family="graphic" style:parent-style-name="objectwithoutfill">
      <style:graphic-properties svg:stroke-width="0.081cm" draw:marker-start-width="0.321cm" draw:marker-end-width="0.321cm" draw:fill="solid" draw:textarea-vertical-align="middle" fo:padding-top="0.165cm" fo:padding-bottom="0.165cm" fo:padding-left="0.29cm" fo:padding-right="0.29cm"/>
    </style:style>
    <style:style style:name="gr36" style:family="graphic" style:parent-style-name="Box_20_Gelb">
      <style:graphic-properties draw:auto-grow-height="true" draw:auto-grow-width="true" fo:min-height="1.068cm" fo:min-width="2.542cm"/>
    </style:style>
    <style:style style:name="gr37" style:family="graphic" style:parent-style-name="Box">
      <style:graphic-properties draw:auto-grow-height="true" draw:auto-grow-width="true" fo:min-height="1.068cm" fo:min-width="3.558cm"/>
    </style:style>
    <style:style style:name="gr38" style:family="graphic" style:parent-style-name="Box">
      <style:graphic-properties draw:auto-grow-height="true" draw:auto-grow-width="true" fo:min-height="1.068cm" fo:min-width="2.542cm"/>
    </style:style>
    <style:style style:name="gr39" style:family="graphic" style:parent-style-name="Box">
      <style:graphic-properties draw:auto-grow-height="true" draw:auto-grow-width="true" fo:min-height="1.068cm" fo:min-width="2.034cm"/>
    </style:style>
    <style:style style:name="gr40" style:family="graphic" style:parent-style-name="Box_20_Gelb">
      <style:graphic-properties draw:auto-grow-height="true" draw:auto-grow-width="true" fo:min-height="1.068cm" fo:min-width="2.034cm"/>
    </style:style>
    <style:style style:name="gr41" style:family="graphic" style:parent-style-name="Box">
      <style:graphic-properties draw:auto-grow-height="true" draw:auto-grow-width="true" fo:min-height="1.068cm" fo:min-width="1.018cm"/>
    </style:style>
    <style:style style:name="gr42" style:family="graphic" style:parent-style-name="Box_20_Gelb">
      <style:graphic-properties draw:auto-grow-height="true" draw:auto-grow-width="true" fo:min-height="1.068cm" fo:min-width="1.018cm"/>
    </style:style>
    <style:style style:name="gr43" style:family="graphic" style:parent-style-name="Box">
      <style:graphic-properties draw:auto-grow-height="true" draw:auto-grow-width="true" fo:min-height="1.068cm" fo:min-width="1.526cm"/>
    </style:style>
    <style:style style:name="gr44" style:family="graphic" style:parent-style-name="Box">
      <style:graphic-properties draw:auto-grow-height="true" draw:auto-grow-width="true" fo:min-height="1.068cm" fo:min-width="0.51cm"/>
    </style:style>
    <style:style style:name="gr45" style:family="graphic" style:parent-style-name="Box_20_Gelb">
      <style:graphic-properties draw:auto-grow-height="true" draw:auto-grow-width="true" fo:min-height="1.068cm" fo:min-width="0.51cm"/>
    </style:style>
    <style:style style:name="gr46" style:family="graphic" style:parent-style-name="Box_20_Gelb">
      <style:graphic-properties draw:auto-grow-height="true" draw:auto-grow-width="true" fo:min-height="1.068cm" fo:min-width="1.526cm"/>
    </style:style>
    <style:style style:name="gr4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068cm" fo:min-width="5.001cm"/>
    </style:style>
    <style:style style:name="gr48" style:family="graphic" style:parent-style-name="Box_20_Gelb">
      <style:graphic-properties draw:auto-grow-height="true" draw:auto-grow-width="true" fo:min-height="1.135cm" fo:min-width="5.59cm"/>
    </style:style>
    <style:style style:name="gr4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8.473cm"/>
    </style:style>
    <style:style style:name="gr50" style:family="graphic" style:parent-style-name="objectwithoutfill">
      <style:graphic-properties draw:stroke="dash" draw:stroke-dash="Fine_20_Dashed" svg:stroke-width="0.053cm" svg:stroke-color="#cc0000" draw:marker-start-width="0.279cm" draw:marker-end-width="0.279cm" draw:fill="solid" draw:textarea-vertical-align="middle" fo:padding-top="0.151cm" fo:padding-bottom="0.151cm" fo:padding-left="0.276cm" fo:padding-right="0.276cm"/>
    </style:style>
    <style:style style:name="gr5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7.91cm"/>
    </style:style>
    <style:style style:name="gr52" style:family="graphic" style:parent-style-name="standard">
      <style:graphic-properties svg:stroke-width="0.081cm" draw:marker-start-width="0.321cm" draw:marker-end-width="0.321cm" draw:fill="none" draw:textarea-vertical-align="middle" draw:auto-grow-height="false" fo:min-height="4.979cm" fo:min-width="0cm" fo:padding-top="0.165cm" fo:padding-bottom="0.165cm" fo:padding-left="0.29cm" fo:padding-right="0.29cm"/>
    </style:style>
    <style:style style:name="gr53" style:family="graphic" style:parent-style-name="Objekt_20_ohne_20_Füllung_20_und_20_Lini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4" style:family="graphic" style:parent-style-name="standard">
      <style:graphic-properties svg:stroke-width="0.081cm" draw:marker-start-width="0.321cm" draw:marker-end-width="0.321cm" draw:fill="none" draw:textarea-vertical-align="middle" draw:auto-grow-height="false" fo:min-height="5.926cm" fo:min-width="0cm" fo:padding-top="0.165cm" fo:padding-bottom="0.165cm" fo:padding-left="0.29cm" fo:padding-right="0.29cm"/>
    </style:style>
    <style:style style:name="gr5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3.435cm"/>
    </style:style>
    <style:style style:name="gr5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7.68cm" fo:min-width="4.379cm"/>
    </style:style>
    <style:style style:name="gr5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6.111cm"/>
    </style:style>
    <style:style style:name="gr58" style:family="graphic" style:parent-style-name="Box_20_Grün">
      <style:graphic-properties draw:textarea-vertical-align="middle"/>
    </style:style>
    <style:style style:name="gr59" style:family="graphic" style:parent-style-name="Überschrift">
      <style:graphic-properties draw:auto-grow-height="true" draw:auto-grow-width="true" fo:min-height="1.691cm" fo:min-width="20.11cm"/>
    </style:style>
    <style:style style:name="gr60" style:family="graphic" style:parent-style-name="objectwithoutfill">
      <style:graphic-properties draw:stroke="dash" draw:stroke-dash="Fine_20_Dashed" svg:stroke-width="0.081cm" svg:stroke-color="#ef2929" draw:marker-start-width="0.322cm" draw:marker-end-width="0.322cm" draw:fill="solid" draw:textarea-vertical-align="middle" fo:padding-top="0.166cm" fo:padding-bottom="0.166cm" fo:padding-left="0.291cm" fo:padding-right="0.291cm"/>
    </style:style>
    <style:style style:name="gr61" style:family="graphic" style:parent-style-name="objectwithoutfill">
      <style:graphic-properties svg:stroke-width="0.081cm" svg:stroke-color="#cc0000" draw:marker-start-width="0.321cm" draw:marker-end="Arrow" draw:marker-end-width="0.421cm" draw:fill="solid" draw:textarea-vertical-align="middle" fo:padding-top="0.165cm" fo:padding-bottom="0.165cm" fo:padding-left="0.29cm" fo:padding-right="0.29cm"/>
    </style:style>
    <style:style style:name="gr6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0.221cm"/>
    </style:style>
    <style:style style:name="gr6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5.768cm"/>
    </style:style>
    <style:style style:name="gr6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4.281cm"/>
    </style:style>
    <style:style style:name="gr65" style:family="graphic" style:parent-style-name="Box">
      <style:graphic-properties draw:auto-grow-height="true" draw:auto-grow-width="true" fo:min-height="1.068cm" fo:min-width="2.145cm"/>
    </style:style>
    <style:style style:name="gr66" style:family="graphic" style:parent-style-name="Box">
      <style:graphic-properties draw:auto-grow-height="true" draw:auto-grow-width="true" fo:min-height="1.135cm" fo:min-width="2.167cm"/>
    </style:style>
    <style:style style:name="gr67" style:family="graphic" style:parent-style-name="Box">
      <style:graphic-properties draw:auto-grow-height="true" draw:auto-grow-width="true" fo:min-height="1.068cm" fo:min-width="1.543cm"/>
    </style:style>
    <style:style style:name="gr68" style:family="graphic" style:parent-style-name="Box">
      <style:graphic-properties draw:auto-grow-height="true" draw:auto-grow-width="true" fo:min-height="1.135cm" fo:min-width="1.565cm"/>
    </style:style>
    <style:style style:name="gr69" style:family="graphic" style:parent-style-name="Überschrift">
      <style:graphic-properties draw:auto-grow-height="true" draw:auto-grow-width="true" fo:min-height="1.691cm" fo:min-width="13.629cm"/>
    </style:style>
    <style:style style:name="gr70" style:family="graphic" style:parent-style-name="Box">
      <style:graphic-properties draw:auto-grow-height="true" draw:auto-grow-width="true" fo:min-height="1.068cm" fo:min-width="1.159cm"/>
    </style:style>
    <style:style style:name="gr71" style:family="graphic" style:parent-style-name="Box">
      <style:graphic-properties draw:auto-grow-height="true" draw:auto-grow-width="true" fo:min-height="1.068cm" fo:min-width="0.459cm"/>
    </style:style>
    <style:style style:name="gr72" style:family="graphic" style:parent-style-name="Box">
      <style:graphic-properties draw:auto-grow-height="true" draw:auto-grow-width="true" fo:min-height="1.068cm" fo:min-width="0.513cm"/>
    </style:style>
    <style:style style:name="gr73" style:family="graphic" style:parent-style-name="Box">
      <style:graphic-properties draw:textarea-vertical-align="middle"/>
    </style:style>
    <style:style style:name="gr74" style:family="graphic" style:parent-style-name="Box">
      <style:graphic-properties draw:auto-grow-height="true" draw:auto-grow-width="true" fo:min-height="1.068cm" fo:min-width="0.558cm"/>
    </style:style>
    <style:style style:name="gr75" style:family="graphic" style:parent-style-name="Box">
      <style:graphic-properties draw:auto-grow-height="true" draw:auto-grow-width="true" fo:min-height="1.068cm" fo:min-width="0.51cm"/>
    </style:style>
    <style:style style:name="gr76" style:family="graphic" style:parent-style-name="Box">
      <style:graphic-properties draw:auto-grow-height="true" draw:auto-grow-width="true" fo:min-height="1.068cm" fo:min-width="1.945cm"/>
    </style:style>
    <style:style style:name="gr77" style:family="graphic" style:parent-style-name="Box">
      <style:graphic-properties draw:auto-grow-height="true" draw:auto-grow-width="true" fo:min-height="1.068cm" fo:min-width="0.376cm"/>
    </style:style>
    <style:style style:name="gr78" style:family="graphic" style:parent-style-name="Box">
      <style:graphic-properties draw:auto-grow-height="true" draw:auto-grow-width="true" fo:min-height="1.068cm" fo:min-width="0.513cm"/>
    </style:style>
    <style:style style:name="gr79" style:family="graphic" style:parent-style-name="Box_20_Grün">
      <style:graphic-properties draw:auto-grow-height="true" draw:auto-grow-width="true" fo:min-height="1.068cm" fo:min-width="1.018cm"/>
    </style:style>
    <style:style style:name="gr80" style:family="graphic" style:parent-style-name="Box_20_Gelb">
      <style:graphic-properties draw:auto-grow-height="true" draw:auto-grow-width="true" fo:min-height="1.068cm" fo:min-width="1.159cm"/>
    </style:style>
    <style:style style:name="gr81" style:family="graphic" style:parent-style-name="Box_20_Blau">
      <style:graphic-properties draw:auto-grow-height="true" draw:auto-grow-width="true" fo:min-height="1.068cm" fo:min-width="1.018cm"/>
    </style:style>
    <style:style style:name="gr82" style:family="graphic" style:parent-style-name="Box_20_Braun">
      <style:graphic-properties draw:auto-grow-height="true" draw:auto-grow-width="true" fo:min-height="1.068cm" fo:min-width="0.459cm"/>
    </style:style>
    <style:style style:name="gr83" style:family="graphic" style:parent-style-name="Box_20_Orange">
      <style:graphic-properties draw:auto-grow-height="true" draw:auto-grow-width="true" fo:min-height="1.068cm" fo:min-width="0.51cm"/>
    </style:style>
    <style:style style:name="gr84" style:family="graphic" style:parent-style-name="Box_20_Violett">
      <style:graphic-properties draw:auto-grow-height="true" draw:auto-grow-width="true" fo:min-height="1.068cm" fo:min-width="0.513cm"/>
    </style:style>
    <style:style style:name="gr85" style:family="graphic" style:parent-style-name="objectwithoutfill">
      <style:graphic-properties svg:stroke-width="0.053cm" draw:marker-start-width="0.279cm" draw:marker-end-width="0.279cm" draw:fill="solid" draw:textarea-vertical-align="middle" fo:padding-top="0.151cm" fo:padding-bottom="0.151cm" fo:padding-left="0.276cm" fo:padding-right="0.276cm"/>
    </style:style>
    <style:style style:name="gr86" style:family="graphic" style:parent-style-name="Box_20_Gelb">
      <style:graphic-properties draw:auto-grow-height="true" draw:auto-grow-width="true" fo:min-height="1.068cm" fo:min-width="0.558cm"/>
    </style:style>
    <style:style style:name="gr87" style:family="graphic" style:parent-style-name="Box_20_Braun">
      <style:graphic-properties draw:auto-grow-height="true" draw:auto-grow-width="true" fo:min-height="1.068cm" fo:min-width="0.51cm"/>
    </style:style>
    <style:style style:name="gr88" style:family="graphic" style:parent-style-name="Box_20_Orange">
      <style:graphic-properties draw:auto-grow-height="true" draw:auto-grow-width="true" fo:min-height="1.068cm" fo:min-width="0.51cm"/>
    </style:style>
    <style:style style:name="gr89" style:family="graphic" style:parent-style-name="Box_20_Violett">
      <style:graphic-properties draw:auto-grow-height="true" draw:auto-grow-width="true" fo:min-height="1.068cm" fo:min-width="1.018cm"/>
    </style:style>
    <style:style style:name="gr90" style:family="graphic" style:parent-style-name="Box_20_Grün">
      <style:graphic-properties draw:auto-grow-height="true" draw:auto-grow-width="true" fo:min-height="1.068cm" fo:min-width="1.526cm"/>
    </style:style>
    <style:style style:name="gr91" style:family="graphic" style:parent-style-name="Box_20_Blau">
      <style:graphic-properties draw:auto-grow-height="true" draw:auto-grow-width="true" fo:min-height="1.068cm" fo:min-width="0.376cm"/>
    </style:style>
    <style:style style:name="gr92" style:family="graphic" style:parent-style-name="Box_20_Violett">
      <style:graphic-properties draw:auto-grow-height="true" draw:auto-grow-width="true" fo:min-height="1.068cm" fo:min-width="0.513cm"/>
    </style:style>
    <style:style style:name="gr93" style:family="graphic" style:parent-style-name="Box_20_Blau">
      <style:graphic-properties draw:auto-grow-height="true" draw:auto-grow-width="true" fo:min-height="1.068cm" fo:min-width="0.518cm"/>
    </style:style>
    <style:style style:name="gr94" style:family="graphic" style:parent-style-name="Box_20_Violett">
      <style:graphic-properties draw:auto-grow-height="true" draw:auto-grow-width="true" fo:min-height="1.068cm" fo:min-width="0.551cm"/>
    </style:style>
    <style:style style:name="gr9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695cm" fo:min-width="7.461cm"/>
    </style:style>
    <style:style style:name="gr96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127cm" fo:min-width="0cm"/>
    </style:style>
    <style:style style:name="gr9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0.861cm"/>
    </style:style>
    <style:style style:name="gr9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27cm" fo:min-width="2.104cm"/>
    </style:style>
    <style:style style:name="gr9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27cm" fo:min-width="2.403cm"/>
    </style:style>
    <style:style style:name="gr100" style:family="graphic" style:parent-style-name="Box">
      <style:graphic-properties draw:auto-grow-height="true" draw:auto-grow-width="true" fo:min-height="1.068cm" fo:min-width="1.688cm"/>
    </style:style>
    <style:style style:name="gr101" style:family="graphic" style:parent-style-name="Box">
      <style:graphic-properties draw:auto-grow-height="true" draw:auto-grow-width="true" fo:min-height="1.068cm" fo:min-width="0.688cm"/>
    </style:style>
    <style:style style:name="gr102" style:family="graphic" style:parent-style-name="Box">
      <style:graphic-properties draw:auto-grow-height="true" draw:auto-grow-width="true" fo:min-height="1.068cm" fo:min-width="0.388cm"/>
    </style:style>
    <style:style style:name="gr103" style:family="graphic" style:parent-style-name="Box">
      <style:graphic-properties draw:auto-grow-height="true" draw:auto-grow-width="true" fo:min-height="1.068cm" fo:min-width="1.088cm"/>
    </style:style>
    <style:style style:name="gr104" style:family="graphic" style:parent-style-name="Box">
      <style:graphic-properties draw:auto-grow-height="true" draw:auto-grow-width="true" fo:min-height="1.068cm" fo:min-width="0.4cm"/>
    </style:style>
    <style:style style:name="gr10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2.449cm"/>
    </style:style>
    <style:style style:name="gr106" style:family="graphic" style:parent-style-name="Box_20_Grün">
      <style:graphic-properties draw:auto-grow-height="true" draw:auto-grow-width="true" fo:min-height="1.068cm" fo:min-width="2.034cm"/>
    </style:style>
    <style:style style:name="gr107" style:family="graphic" style:parent-style-name="Box_20_Blau">
      <style:graphic-properties draw:auto-grow-height="true" draw:auto-grow-width="true" fo:min-height="1.068cm" fo:min-width="2.034cm"/>
    </style:style>
    <style:style style:name="gr108" style:family="graphic" style:parent-style-name="Box_20_Violett">
      <style:graphic-properties draw:auto-grow-height="true" draw:auto-grow-width="true" fo:min-height="1.068cm" fo:min-width="1.688cm"/>
    </style:style>
    <style:style style:name="gr109" style:family="graphic" style:parent-style-name="Box_20_Orange">
      <style:graphic-properties draw:auto-grow-height="true" draw:auto-grow-width="true" fo:min-height="1.068cm" fo:min-width="0.688cm"/>
    </style:style>
    <style:style style:name="gr110" style:family="graphic" style:parent-style-name="Box_20_Blau">
      <style:graphic-properties draw:auto-grow-height="true" draw:auto-grow-width="true" fo:min-height="1.068cm" fo:min-width="0.388cm"/>
    </style:style>
    <style:style style:name="gr111" style:family="graphic" style:parent-style-name="Box_20_Braun">
      <style:graphic-properties draw:auto-grow-height="true" draw:auto-grow-width="true" fo:min-height="1.068cm" fo:min-width="1.088cm"/>
    </style:style>
    <style:style style:name="gr112" style:family="graphic" style:parent-style-name="Box_20_Gelb">
      <style:graphic-properties draw:auto-grow-height="true" draw:auto-grow-width="true" fo:min-height="1.068cm" fo:min-width="0.4cm"/>
    </style:style>
    <style:style style:name="gr113" style:family="graphic" style:parent-style-name="Box_20_Violett">
      <style:graphic-properties draw:auto-grow-height="true" draw:auto-grow-width="true" fo:min-height="1.068cm" fo:min-width="0.388cm"/>
    </style:style>
    <style:style style:name="gr114" style:family="graphic" style:parent-style-name="Box_20_Orange">
      <style:graphic-properties draw:auto-grow-height="true" draw:auto-grow-width="true" fo:min-height="1.068cm" fo:min-width="0.388cm"/>
    </style:style>
    <style:style style:name="gr115" style:family="graphic" style:parent-style-name="Box_20_Braun">
      <style:graphic-properties draw:auto-grow-height="true" draw:auto-grow-width="true" fo:min-height="1.068cm" fo:min-width="0.388cm"/>
    </style:style>
    <style:style style:name="gr116" style:family="graphic" style:parent-style-name="Box_20_Grün">
      <style:graphic-properties draw:auto-grow-height="true" draw:auto-grow-width="true" fo:min-height="1.068cm" fo:min-width="0.388cm"/>
    </style:style>
    <style:style style:name="gr117" style:family="graphic" style:parent-style-name="Box_20_Gelb">
      <style:graphic-properties draw:auto-grow-height="true" draw:auto-grow-width="true" fo:min-height="1.068cm" fo:min-width="0.388cm"/>
    </style:style>
    <style:style style:name="gr11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21.452cm"/>
    </style:style>
    <style:style style:name="gr119" style:family="graphic" style:parent-style-name="objectwithoutfill">
      <style:graphic-properties svg:stroke-width="0.212cm" svg:stroke-color="#204a87" draw:marker-start-width="0.518cm" draw:marker-end="Symmetric_20_Arrow" draw:marker-end-width="0.618cm" draw:fill="solid" draw:textarea-vertical-align="middle" fo:padding-top="0.231cm" fo:padding-bottom="0.231cm" fo:padding-left="0.356cm" fo:padding-right="0.356cm"/>
    </style:style>
    <style:style style:name="gr120" style:family="graphic" style:parent-style-name="Box">
      <style:graphic-properties draw:auto-grow-height="true" draw:auto-grow-width="true" fo:min-height="1.068cm" fo:min-width="21.846cm"/>
    </style:style>
    <style:style style:name="gr12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6.949cm" fo:min-width="4.299cm"/>
    </style:style>
    <style:style style:name="gr122" style:family="graphic" style:parent-style-name="Box_20_Orange">
      <style:graphic-properties draw:auto-grow-height="true" draw:auto-grow-width="true" fo:min-height="1.068cm" fo:min-width="21.846cm"/>
    </style:style>
    <style:style style:name="gr12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9.667cm"/>
    </style:style>
    <style:style style:name="gr12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7.838cm"/>
    </style:style>
    <style:style style:name="gr1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7.884cm"/>
    </style:style>
    <style:style style:name="gr126" style:family="graphic" style:parent-style-name="Box_20_Grün">
      <style:graphic-properties draw:auto-grow-height="true" draw:auto-grow-width="true" fo:min-height="1.068cm" fo:min-width="1.288cm"/>
    </style:style>
    <style:style style:name="gr127" style:family="graphic" style:parent-style-name="Box_20_Blau">
      <style:graphic-properties draw:auto-grow-height="true" draw:auto-grow-width="true" fo:min-height="1.068cm" fo:min-width="1.288cm"/>
    </style:style>
    <style:style style:name="gr128" style:family="graphic" style:parent-style-name="Box_20_Blau">
      <style:graphic-properties draw:auto-grow-height="true" draw:auto-grow-width="true" fo:min-height="1.068cm" fo:min-width="0.5cm"/>
    </style:style>
    <style:style style:name="gr129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15cm" fo:min-width="0cm"/>
    </style:style>
    <style:style style:name="gr13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02cm" fo:min-width="0.383cm"/>
    </style:style>
    <style:style style:name="gr131" style:family="graphic" style:parent-style-name="objectwithoutfill">
      <style:graphic-properties svg:stroke-width="0.053cm" svg:stroke-color="#4e9a06" draw:marker-start-width="0.28cm" draw:marker-end="Symmetric_20_Arrow" draw:marker-end-width="0.38cm" draw:fill="solid" draw:textarea-vertical-align="middle" fo:padding-top="0.152cm" fo:padding-bottom="0.152cm" fo:padding-left="0.277cm" fo:padding-right="0.277cm"/>
    </style:style>
    <style:style style:name="gr132" style:family="graphic" style:parent-style-name="objectwithoutfill">
      <style:graphic-properties svg:stroke-width="0.053cm" svg:stroke-color="#204a87" draw:marker-start-width="0.28cm" draw:marker-end="Symmetric_20_Arrow" draw:marker-end-width="0.38cm" draw:fill="solid" draw:textarea-vertical-align="middle" fo:padding-top="0.152cm" fo:padding-bottom="0.152cm" fo:padding-left="0.277cm" fo:padding-right="0.277cm"/>
    </style:style>
    <style:style style:name="gr133" style:family="graphic" style:parent-style-name="Box_20_Blau">
      <style:graphic-properties draw:auto-grow-height="true" draw:auto-grow-width="true" fo:min-height="1.068cm" fo:min-width="0.588cm"/>
    </style:style>
    <style:style style:name="gr13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0.891cm"/>
    </style:style>
    <style:style style:name="gr13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.234cm"/>
    </style:style>
    <style:style style:name="gr13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.149cm"/>
    </style:style>
    <style:style style:name="gr137" style:family="graphic" style:parent-style-name="Box_20_Gelb">
      <style:graphic-properties draw:textarea-vertical-align="middle" draw:auto-grow-height="false" fo:min-height="5.75cm" fo:min-width="8.4cm"/>
    </style:style>
    <style:style style:name="gr138" style:family="graphic" style:parent-style-name="Box_20_Blau">
      <style:graphic-properties draw:textarea-vertical-align="middle" draw:auto-grow-height="false" fo:min-height="5.75cm" fo:min-width="7.5cm"/>
    </style:style>
    <style:style style:name="gr139" style:family="graphic" style:parent-style-name="Objekt_20_ohne_20_Füllung_20_und_20_Lini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140" style:family="graphic" style:parent-style-name="Box_20_Violett">
      <style:graphic-properties draw:textarea-vertical-align="middle" draw:auto-grow-height="false" fo:min-height="5.75cm" fo:min-width="7.5cm"/>
    </style:style>
    <style:style style:name="gr141" style:family="graphic" style:parent-style-name="objectwithoutfill">
      <style:graphic-properties svg:stroke-width="0.212cm" svg:stroke-color="#888a85" draw:marker-start-width="0.518cm" draw:marker-end-width="0.518cm" draw:fill="solid" draw:textarea-vertical-align="middle" fo:padding-top="0.231cm" fo:padding-bottom="0.231cm" fo:padding-left="0.356cm" fo:padding-right="0.356cm"/>
    </style:style>
    <style:style style:name="gr14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2.068cm"/>
    </style:style>
    <style:style style:name="gr14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4.505cm" fo:min-width="12.062cm"/>
    </style:style>
    <style:style style:name="gr144" style:family="graphic" style:parent-style-name="Box_20_Blau">
      <style:graphic-properties draw:textarea-vertical-align="middle" draw:auto-grow-height="false" fo:min-height="0.458cm" fo:min-width="0.208cm"/>
    </style:style>
    <style:style style:name="gr145" style:family="graphic" style:parent-style-name="Box_20_Gelb">
      <style:graphic-properties draw:textarea-vertical-align="middle" draw:auto-grow-height="false" fo:min-height="0.458cm" fo:min-width="0.208cm"/>
    </style:style>
    <style:style style:name="gr146" style:family="graphic" style:parent-style-name="Box_20_Rot">
      <style:graphic-properties draw:textarea-vertical-align="middle" draw:auto-grow-height="false" fo:min-height="0.458cm" fo:min-width="0.208cm"/>
    </style:style>
    <style:style style:name="gr147" style:family="graphic" style:parent-style-name="Box_20_Orange">
      <style:graphic-properties draw:textarea-vertical-align="middle" draw:auto-grow-height="false" fo:min-height="0.458cm" fo:min-width="0.208cm"/>
    </style:style>
    <style:style style:name="gr148" style:family="graphic" style:parent-style-name="Box_20_Grün">
      <style:graphic-properties draw:textarea-vertical-align="middle" draw:auto-grow-height="false" fo:min-height="0.458cm" fo:min-width="0.208cm"/>
    </style:style>
    <style:style style:name="gr149" style:family="graphic" style:parent-style-name="Box_20_Violett">
      <style:graphic-properties draw:textarea-vertical-align="middle" draw:auto-grow-height="false" fo:min-height="0.458cm" fo:min-width="0.208cm"/>
    </style:style>
    <style:style style:name="gr150" style:family="graphic" style:parent-style-name="objectwithoutfill">
      <style:graphic-properties svg:stroke-width="0.053cm" draw:marker-start-width="0.279cm" draw:marker-end="Symmetric_20_Arrow" draw:marker-end-width="0.379cm" draw:fill="solid" draw:textarea-vertical-align="middle" fo:padding-top="0.151cm" fo:padding-bottom="0.151cm" fo:padding-left="0.276cm" fo:padding-right="0.276cm"/>
    </style:style>
    <style:style style:name="gr15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.268cm"/>
    </style:style>
    <style:style style:name="gr152" style:family="graphic" style:parent-style-name="Box_20_Grün">
      <style:graphic-properties draw:textarea-vertical-align="middle" draw:auto-grow-height="false" fo:min-height="0.458cm" fo:min-width="0.208cm"/>
    </style:style>
    <style:style style:name="gr153" style:family="graphic" style:parent-style-name="Box_20_Violett">
      <style:graphic-properties draw:textarea-vertical-align="middle" draw:auto-grow-height="false" fo:min-height="0.458cm" fo:min-width="0.208cm"/>
    </style:style>
    <style:style style:name="gr154" style:family="graphic" style:parent-style-name="objectwithoutfill">
      <style:graphic-properties svg:stroke-width="0.053cm" svg:stroke-color="#4e9a06" draw:marker-start-width="0.279cm" draw:marker-end="Symmetric_20_Arrow" draw:marker-end-width="0.379cm" draw:fill="solid" draw:textarea-vertical-align="middle" fo:padding-top="0.151cm" fo:padding-bottom="0.151cm" fo:padding-left="0.276cm" fo:padding-right="0.276cm"/>
    </style:style>
    <style:style style:name="gr155" style:family="graphic" style:parent-style-name="objectwithoutfill">
      <style:graphic-properties svg:stroke-width="0.053cm" svg:stroke-color="#5c3566" draw:marker-start-width="0.279cm" draw:marker-end="Symmetric_20_Arrow" draw:marker-end-width="0.379cm" draw:fill="solid" draw:textarea-vertical-align="middle" fo:padding-top="0.151cm" fo:padding-bottom="0.151cm" fo:padding-left="0.276cm" fo:padding-right="0.276cm"/>
    </style:style>
    <style:style style:name="gr15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2.047cm"/>
    </style:style>
    <style:style style:name="gr15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2.147cm"/>
    </style:style>
    <style:style style:name="gr15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5.631cm" fo:min-width="11.659cm"/>
    </style:style>
    <style:style style:name="gr159" style:family="graphic" style:parent-style-name="objectwithoutfill">
      <style:graphic-properties draw:stroke="solid" svg:stroke-width="0.053cm" draw:marker-start-width="0.279cm" draw:marker-end="Symmetric_20_Arrow" draw:marker-end-width="0.379cm" draw:fill="solid" draw:textarea-vertical-align="middle" fo:padding-top="0.151cm" fo:padding-bottom="0.151cm" fo:padding-left="0.276cm" fo:padding-right="0.276cm"/>
    </style:style>
    <style:style style:name="gr160" style:family="graphic" style:parent-style-name="objectwithoutfill">
      <style:graphic-properties svg:stroke-width="0.053cm" draw:marker-start-width="0.279cm" draw:marker-end="Symmetric_20_Arrow" draw:marker-end-width="0.379cm" draw:fill="solid" draw:textarea-vertical-align="middle" fo:padding-top="0.151cm" fo:padding-bottom="0.151cm" fo:padding-left="0.276cm" fo:padding-right="0.276cm"/>
    </style:style>
    <style:style style:name="gr161" style:family="graphic" style:parent-style-name="objectwithoutfill">
      <style:graphic-properties draw:stroke="dash" draw:stroke-dash="Fine_20_Dashed" svg:stroke-width="0.106cm" svg:stroke-color="#f57900" draw:marker-start-width="0.359cm" draw:marker-end-width="0.359cm" draw:fill="solid" draw:textarea-vertical-align="middle" fo:padding-top="0.178cm" fo:padding-bottom="0.178cm" fo:padding-left="0.303cm" fo:padding-right="0.303cm"/>
    </style:style>
    <style:style style:name="gr162" style:family="graphic" style:parent-style-name="Box_20_Grün">
      <style:graphic-properties draw:auto-grow-height="true" draw:auto-grow-width="true" fo:min-height="1.068cm" fo:min-width="3.558cm"/>
    </style:style>
    <style:style style:name="gr163" style:family="graphic" style:parent-style-name="objectwithoutfill">
      <style:graphic-properties draw:stroke="dash" draw:stroke-dash="Fine_20_Dotted" svg:stroke-width="0.159cm" draw:marker-start-width="0.439cm" draw:marker-end-width="0.439cm" draw:fill="solid" draw:textarea-vertical-align="middle" fo:padding-top="0.205cm" fo:padding-bottom="0.205cm" fo:padding-left="0.33cm" fo:padding-right="0.33cm"/>
    </style:style>
    <style:style style:name="gr16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8.837cm"/>
    </style:style>
    <style:style style:name="gr16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.958cm"/>
    </style:style>
    <style:style style:name="gr166" style:family="graphic" style:parent-style-name="Box">
      <style:graphic-properties draw:textarea-vertical-align="middle" draw:auto-grow-height="false" fo:min-height="1.752cm" fo:min-width="8.502cm"/>
    </style:style>
    <style:style style:name="gr167" style:family="graphic" style:parent-style-name="Box_20_Blau">
      <style:graphic-properties draw:textarea-vertical-align="middle" draw:auto-grow-height="false" fo:min-height="0.74cm" fo:min-width="0.49cm"/>
    </style:style>
    <style:style style:name="gr168" style:family="graphic" style:parent-style-name="Box_20_Grün">
      <style:graphic-properties draw:textarea-vertical-align="middle" draw:auto-grow-height="false" fo:min-height="0.74cm" fo:min-width="0.49cm"/>
    </style:style>
    <style:style style:name="gr169" style:family="graphic" style:parent-style-name="Box_20_Blau">
      <style:graphic-properties draw:textarea-vertical-align="middle" draw:auto-grow-height="false" fo:min-height="0.74cm" fo:min-width="0.49cm"/>
    </style:style>
    <style:style style:name="gr170" style:family="graphic" style:parent-style-name="Box_20_Grün">
      <style:graphic-properties draw:textarea-vertical-align="middle" draw:auto-grow-height="false" fo:min-height="0.74cm" fo:min-width="0.49cm"/>
    </style:style>
    <style:style style:name="gr171" style:family="graphic" style:parent-style-name="objectwithoutfill">
      <style:graphic-properties svg:stroke-width="0.081cm" draw:marker-start-width="0.322cm" draw:marker-end="Symmetric_20_Arrow" draw:marker-end-width="0.422cm" draw:fill="solid" draw:textarea-vertical-align="middle" fo:padding-top="0.166cm" fo:padding-bottom="0.166cm" fo:padding-left="0.291cm" fo:padding-right="0.291cm"/>
    </style:style>
    <style:style style:name="gr17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4.985cm"/>
    </style:style>
    <style:style style:name="gr173" style:family="graphic" style:parent-style-name="Box">
      <style:graphic-properties draw:textarea-vertical-align="middle" draw:auto-grow-height="false" fo:min-height="1.752cm" fo:min-width="17.102cm"/>
    </style:style>
    <style:style style:name="gr17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2.237cm"/>
    </style:style>
    <style:style style:name="gr175" style:family="graphic" style:parent-style-name="objectwithoutfill">
      <style:graphic-properties svg:stroke-width="0.081cm" draw:marker-start-width="0.321cm" draw:marker-end="Symmetric_20_Arrow" draw:marker-end-width="0.421cm" draw:fill="solid" draw:textarea-vertical-align="middle" fo:padding-top="0.165cm" fo:padding-bottom="0.165cm" fo:padding-left="0.29cm" fo:padding-right="0.29cm"/>
    </style:style>
    <style:style style:name="gr17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.53cm"/>
    </style:style>
    <style:style style:name="gr17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8.13cm"/>
    </style:style>
    <style:style style:name="gr17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5.439cm"/>
    </style:style>
    <style:style style:name="gr17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4.317cm"/>
    </style:style>
    <style:style style:name="gr18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.89cm"/>
    </style:style>
    <style:style style:name="gr18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27cm" fo:min-width="10.721cm"/>
    </style:style>
    <style:style style:name="gr18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5.631cm" fo:min-width="14.678cm"/>
    </style:style>
    <style:style style:name="gr183" style:family="graphic" style:parent-style-name="Überschrift">
      <style:graphic-properties draw:auto-grow-height="true" draw:auto-grow-width="true" fo:min-height="1.214cm" fo:min-width="20.11cm"/>
    </style:style>
    <style:style style:name="gr18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1.331cm"/>
    </style:style>
    <style:style style:name="gr18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848cm" fo:min-width="4.138cm"/>
    </style:style>
    <style:style style:name="gr186" style:family="graphic" style:parent-style-name="standard">
      <style:graphic-properties draw:stroke="none" svg:stroke-color="#000000" draw:fill="none" draw:fill-color="#ffffff" draw:opacity="100%" draw:textarea-horizontal-align="left" draw:auto-grow-height="true" draw:auto-grow-width="true" fo:min-height="0.751cm" fo:min-width="4.244cm"/>
    </style:style>
    <style:style style:name="gr18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51cm" fo:min-width="5.662cm"/>
    </style:style>
    <style:style style:name="gr188" style:family="graphic" style:parent-style-name="Überschrift">
      <style:graphic-properties draw:auto-grow-height="true" draw:auto-grow-width="true" fo:min-height="2.253cm" fo:min-width="20.11cm"/>
    </style:style>
    <style:style style:name="gr189" style:family="graphic" style:parent-style-name="standard">
      <style:graphic-properties draw:stroke="none" svg:stroke-color="#000000" draw:fill="none" draw:fill-color="#ffffff" draw:opacity="100%" draw:textarea-horizontal-align="left" draw:auto-grow-height="true" draw:auto-grow-width="true" fo:min-height="0.751cm" fo:min-width="2.813cm"/>
    </style:style>
    <style:style style:name="gr190" style:family="graphic" style:parent-style-name="standard">
      <style:graphic-properties draw:stroke="none" draw:fill="none" draw:textarea-vertical-align="middle" draw:ole-draw-aspect="1"/>
    </style:style>
    <style:style style:name="gr19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3.379cm" fo:min-width="23.615cm"/>
    </style:style>
    <style:style style:name="pr1" style:family="presentation" style:parent-style-name="Standard-notes">
      <style:graphic-properties draw:fill-color="#ffffff" fo:min-height="13.364cm"/>
    </style:style>
    <style:style style:name="P1" style:family="paragraph">
      <loext:graphic-properties draw:fill="none" draw:fill-color="#ffffff"/>
      <style:text-properties fo:font-size="40pt" fo:font-weight="bold"/>
    </style:style>
    <style:style style:name="P2" style:family="paragraph">
      <loext:graphic-properties draw:fill="none" draw:fill-color="#ffffff"/>
    </style:style>
    <style:style style:name="P3" style:family="paragraph">
      <style:paragraph-properties fo:text-align="center"/>
    </style:style>
    <style:style style:name="P4" style:family="paragraph">
      <loext:graphic-properties draw:fill="none" draw:fill-color="#ffffff"/>
      <style:paragraph-properties fo:text-align="center"/>
    </style:style>
    <style:style style:name="P5" style:family="paragraph">
      <loext:graphic-properties draw:fill="none" draw:fill-color="#ffffff"/>
      <style:text-properties fo:font-size="18pt" style:font-size-asian="18pt" style:font-size-complex="18pt"/>
    </style:style>
    <style:style style:name="P6" style:family="paragraph">
      <loext:graphic-properties draw:fill-color="#ffffff"/>
    </style:style>
    <style:style style:name="P7" style:family="paragraph">
      <style:paragraph-properties>
        <style:tab-stops>
          <style:tab-stop style:position="14.247cm"/>
        </style:tab-stops>
      </style:paragraph-properties>
    </style:style>
    <style:style style:name="P8" style:family="paragraph">
      <loext:graphic-properties draw:fill="solid"/>
      <style:paragraph-properties fo:text-align="center"/>
    </style:style>
    <style:style style:name="P9" style:family="paragraph">
      <loext:graphic-properties draw:fill="none"/>
      <style:paragraph-properties fo:text-align="center"/>
    </style:style>
    <style:style style:name="P10" style:family="paragraph">
      <style:paragraph-properties fo:text-align="center">
        <style:tab-stops>
          <style:tab-stop style:position="14.247cm"/>
        </style:tab-stops>
      </style:paragraph-properties>
    </style:style>
    <style:style style:name="P11" style:family="paragraph">
      <style:paragraph-properties fo:text-align="center">
        <style:tab-stops>
          <style:tab-stop style:position="14.247cm"/>
        </style:tab-stops>
      </style:paragraph-properties>
      <style:text-properties fo:font-size="36pt"/>
    </style:style>
    <style:style style:name="P12" style:family="paragraph">
      <loext:graphic-properties draw:fill="none" draw:fill-color="#ffffff"/>
      <style:paragraph-properties fo:text-align="center"/>
      <style:text-properties fo:font-size="24pt"/>
    </style:style>
    <style:style style:name="P13" style:family="paragraph">
      <style:paragraph-properties fo:margin-left="0cm" fo:margin-right="0cm" fo:margin-top="0cm" fo:margin-bottom="0cm" fo:line-height="100%" fo:text-indent="0cm"/>
    </style:style>
    <style:style style:name="P14" style:family="paragraph">
      <loext:graphic-properties draw:fill="none" draw:fill-color="#ffffff"/>
      <style:text-properties style:font-name="Segoe UI4" fo:font-size="20pt" style:font-size-asian="20pt" style:font-size-complex="20pt"/>
    </style:style>
    <style:style style:name="P15" style:family="paragraph">
      <loext:graphic-properties draw:fill="none" draw:fill-color="#ffffff"/>
      <style:paragraph-properties fo:text-align="center"/>
      <style:text-properties fo:font-size="20pt"/>
    </style:style>
    <style:style style:name="P16" style:family="paragraph">
      <style:text-properties fo:font-size="24pt"/>
    </style:style>
    <style:style style:name="P17" style:family="paragraph">
      <style:paragraph-properties fo:text-align="center"/>
      <style:text-properties fo:font-size="24pt"/>
    </style:style>
    <style:style style:name="P18" style:family="paragraph">
      <loext:graphic-properties draw:fill-color="#ffffff"/>
      <style:text-properties fo:font-size="20pt"/>
    </style:style>
    <style:style style:name="P19" style:family="paragraph">
      <loext:graphic-properties draw:fill="none" draw:fill-color="#ffffff"/>
      <style:text-properties fo:font-size="18pt"/>
    </style:style>
    <style:style style:name="P20" style:family="paragraph">
      <loext:graphic-properties draw:fill="none" draw:fill-color="#ffffff"/>
      <style:text-properties fo:font-size="24pt"/>
    </style:style>
    <style:style style:name="P21" style:family="paragraph">
      <loext:graphic-properties draw:fill="none" draw:fill-color="#ffffff"/>
      <style:text-properties style:font-name="Segoe UI4" fo:font-size="18pt" style:font-size-asian="18pt" style:font-size-complex="18pt"/>
    </style:style>
    <style:style style:name="P22" style:family="paragraph">
      <loext:graphic-properties draw:fill="none" draw:fill-color="#ffffff"/>
      <style:paragraph-properties fo:text-align="center"/>
      <style:text-properties fo:font-size="18pt"/>
    </style:style>
    <style:style style:name="P23" style:family="paragraph">
      <loext:graphic-properties draw:fill="none" draw:fill-color="#ffffff"/>
      <style:text-properties fo:font-style="normal" fo:font-weight="normal" style:font-style-asian="normal" style:font-weight-asian="normal" style:font-style-complex="normal" style:font-weight-complex="normal"/>
    </style:style>
    <style:style style:name="P24" style:family="paragraph">
      <loext:graphic-properties draw:fill="none" draw:fill-color="#ffffff"/>
      <style:text-properties style:font-name="Source Code Pro2" fo:font-size="18pt" style:font-size-asian="18pt" style:font-size-complex="18pt"/>
    </style:style>
    <style:style style:name="P25" style:family="paragraph">
      <loext:graphic-properties draw:fill="none" draw:fill-color="#ffffff"/>
      <style:text-properties fo:font-weight="bold" style:font-weight-asian="bold" style:font-weight-complex="bold"/>
    </style:style>
    <style:style style:name="P26" style:family="paragraph">
      <style:paragraph-properties fo:margin-left="0cm" fo:margin-right="0cm" fo:text-indent="0cm"/>
    </style:style>
    <style:style style:name="P27" style:family="paragraph">
      <loext:graphic-properties draw:fill="none" draw:fill-color="#ffffff"/>
      <style:paragraph-properties fo:margin-left="0cm" fo:margin-right="0cm" fo:text-indent="0cm"/>
      <style:text-properties fo:font-size="18pt" style:font-size-asian="18pt" style:font-size-complex="18pt"/>
    </style:style>
    <style:style style:name="P28" style:family="paragraph">
      <style:paragraph-properties fo:text-align="center"/>
      <style:text-properties fo:font-size="18pt" style:font-size-asian="18pt" style:font-size-complex="18pt"/>
    </style:style>
    <style:style style:name="P29" style:family="paragraph">
      <loext:graphic-properties draw:fill="solid"/>
      <style:paragraph-properties fo:text-align="center"/>
      <style:text-properties fo:font-size="18pt" style:font-size-asian="18pt" style:font-size-complex="18pt"/>
    </style:style>
    <style:style style:name="P30" style:family="paragraph">
      <style:paragraph-properties fo:text-align="center">
        <style:tab-stops>
          <style:tab-stop style:position="14.247cm"/>
        </style:tab-stops>
      </style:paragraph-properties>
      <style:text-properties fo:font-size="24pt" style:font-size-asian="24pt" style:font-size-complex="24pt"/>
    </style:style>
    <style:style style:name="P31" style:family="paragraph">
      <style:paragraph-properties fo:text-align="end"/>
    </style:style>
    <style:style style:name="P32" style:family="paragraph">
      <loext:graphic-properties draw:fill="none" draw:fill-color="#ffffff"/>
      <style:paragraph-properties fo:text-align="end"/>
      <style:text-properties fo:font-size="18pt"/>
    </style:style>
    <style:style style:name="P33" style:family="paragraph">
      <style:paragraph-properties fo:text-align="start"/>
    </style:style>
    <style:style style:name="P34" style:family="paragraph">
      <loext:graphic-properties draw:fill="none" draw:fill-color="#ffffff"/>
      <style:paragraph-properties fo:text-align="start"/>
      <style:text-properties fo:font-size="18pt"/>
    </style:style>
    <style:style style:name="P35" style:family="paragraph">
      <loext:graphic-properties draw:fill="none" draw:fill-color="#ffffff" draw:opacity="100%"/>
      <style:text-properties fo:font-size="16pt" style:font-size-asian="16pt" style:font-size-complex="16pt"/>
    </style:style>
    <style:style style:name="P36" style:family="paragraph">
      <loext:graphic-properties draw:fill="none" draw:fill-color="#ffffff"/>
      <style:text-properties fo:font-size="16pt" style:font-size-asian="16pt" style:font-size-complex="16pt"/>
    </style:style>
    <style:style style:name="T1" style:family="text">
      <style:text-properties fo:font-size="40pt" fo:font-weight="bold"/>
    </style:style>
    <style:style style:name="T2" style:family="text">
      <style:text-properties fo:font-size="18pt" fo:font-style="normal" style:text-underline-style="solid" style:text-underline-width="auto" style:text-underline-color="font-color" style:font-size-asian="18pt" style:font-style-asian="normal" style:font-size-complex="18pt" style:font-style-complex="normal"/>
    </style:style>
    <style:style style:name="T3" style:family="text">
      <style:text-properties fo:font-size="18pt" style:font-size-asian="18pt" style:font-size-complex="18pt"/>
    </style:style>
    <style:style style:name="T4" style:family="text">
      <style:text-properties fo:color="#888a85"/>
    </style:style>
    <style:style style:name="T5" style:family="text">
      <style:text-properties style:font-name="Times New Roman" fo:font-style="italic" style:font-style-asian="italic" style:font-style-complex="italic"/>
    </style:style>
    <style:style style:name="T6" style:family="text">
      <style:text-properties style:font-name="Source Code Pro2"/>
    </style:style>
    <style:style style:name="T7" style:family="text">
      <style:text-properties fo:color="#555753" style:font-name="Times New Roman" fo:font-style="normal" style:font-name-asian="Segoe UI7" style:font-style-asian="normal" style:font-name-complex="Segoe UI7" style:font-style-complex="normal"/>
    </style:style>
    <style:style style:name="T8" style:family="text">
      <style:text-properties fo:color="#555753" style:font-name="Source Code Pro2" fo:font-style="normal" style:font-name-asian="Segoe UI7" style:font-style-asian="normal" style:font-name-complex="Segoe UI7" style:font-style-complex="normal"/>
    </style:style>
    <style:style style:name="T9" style:family="text">
      <style:text-properties fo:font-size="36pt"/>
    </style:style>
    <style:style style:name="T10" style:family="text">
      <style:text-properties fo:font-size="24pt"/>
    </style:style>
    <style:style style:name="T11" style:family="text">
      <style:text-properties style:font-name="Source Code Pro2" fo:font-size="20pt" style:font-size-asian="20pt" style:font-size-complex="20pt"/>
    </style:style>
    <style:style style:name="T12" style:family="text">
      <style:text-properties style:font-name="Segoe UI4" fo:font-size="20pt" style:font-size-asian="20pt" style:font-size-complex="20pt"/>
    </style:style>
    <style:style style:name="T13" style:family="text">
      <style:text-properties style:text-position="-33% 58%" style:font-name="Segoe UI4" fo:font-size="20pt" style:font-size-asian="20pt" style:font-size-complex="20pt"/>
    </style:style>
    <style:style style:name="T14" style:family="text">
      <style:text-properties fo:font-size="20pt"/>
    </style:style>
    <style:style style:name="T15" style:family="text">
      <style:text-properties style:font-name="Source Code Pro2" fo:font-size="24pt"/>
    </style:style>
    <style:style style:name="T16" style:family="text">
      <style:text-properties fo:font-size="18pt" fo:font-weight="bold" style:font-weight-asian="bold" style:font-weight-complex="bold"/>
    </style:style>
    <style:style style:name="T17" style:family="text">
      <style:text-properties fo:font-size="18pt"/>
    </style:style>
    <style:style style:name="T18" style:family="text">
      <style:text-properties style:font-name="Times New Roman" fo:font-size="18pt" fo:font-style="italic" style:font-style-asian="italic" style:font-style-complex="italic"/>
    </style:style>
    <style:style style:name="T19" style:family="text">
      <style:text-properties style:font-name="Segoe UI2" fo:font-size="24pt" style:font-name-asian="Segoe UI7" style:font-name-complex="Segoe UI7"/>
    </style:style>
    <style:style style:name="T20" style:family="text">
      <style:text-properties style:font-name="Source Code Pro2" fo:font-size="18pt" style:font-size-asian="18pt" style:font-size-complex="18pt"/>
    </style:style>
    <style:style style:name="T21" style:family="text">
      <style:text-properties style:font-name="Segoe UI4" fo:font-size="18pt" style:font-size-asian="18pt" style:font-size-complex="18pt"/>
    </style:style>
    <style:style style:name="T22" style:family="text">
      <style:text-properties style:text-position="-33% 58%" style:font-name="Segoe UI4" fo:font-size="18pt" style:font-size-asian="18pt" style:font-size-complex="18pt"/>
    </style:style>
    <style:style style:name="T23" style:family="text">
      <style:text-properties style:font-name="Source Code Pro2" fo:font-weight="bold" style:font-weight-asian="bold" style:font-weight-complex="bold"/>
    </style:style>
    <style:style style:name="T24" style:family="text">
      <style:text-properties style:font-name="Source Code Pro2" fo:font-style="normal" fo:font-weight="bold" style:font-style-asian="normal" style:font-weight-asian="bold" style:font-style-complex="normal" style:font-weight-complex="bold"/>
    </style:style>
    <style:style style:name="T25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6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fo:font-weight="normal" style:font-weight-asian="normal" style:font-weight-complex="normal"/>
    </style:style>
    <style:style style:name="T29" style:family="text">
      <style:text-properties fo:color="#268bd2" fo:font-size="18pt" fo:font-weight="bold" style:font-weight-asian="bold" style:font-weight-complex="bold"/>
    </style:style>
    <style:style style:name="T30" style:family="text">
      <style:text-properties fo:color="#859900" fo:font-size="18pt" fo:font-weight="bold" style:font-weight-asian="bold" style:font-weight-complex="bold"/>
    </style:style>
    <style:style style:name="T31" style:family="text">
      <style:text-properties style:font-name="Segoe UI7" style:font-name-asian="Segoe UI7" style:font-name-complex="Segoe UI7"/>
    </style:style>
    <style:style style:name="T32" style:family="text">
      <style:text-properties fo:font-variant="normal" fo:text-transform="none" style:use-window-font-color="true" style:text-outline="false" style:text-line-through-style="none" style:text-line-through-type="none" style:font-name="Segoe UI7" fo:font-size="24pt" fo:font-style="normal" fo:text-shadow="none" style:text-underline-style="none" fo:font-weight="normal" style:letter-kerning="true" style:font-name-asian="Segoe UI7" style:font-size-asian="18pt" style:font-style-asian="normal" style:font-weight-asian="normal" style:font-name-complex="Segoe UI7" style:font-size-complex="18pt" style:font-style-complex="normal" style:font-weight-complex="normal" style:text-emphasize="none" style:font-relief="none" style:text-overline-style="none" style:text-overline-color="font-color"/>
    </style:style>
    <style:style style:name="T33" style:family="text">
      <style:text-properties fo:font-size="24pt" style:font-size-asian="24pt" style:font-size-complex="24pt"/>
    </style:style>
    <style:style style:name="T34" style:family="text">
      <style:text-properties fo:font-size="16pt" style:font-size-asian="16pt" style:font-size-complex="16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1">
        <office:forms form:automatic-focus="false" form:apply-design-mode="false"/>
        <draw:frame draw:style-name="gr1" draw:text-style-name="P1" draw:layer="layout" svg:width="25.822cm" svg:height="2.127cm" svg:x="1.089cm" svg:y="4.6cm">
          <draw:text-box>
            <text:p><text:span text:style-name="T1">Distributed Wavelet Tree Construction</text:span></text:p>
          </draw:text-box>
        </draw:frame>
        <draw:frame draw:style-name="gr2" draw:text-style-name="P2" draw:layer="layout" svg:width="9.811cm" svg:height="1.377cm" svg:x="9.095cm" svg:y="3.3cm">
          <draw:text-box>
            <text:p>Master-Abschlussvortrag</text:p>
          </draw:text-box>
        </draw:frame>
        <draw:frame draw:style-name="gr3" draw:text-style-name="P4" draw:layer="layout" svg:width="6.479cm" svg:height="1.377cm" svg:x="10.761cm" svg:y="8.3cm">
          <draw:text-box>
            <text:p text:style-name="P3">Patrick Dinklage</text:p>
          </draw:text-box>
        </draw:frame>
        <draw:frame draw:style-name="gr4" draw:text-style-name="P5" draw:layer="layout" svg:width="7.652cm" svg:height="2.792cm" svg:x="1.2cm" svg:y="12.208cm">
          <draw:text-box>
            <text:p><text:span text:style-name="T2">Gutachter:</text:span></text:p>
            <text:p><text:span text:style-name="T3">Prof. Dr. Johannes Fischer</text:span><text:span text:style-name="T3"><text:line-break/></text:span><text:span text:style-name="T3">M. Sc. Florian Kurpicz</text:span></text:p>
          </draw:text-box>
        </draw:frame>
        <presentation:notes draw:style-name="dp2">
          <draw:page-thumbnail draw:style-name="gr5" draw:layer="layout" svg:width="19.798cm" svg:height="11.136cm" svg:x="0.6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>
        <office:forms form:automatic-focus="false" form:apply-design-mode="false"/>
        <draw:frame draw:style-name="gr6" draw:layer="layout" svg:width="9.71cm" svg:height="1.941cm" svg:x="9.146cm" svg:y="1.001cm">
          <draw:text-box>
            <text:p text:style-name="P7">Das BSP-Modell</text:p>
          </draw:text-box>
        </draw:frame>
        <draw:connector draw:style-name="gr7" draw:text-style-name="P8" draw:layer="layout" draw:type="line" svg:x1="5cm" svg:y1="9cm" svg:x2="5cm" svg:y2="10cm" draw:start-shape="id1" draw:start-glue-point="2" draw:end-shape="id2" draw:end-glue-point="0" svg:d="M5000 9000v1000" svg:viewBox="0 0 1 1001">
          <text:p/>
        </draw:connector>
        <draw:line draw:style-name="gr8" draw:text-style-name="P8" draw:layer="layout" svg:x1="6cm" svg:y1="13cm" svg:x2="24cm" svg:y2="13cm">
          <text:p text:style-name="P3"/>
          <text:p text:style-name="P3"><text:span text:style-name="T4">Zeit</text:span></text:p>
        </draw:line>
        <draw:custom-shape draw:style-name="gr9" draw:text-style-name="P3" xml:id="id3" draw:id="id3" draw:layer="layout" svg:width="4.6cm" svg:height="1.2cm" svg:x="6cm" svg:y="5.4cm">
          <text:p text:style-name="P3"/>
          <draw:enhanced-geometry svg:viewBox="0 0 21600 21600" draw:type="rectangle" draw:enhanced-path="M 0 0 L 21600 0 21600 21600 0 21600 0 0 Z N"/>
        </draw:custom-shape>
        <draw:custom-shape draw:style-name="gr10" draw:text-style-name="P3" xml:id="id5" draw:id="id5" draw:layer="layout" svg:width="3.6cm" svg:height="1.2cm" svg:x="6cm" svg:y="7.4cm">
          <text:p/>
          <draw:enhanced-geometry svg:viewBox="0 0 21600 21600" draw:type="rectangle" draw:enhanced-path="M 0 0 L 21600 0 21600 21600 0 21600 0 0 Z N"/>
        </draw:custom-shape>
        <draw:custom-shape draw:style-name="gr11" draw:text-style-name="P3" xml:id="id7" draw:id="id7" draw:layer="layout" svg:width="4cm" svg:height="1.2cm" svg:x="6cm" svg:y="10.4cm">
          <text:p/>
          <draw:enhanced-geometry svg:viewBox="0 0 21600 21600" draw:type="rectangle" draw:enhanced-path="M 0 0 L 21600 0 21600 21600 0 21600 0 0 Z N"/>
        </draw:custom-shape>
        <draw:custom-shape draw:style-name="gr12" draw:text-style-name="P3" xml:id="id6" draw:id="id6" draw:layer="layout" svg:width="5.2cm" svg:height="1.2cm" svg:x="14cm" svg:y="5.4cm">
          <text:p/>
          <draw:enhanced-geometry svg:viewBox="0 0 21600 21600" draw:type="rectangle" draw:enhanced-path="M 0 0 L 21600 0 21600 21600 0 21600 0 0 Z N"/>
        </draw:custom-shape>
        <draw:custom-shape draw:style-name="gr13" draw:text-style-name="P3" xml:id="id4" draw:id="id4" draw:layer="layout" svg:width="4.2cm" svg:height="1.2cm" svg:x="14cm" svg:y="7.4cm">
          <text:p/>
          <draw:enhanced-geometry svg:viewBox="0 0 21600 21600" draw:type="rectangle" draw:enhanced-path="M 0 0 L 21600 0 21600 21600 0 21600 0 0 Z N"/>
        </draw:custom-shape>
        <draw:custom-shape draw:style-name="gr14" draw:text-style-name="P3" xml:id="id8" draw:id="id8" draw:layer="layout" svg:width="4.8cm" svg:height="1.2cm" svg:x="14cm" svg:y="10.4cm">
          <text:p/>
          <draw:enhanced-geometry svg:viewBox="0 0 21600 21600" draw:type="rectangle" draw:enhanced-path="M 0 0 L 21600 0 21600 21600 0 21600 0 0 Z N"/>
        </draw:custom-shape>
        <draw:polyline draw:style-name="gr15" draw:text-style-name="P8" xml:id="id167" draw:id="id167" draw:layer="layout" svg:width="0cm" svg:height="7.999cm" svg:x="14cm" svg:y="4.6cm" svg:viewBox="0 0 0 8000" draw:points="0,0 0,8000">
          <text:p/>
        </draw:polyline>
        <draw:connector draw:style-name="gr16" draw:text-style-name="P8" xml:id="id163" draw:id="id163" draw:layer="layout" draw:type="line" svg:x1="10.6cm" svg:y1="6cm" svg:x2="14cm" svg:y2="8cm" draw:start-shape="id3" draw:start-glue-point="1" draw:end-shape="id4" svg:d="M10600 6000l3400 2000" svg:viewBox="0 0 3401 2001">
          <text:p/>
        </draw:connector>
        <draw:connector draw:style-name="gr16" draw:text-style-name="P8" xml:id="id164" draw:id="id164" draw:layer="layout" draw:type="line" svg:x1="9.6cm" svg:y1="8cm" svg:x2="14cm" svg:y2="6cm" draw:start-shape="id5" draw:start-glue-point="1" draw:end-shape="id6" svg:d="M9600 8000l4400-2000" svg:viewBox="0 0 4401 2001">
          <text:p/>
        </draw:connector>
        <draw:connector draw:style-name="gr16" draw:text-style-name="P8" xml:id="id165" draw:id="id165" draw:layer="layout" draw:type="line" svg:x1="10cm" svg:y1="11cm" svg:x2="14cm" svg:y2="8cm" draw:start-shape="id7" draw:start-glue-point="1" draw:end-shape="id4" svg:d="M10000 11000l4000-3000" svg:viewBox="0 0 4001 3001">
          <text:p/>
        </draw:connector>
        <draw:connector draw:style-name="gr16" draw:text-style-name="P8" xml:id="id166" draw:id="id166" draw:layer="layout" draw:type="line" svg:x1="9.6cm" svg:y1="8cm" svg:x2="14cm" svg:y2="11cm" draw:start-shape="id5" draw:start-glue-point="1" draw:end-shape="id8" svg:d="M9600 8000l4400 3000" svg:viewBox="0 0 4401 3001">
          <text:p/>
        </draw:connector>
        <draw:polyline draw:style-name="gr15" draw:text-style-name="P8" xml:id="id171" draw:id="id171" draw:layer="layout" svg:width="0cm" svg:height="7.999cm" svg:x="22cm" svg:y="4.6cm" svg:viewBox="0 0 0 8000" draw:points="0,0 0,8000">
          <text:p/>
        </draw:polyline>
        <draw:frame draw:style-name="gr17" draw:text-style-name="P2" xml:id="id10" draw:id="id10" draw:layer="layout" svg:width="1.357cm" svg:height="1.377cm" svg:x="22cm" svg:y="5.4cm">
          <draw:text-box>
            <text:p><text:s/>…</text:p>
          </draw:text-box>
        </draw:frame>
        <draw:frame draw:style-name="gr17" draw:text-style-name="P2" xml:id="id11" draw:id="id11" draw:layer="layout" svg:width="1.357cm" svg:height="1.377cm" svg:x="22.001cm" svg:y="7.301cm">
          <draw:text-box>
            <text:p><text:s/>…</text:p>
          </draw:text-box>
        </draw:frame>
        <draw:frame draw:style-name="gr17" draw:text-style-name="P2" xml:id="id9" draw:id="id9" draw:layer="layout" svg:width="1.357cm" svg:height="1.377cm" svg:x="22.002cm" svg:y="10.302cm">
          <draw:text-box>
            <text:p><text:s/>…</text:p>
          </draw:text-box>
        </draw:frame>
        <draw:connector draw:style-name="gr16" draw:text-style-name="P8" xml:id="id172" draw:id="id172" draw:layer="layout" draw:type="line" svg:x1="19.2cm" svg:y1="6cm" svg:x2="22.002cm" svg:y2="10.99cm" draw:start-shape="id6" draw:start-glue-point="1" draw:end-shape="id9" draw:end-glue-point="3" svg:d="M19200 6000l2802 4990" svg:viewBox="0 0 2803 4991">
          <text:p/>
        </draw:connector>
        <draw:connector draw:style-name="gr16" draw:text-style-name="P8" xml:id="id173" draw:id="id173" draw:layer="layout" draw:type="line" svg:x1="18.2cm" svg:y1="8cm" svg:x2="21.986cm" svg:y2="10.964cm" draw:start-shape="id4" draw:start-glue-point="1" svg:d="M18200 8000l3786 2964" svg:viewBox="0 0 3787 2965">
          <text:p/>
        </draw:connector>
        <draw:connector draw:style-name="gr16" draw:text-style-name="P8" xml:id="id174" draw:id="id174" draw:layer="layout" draw:type="line" svg:x1="18.8cm" svg:y1="11cm" svg:x2="22cm" svg:y2="6.088cm" draw:start-shape="id8" draw:start-glue-point="1" draw:end-shape="id10" draw:end-glue-point="3" svg:d="M18800 11000l3200-4912" svg:viewBox="0 0 3201 4913">
          <text:p/>
        </draw:connector>
        <draw:connector draw:style-name="gr16" draw:text-style-name="P8" xml:id="id175" draw:id="id175" draw:layer="layout" draw:type="line" svg:x1="18.8cm" svg:y1="11cm" svg:x2="22.001cm" svg:y2="7.989cm" draw:start-shape="id8" draw:start-glue-point="1" draw:end-shape="id11" draw:end-glue-point="3" svg:d="M18800 11000l3201-3011" svg:viewBox="0 0 3202 3012">
          <text:p/>
        </draw:connector>
        <draw:custom-shape draw:style-name="gr18" draw:text-style-name="P3" xml:id="id168" draw:id="id168" draw:layer="layout" svg:width="7.6cm" svg:height="2cm" svg:x="1cm" svg:y="2cm">
          <text:p text:style-name="P3">Lokale Berechnung</text:p>
          <draw:enhanced-geometry svg:viewBox="0 0 21600 21600" draw:mirror-horizontal="false" draw:mirror-vertical="false" draw:glue-points="10800 0 0 10800 10800 21600 21600 10800 ?f40 ?f41" draw:text-areas="0 0 21600 21600" draw:type="rectangular-callout" draw:modifiers="19909.1698460729 40220.6896551724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18" draw:text-style-name="P3" xml:id="id169" draw:id="id169" draw:layer="layout" svg:width="7.6cm" svg:height="2cm" svg:x="2.4cm" svg:y="12.4cm">
          <text:p text:style-name="P3">Kommunikation</text:p>
          <draw:enhanced-geometry svg:viewBox="0 0 21600 21600" draw:mirror-horizontal="false" draw:mirror-vertical="false" draw:glue-points="10800 0 0 10800 10800 21600 21600 10800 ?f40 ?f41" draw:text-areas="0 0 21600 21600" draw:type="rectangular-callout" draw:modifiers="26726.483357453 -34542.7286356822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custom-shape draw:style-name="gr19" draw:text-style-name="P3" xml:id="id170" draw:id="id170" draw:layer="layout" svg:width="10.4cm" svg:height="2cm" svg:x="15.8cm" svg:y="3cm">
          <text:p text:style-name="P3">Synchronization Barrier</text:p>
          <draw:enhanced-geometry svg:viewBox="0 0 21600 21600" draw:mirror-horizontal="false" draw:mirror-vertical="false" draw:glue-points="10800 0 0 10800 10800 21600 21600 10800 ?f40 ?f41" draw:text-areas="0 0 21600 21600" draw:type="rectangular-callout" draw:modifiers="-3619.72887222382 36453.3733133433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>
            <draw:equation draw:name="f0" draw:formula="$0 -10800"/>
            <draw:equation draw:name="f1" draw:formula="$1 -10800"/>
            <draw:equation draw:name="f2" draw:formula="if(?f18 ,$0 ,0)"/>
            <draw:equation draw:name="f3" draw:formula="if(?f18 ,$1 ,6280)"/>
            <draw:equation draw:name="f4" draw:formula="if(?f23 ,$0 ,0)"/>
            <draw:equation draw:name="f5" draw:formula="if(?f23 ,$1 ,15320)"/>
            <draw:equation draw:name="f6" draw:formula="if(?f26 ,$0 ,6280)"/>
            <draw:equation draw:name="f7" draw:formula="if(?f26 ,$1 ,21600)"/>
            <draw:equation draw:name="f8" draw:formula="if(?f29 ,$0 ,15320)"/>
            <draw:equation draw:name="f9" draw:formula="if(?f29 ,$1 ,21600)"/>
            <draw:equation draw:name="f10" draw:formula="if(?f32 ,$0 ,21600)"/>
            <draw:equation draw:name="f11" draw:formula="if(?f32 ,$1 ,15320)"/>
            <draw:equation draw:name="f12" draw:formula="if(?f34 ,$0 ,21600)"/>
            <draw:equation draw:name="f13" draw:formula="if(?f34 ,$1 ,6280)"/>
            <draw:equation draw:name="f14" draw:formula="if(?f36 ,$0 ,15320)"/>
            <draw:equation draw:name="f15" draw:formula="if(?f36 ,$1 ,0)"/>
            <draw:equation draw:name="f16" draw:formula="if(?f38 ,$0 ,6280)"/>
            <draw:equation draw:name="f17" draw:formula="if(?f38 ,$1 ,0)"/>
            <draw:equation draw:name="f18" draw:formula="if($0 ,-1,?f19 )"/>
            <draw:equation draw:name="f19" draw:formula="if(?f1 ,-1,?f22 )"/>
            <draw:equation draw:name="f20" draw:formula="abs(?f0 )"/>
            <draw:equation draw:name="f21" draw:formula="abs(?f1 )"/>
            <draw:equation draw:name="f22" draw:formula="?f20 -?f21 "/>
            <draw:equation draw:name="f23" draw:formula="if($0 ,-1,?f24 )"/>
            <draw:equation draw:name="f24" draw:formula="if(?f1 ,?f22 ,-1)"/>
            <draw:equation draw:name="f25" draw:formula="$1 -21600"/>
            <draw:equation draw:name="f26" draw:formula="if(?f25 ,?f27 ,-1)"/>
            <draw:equation draw:name="f27" draw:formula="if(?f0 ,-1,?f28 )"/>
            <draw:equation draw:name="f28" draw:formula="?f21 -?f20 "/>
            <draw:equation draw:name="f29" draw:formula="if(?f25 ,?f30 ,-1)"/>
            <draw:equation draw:name="f30" draw:formula="if(?f0 ,?f28 ,-1)"/>
            <draw:equation draw:name="f31" draw:formula="$0 -21600"/>
            <draw:equation draw:name="f32" draw:formula="if(?f31 ,?f33 ,-1)"/>
            <draw:equation draw:name="f33" draw:formula="if(?f1 ,?f22 ,-1)"/>
            <draw:equation draw:name="f34" draw:formula="if(?f31 ,?f35 ,-1)"/>
            <draw:equation draw:name="f35" draw:formula="if(?f1 ,-1,?f22 )"/>
            <draw:equation draw:name="f36" draw:formula="if($1 ,-1,?f37 )"/>
            <draw:equation draw:name="f37" draw:formula="if(?f0 ,?f28 ,-1)"/>
            <draw:equation draw:name="f38" draw:formula="if($1 ,-1,?f39 )"/>
            <draw:equation draw:name="f39" draw:formula="if(?f0 ,-1,?f28 )"/>
            <draw:equation draw:name="f40" draw:formula="$0 "/>
            <draw:equation draw:name="f41" draw:formula="$1 "/>
            <draw:handle draw:handle-position="$0 $1"/>
          </draw:enhanced-geometry>
        </draw:custom-shape>
        <draw:g>
          <draw:custom-shape draw:style-name="gr20" draw:text-style-name="P3" draw:layer="layout" svg:width="2cm" svg:height="2cm" svg:x="4cm" svg:y="5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4.2cm" svg:y="5.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 xml:id="id1" draw:id="id1">
          <draw:custom-shape draw:style-name="gr20" draw:text-style-name="P3" draw:layer="layout" svg:width="2cm" svg:height="2cm" svg:x="4cm" svg:y="7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4.2cm" svg:y="7.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 xml:id="id2" draw:id="id2">
          <draw:custom-shape draw:style-name="gr20" draw:text-style-name="P3" draw:layer="layout" svg:width="2cm" svg:height="2cm" svg:x="4cm" svg:y="10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4.2cm" svg:y="10.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22" draw:text-style-name="P2" draw:layer="layout" svg:width="2.094cm" svg:height="1.377cm" svg:x="1.9cm" svg:y="5.3cm">
          <draw:text-box>
            <text:p>PE 1</text:p>
          </draw:text-box>
        </draw:frame>
        <draw:frame draw:style-name="gr22" draw:text-style-name="P2" draw:layer="layout" svg:width="2.094cm" svg:height="1.377cm" svg:x="1.9cm" svg:y="7.301cm">
          <draw:text-box>
            <text:p>PE 2</text:p>
          </draw:text-box>
        </draw:frame>
        <draw:frame draw:style-name="gr23" draw:text-style-name="P2" draw:layer="layout" svg:width="2.06cm" svg:height="1.377cm" svg:x="1.9cm" svg:y="10.302cm">
          <draw:text-box>
            <text:p>PE <text:span text:style-name="T5">p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0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5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>
        <office:forms form:automatic-focus="false" form:apply-design-mode="false"/>
        <draw:frame draw:style-name="gr24" draw:layer="layout" svg:width="11.407cm" svg:height="1.941cm" svg:x="8.298cm" svg:y="1.001cm">
          <draw:text-box>
            <text:p text:style-name="P7">BSP-Kostenanalyse</text:p>
          </draw:text-box>
        </draw:frame>
        <draw:g>
          <draw:g>
            <draw:custom-shape draw:style-name="gr20" draw:text-style-name="P3" draw:layer="layout" svg:width="2cm" svg:height="2cm" svg:x="5.962cm" svg:y="5cm">
              <text:p/>
  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  <draw:equation draw:name="f0" draw:formula="45"/>
                <draw:equation draw:name="f1" draw:formula="$0 *sin(?f0 *(pi/180))"/>
                <draw:equation draw:name="f2" draw:formula="?f1 *3163/7636"/>
                <draw:equation draw:name="f3" draw:formula="left+?f2 "/>
                <draw:equation draw:name="f4" draw:formula="top+?f2 "/>
                <draw:equation draw:name="f5" draw:formula="right-?f2 "/>
                <draw:equation draw:name="f6" draw:formula="bottom-?f2 "/>
                <draw:equation draw:name="f7" draw:formula="left+$0 "/>
                <draw:equation draw:name="f8" draw:formula="top+$0 "/>
                <draw:equation draw:name="f9" draw:formula="bottom-$0 "/>
                <draw:equation draw:name="f10" draw:formula="right-$0 "/>
                <draw:handle draw:handle-position="$0 top" draw:handle-switched="true" draw:handle-range-x-minimum="0" draw:handle-range-x-maximum="10800"/>
              </draw:enhanced-geometry>
            </draw:custom-shape>
            <draw:frame draw:style-name="gr21" draw:text-style-name="P9" draw:layer="layout" svg:width="1.6cm" svg:height="1.6cm" svg:x="6.162cm" svg:y="5.2cm">
              <draw:image xlink:href="Pictures/100002010000010000000100A39D3BC0B46E18B8.png" xlink:type="simple" xlink:show="embed" xlink:actuate="onLoad" loext:mime-type="image/png">
                <text:p/>
              </draw:image>
            </draw:frame>
          </draw:g>
          <draw:frame draw:style-name="gr25" draw:text-style-name="P2" draw:layer="layout" svg:width="13.562cm" svg:height="1.377cm" svg:x="7.962cm" svg:y="5.223cm">
            <draw:text-box>
              <text:p>Anzahl lokaler Berechnungsschritte</text:p>
            </draw:text-box>
          </draw:frame>
          <draw:g>
            <draw:g>
              <draw:custom-shape draw:style-name="gr26" draw:text-style-name="P3" draw:layer="layout" svg:width="2cm" svg:height="2cm" svg:x="5.961cm" svg:y="7.001cm">
                <text:p/>
    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    <draw:equation draw:name="f0" draw:formula="45"/>
                  <draw:equation draw:name="f1" draw:formula="$0 *sin(?f0 *(pi/180))"/>
                  <draw:equation draw:name="f2" draw:formula="?f1 *3163/7636"/>
                  <draw:equation draw:name="f3" draw:formula="left+?f2 "/>
                  <draw:equation draw:name="f4" draw:formula="top+?f2 "/>
                  <draw:equation draw:name="f5" draw:formula="right-?f2 "/>
                  <draw:equation draw:name="f6" draw:formula="bottom-?f2 "/>
                  <draw:equation draw:name="f7" draw:formula="left+$0 "/>
                  <draw:equation draw:name="f8" draw:formula="top+$0 "/>
                  <draw:equation draw:name="f9" draw:formula="bottom-$0 "/>
                  <draw:equation draw:name="f10" draw:formula="right-$0 "/>
                  <draw:handle draw:handle-position="$0 top" draw:handle-switched="true" draw:handle-range-x-minimum="0" draw:handle-range-x-maximum="10800"/>
                </draw:enhanced-geometry>
              </draw:custom-shape>
            </draw:g>
            <draw:frame draw:style-name="gr21" draw:text-style-name="P9" draw:layer="layout" svg:width="1.601cm" svg:height="1.601cm" svg:x="6.16cm" svg:y="7.199cm">
              <draw:image xlink:href="Pictures/10000201000001000000010078CBC141DE4D2117.png" xlink:type="simple" xlink:show="embed" xlink:actuate="onLoad" loext:mime-type="image/png">
                <text:p/>
              </draw:image>
            </draw:frame>
          </draw:g>
          <draw:frame draw:style-name="gr27" draw:text-style-name="P2" draw:layer="layout" svg:width="14.078cm" svg:height="1.377cm" svg:x="7.961cm" svg:y="7.223cm">
            <draw:text-box>
              <text:p>Anzahl versendeter Computerwörter</text:p>
            </draw:text-box>
          </draw:frame>
          <draw:frame draw:style-name="gr28" draw:text-style-name="P2" draw:layer="layout" svg:width="11.873cm" svg:height="1.377cm" svg:x="7.961cm" svg:y="9.224cm">
            <draw:text-box>
              <text:p>Anzahl Synchronization Barrier</text:p>
            </draw:text-box>
          </draw:frame>
          <draw:g>
            <draw:g>
              <draw:custom-shape draw:style-name="gr29" draw:text-style-name="P3" draw:layer="layout" svg:width="2cm" svg:height="2cm" svg:x="5.962cm" svg:y="9cm">
                <text:p/>
      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      <draw:equation draw:name="f0" draw:formula="45"/>
                  <draw:equation draw:name="f1" draw:formula="$0 *sin(?f0 *(pi/180))"/>
                  <draw:equation draw:name="f2" draw:formula="?f1 *3163/7636"/>
                  <draw:equation draw:name="f3" draw:formula="left+?f2 "/>
                  <draw:equation draw:name="f4" draw:formula="top+?f2 "/>
                  <draw:equation draw:name="f5" draw:formula="right-?f2 "/>
                  <draw:equation draw:name="f6" draw:formula="bottom-?f2 "/>
                  <draw:equation draw:name="f7" draw:formula="left+$0 "/>
                  <draw:equation draw:name="f8" draw:formula="top+$0 "/>
                  <draw:equation draw:name="f9" draw:formula="bottom-$0 "/>
                  <draw:equation draw:name="f10" draw:formula="right-$0 "/>
                  <draw:handle draw:handle-position="$0 top" draw:handle-switched="true" draw:handle-range-x-minimum="0" draw:handle-range-x-maximum="10800"/>
                </draw:enhanced-geometry>
              </draw:custom-shape>
            </draw:g>
            <draw:frame draw:style-name="gr21" draw:text-style-name="P9" draw:layer="layout" svg:width="1.6cm" svg:height="1.6cm" svg:x="6.161cm" svg:y="9.2cm">
              <draw:image xlink:href="Pictures/100002010000010000000100A936640C646112BF.png" xlink:type="simple" xlink:show="embed" xlink:actuate="onLoad" loext:mime-type="image/png">
                <text:p/>
              </draw:image>
            </draw:frame>
          </draw:g>
        </draw:g>
        <presentation:notes draw:style-name="dp2">
          <draw:page-thumbnail draw:style-name="gr5" draw:layer="layout" svg:width="19.798cm" svg:height="11.136cm" svg:x="0.6cm" svg:y="2.257cm" draw:page-number="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1">
        <office:forms form:automatic-focus="false" form:apply-design-mode="false"/>
        <draw:frame draw:style-name="gr24" draw:layer="layout" svg:width="11.407cm" svg:height="1.941cm" svg:x="8.3cm" svg:y="1.003cm">
          <draw:text-box>
            <text:p text:style-name="P10">Wavelet Trees</text:p>
          </draw:text-box>
        </draw:frame>
        <draw:frame draw:style-name="gr30" draw:layer="layout" svg:width="6.09cm" svg:height="1.318cm" svg:x="10.955cm" svg:y="4cm">
          <draw:text-box>
            <text:p><text:span text:style-name="T6">wavelettree</text:span></text:p>
          </draw:text-box>
        </draw:frame>
        <draw:frame draw:style-name="gr31" xml:id="id12" draw:id="id12" draw:layer="layout" svg:width="6.09cm" svg:height="1.318cm" svg:x="10.955cm" svg:y="5.3cm">
          <draw:text-box>
            <text:p><text:span text:style-name="T6">10100011000</text:span></text:p>
          </draw:text-box>
        </draw:frame>
        <draw:frame draw:style-name="gr32" draw:text-style-name="P2" draw:layer="layout" svg:width="9.225cm" svg:height="1.318cm" svg:x="9.282cm" svg:y="2.7cm">
          <draw:text-box>
            <text:p xml:id="id176" text:id="id176"><text:span text:style-name="T7">Σ = {</text:span><text:span text:style-name="T8">a</text:span><text:span text:style-name="T7">, </text:span><text:span text:style-name="T8">e</text:span><text:span text:style-name="T7">, </text:span><text:span text:style-name="T8">l</text:span><text:span text:style-name="T7">, </text:span><text:span text:style-name="T8">r</text:span><text:span text:style-name="T7">, <text:s text:c="2"/></text:span><text:span text:style-name="T8">t</text:span><text:span text:style-name="T7">, </text:span><text:span text:style-name="T8">v</text:span><text:span text:style-name="T7">, </text:span><text:span text:style-name="T8">w</text:span><text:span text:style-name="T7">}</text:span></text:p>
          </draw:text-box>
        </draw:frame>
        <draw:frame draw:style-name="gr33" xml:id="id14" draw:id="id14" draw:layer="layout" svg:width="4.058cm" svg:height="1.318cm" svg:x="7.971cm" svg:y="9.3cm">
          <draw:text-box>
            <text:p><text:span text:style-name="T6">0010100</text:span></text:p>
          </draw:text-box>
        </draw:frame>
        <draw:frame draw:style-name="gr34" draw:text-style-name="P2" draw:layer="layout" svg:width="6.432cm" svg:height="1.318cm" svg:x="3.782cm" svg:y="6.7cm">
          <draw:text-box>
            <text:p xml:id="id179" text:id="id179"><text:span text:style-name="T7">Σ = {</text:span><text:span text:style-name="T8">a</text:span><text:span text:style-name="T7">, </text:span><text:span text:style-name="T8">e</text:span><text:span text:style-name="T7">, <text:s text:c="2"/></text:span><text:span text:style-name="T8">l</text:span><text:span text:style-name="T7">, </text:span><text:span text:style-name="T8">r</text:span><text:span text:style-name="T7">}</text:span></text:p>
          </draw:text-box>
        </draw:frame>
        <draw:connector draw:style-name="gr35" draw:text-style-name="P8" xml:id="id177" draw:id="id177" draw:layer="layout" draw:type="line" svg:x1="14cm" svg:y1="6.618cm" svg:x2="10cm" svg:y2="8cm" draw:start-shape="id12" draw:start-glue-point="2" draw:end-shape="id13" draw:end-glue-point="0" svg:d="M14000 6618l-4000 1382" svg:viewBox="0 0 4001 1383">
          <text:p/>
        </draw:connector>
        <draw:frame draw:style-name="gr36" xml:id="id182" draw:id="id182" draw:layer="layout" svg:width="3.042cm" svg:height="1.318cm" svg:x="6.479cm" svg:y="12.7cm">
          <draw:text-box>
            <text:p><text:span text:style-name="T6">01111</text:span></text:p>
          </draw:text-box>
        </draw:frame>
        <draw:connector draw:style-name="gr35" draw:text-style-name="P8" xml:id="id180" draw:id="id180" draw:layer="layout" draw:type="line" svg:x1="10cm" svg:y1="10.618cm" svg:x2="8cm" svg:y2="11.4cm" draw:start-shape="id14" draw:start-glue-point="2" draw:end-shape="id15" draw:end-glue-point="0" svg:d="M10000 10618l-2000 782" svg:viewBox="0 0 2001 783">
          <text:p/>
        </draw:connector>
        <draw:frame draw:style-name="gr37" xml:id="id13" draw:id="id13" draw:layer="layout" svg:width="4.058cm" svg:height="1.318cm" svg:x="7.971cm" svg:y="8cm">
          <draw:text-box>
            <text:p text:style-name="P3"><text:span text:style-name="T6">aeleree</text:span></text:p>
          </draw:text-box>
        </draw:frame>
        <draw:frame draw:style-name="gr38" xml:id="id15" draw:id="id15" draw:layer="layout" svg:width="3.042cm" svg:height="1.318cm" svg:x="6.479cm" svg:y="11.4cm">
          <draw:text-box>
            <text:p text:style-name="P3"><text:span text:style-name="T6">aeeee</text:span></text:p>
          </draw:text-box>
        </draw:frame>
        <draw:frame draw:style-name="gr39" xml:id="id20" draw:id="id20" draw:layer="layout" svg:width="2.534cm" svg:height="1.318cm" svg:x="16.733cm" svg:y="8cm">
          <draw:text-box>
            <text:p text:style-name="P3"><text:span text:style-name="T6">wvtt</text:span></text:p>
          </draw:text-box>
        </draw:frame>
        <draw:frame draw:style-name="gr40" xml:id="id17" draw:id="id17" draw:layer="layout" svg:width="2.534cm" svg:height="1.318cm" svg:x="16.733cm" svg:y="9.3cm">
          <draw:text-box>
            <text:p><text:span text:style-name="T6">1000</text:span></text:p>
          </draw:text-box>
        </draw:frame>
        <draw:frame draw:style-name="gr41" xml:id="id16" draw:id="id16" draw:layer="layout" svg:width="1.518cm" svg:height="1.318cm" svg:x="11.241cm" svg:y="11.4cm">
          <draw:text-box>
            <text:p text:style-name="P3"><text:span text:style-name="T6">lr</text:span></text:p>
          </draw:text-box>
        </draw:frame>
        <draw:frame draw:style-name="gr42" xml:id="id183" draw:id="id183" draw:layer="layout" svg:width="1.518cm" svg:height="1.318cm" svg:x="11.241cm" svg:y="12.7cm">
          <draw:text-box>
            <text:p><text:span text:style-name="T6">01</text:span></text:p>
          </draw:text-box>
        </draw:frame>
        <draw:connector draw:style-name="gr35" draw:text-style-name="P8" xml:id="id181" draw:id="id181" draw:layer="layout" draw:type="line" svg:x1="10cm" svg:y1="10.618cm" svg:x2="12cm" svg:y2="11.4cm" draw:start-shape="id14" draw:start-glue-point="2" draw:end-shape="id16" draw:end-glue-point="0" svg:d="M10000 10618l2000 782" svg:viewBox="0 0 2001 783">
          <text:p/>
        </draw:connector>
        <draw:frame draw:style-name="gr43" xml:id="id18" draw:id="id18" draw:layer="layout" svg:width="2.026cm" svg:height="1.318cm" svg:x="14.987cm" svg:y="11.4cm">
          <draw:text-box>
            <text:p text:style-name="P3"><text:span text:style-name="T6">vtt</text:span></text:p>
          </draw:text-box>
        </draw:frame>
        <draw:frame draw:style-name="gr44" xml:id="id19" draw:id="id19" draw:layer="layout" svg:width="1.01cm" svg:height="1.318cm" svg:x="19.495cm" svg:y="11.4cm">
          <draw:text-box>
            <text:p text:style-name="P3"><text:span text:style-name="T6">w</text:span></text:p>
          </draw:text-box>
        </draw:frame>
        <draw:frame draw:style-name="gr45" xml:id="id187" draw:id="id187" draw:layer="layout" svg:width="1.01cm" svg:height="1.318cm" svg:x="19.495cm" svg:y="12.7cm">
          <draw:text-box>
            <text:p><text:span text:style-name="T6">0</text:span></text:p>
          </draw:text-box>
        </draw:frame>
        <draw:connector draw:style-name="gr35" draw:text-style-name="P8" xml:id="id185" draw:id="id185" draw:layer="layout" draw:type="line" svg:x1="18cm" svg:y1="10.618cm" svg:x2="16cm" svg:y2="11.4cm" draw:start-shape="id17" draw:start-glue-point="2" draw:end-shape="id18" draw:end-glue-point="0" svg:d="M18000 10618l-2000 782" svg:viewBox="0 0 2001 783">
          <text:p/>
        </draw:connector>
        <draw:connector draw:style-name="gr35" draw:text-style-name="P8" xml:id="id186" draw:id="id186" draw:layer="layout" draw:type="line" svg:x1="18cm" svg:y1="10.618cm" svg:x2="20cm" svg:y2="11.4cm" draw:start-shape="id17" draw:start-glue-point="2" draw:end-shape="id19" svg:d="M18000 10618l2000 782" svg:viewBox="0 0 2001 783">
          <text:p/>
        </draw:connector>
        <draw:connector draw:style-name="gr35" draw:text-style-name="P8" xml:id="id178" draw:id="id178" draw:layer="layout" draw:type="line" svg:x1="14cm" svg:y1="6.618cm" svg:x2="18cm" svg:y2="8cm" draw:start-shape="id12" draw:start-glue-point="2" draw:end-shape="id20" draw:end-glue-point="0" svg:d="M14000 6618l4000 1382" svg:viewBox="0 0 4001 1383">
          <text:p/>
        </draw:connector>
        <draw:frame draw:style-name="gr46" xml:id="id188" draw:id="id188" draw:layer="layout" svg:width="2.026cm" svg:height="1.318cm" svg:x="14.987cm" svg:y="12.7cm">
          <draw:text-box>
            <text:p><text:span text:style-name="T6">100</text:span></text:p>
          </draw:text-box>
        </draw:frame>
        <draw:frame draw:style-name="gr47" draw:text-style-name="P2" xml:id="id184" draw:id="id184" draw:layer="layout" svg:width="5.501cm" svg:height="1.318cm" svg:x="17.782cm" svg:y="6.7cm">
          <draw:text-box>
            <text:p><text:span text:style-name="T7">Σ = {</text:span><text:span text:style-name="T8">t</text:span><text:span text:style-name="T7">, </text:span><text:span text:style-name="T8">v</text:span><text:span text:style-name="T7">, <text:s text:c="2"/></text:span><text:span text:style-name="T8">w</text:span><text:span text:style-name="T7">}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76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7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4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2">
                  <anim:set smil:begin="0s" smil:dur="0.001s" smil:fill="hold" smil:targetElement="id179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8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8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8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8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8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88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1">
        <office:forms form:automatic-focus="false" form:apply-design-mode="false"/>
        <draw:frame draw:style-name="gr24" draw:layer="layout" svg:width="11.407cm" svg:height="1.941cm" svg:x="8.3cm" svg:y="1.003cm">
          <draw:text-box>
            <text:p text:style-name="P10">Wavelet Trees</text:p>
          </draw:text-box>
        </draw:frame>
        <draw:frame draw:style-name="gr31" draw:layer="layout" svg:width="6.09cm" svg:height="1.318cm" svg:x="10.955cm" svg:y="5.3cm">
          <draw:text-box>
            <text:p><text:span text:style-name="T6">10100011000</text:span></text:p>
          </draw:text-box>
        </draw:frame>
        <draw:frame draw:style-name="gr31" draw:layer="layout" svg:width="6.09cm" svg:height="1.318cm" svg:x="10.955cm" svg:y="7.318cm">
          <draw:text-box>
            <text:p><text:span text:style-name="T6">00101001000</text:span></text:p>
          </draw:text-box>
        </draw:frame>
        <draw:frame draw:style-name="gr48" draw:layer="layout" svg:width="6.09cm" svg:height="1.385cm" svg:x="10.933cm" svg:y="9.315cm">
          <draw:text-box>
            <text:p><text:span text:style-name="T6">01111011000</text:span></text:p>
          </draw:text-box>
        </draw:frame>
        <draw:frame draw:style-name="gr49" draw:text-style-name="P4" draw:layer="layout" svg:width="8.973cm" svg:height="1.377cm" svg:x="9.514cm" svg:y="2.624cm">
          <draw:text-box>
            <text:p text:style-name="P3">Levelweise Darstellung</text:p>
          </draw:text-box>
        </draw:frame>
        <draw:polyline draw:style-name="gr50" draw:text-style-name="P8" xml:id="id194" draw:id="id194" draw:layer="layout" svg:width="0cm" svg:height="3.799cm" svg:x="14.767cm" svg:y="7.222cm" svg:viewBox="0 0 0 3800" draw:points="0,0 0,3800">
          <text:p/>
        </draw:polyline>
        <draw:polyline draw:style-name="gr50" draw:text-style-name="P8" xml:id="id195" draw:id="id195" draw:layer="layout" svg:width="0cm" svg:height="2cm" svg:x="16.258cm" svg:y="9cm" svg:viewBox="0 0 0 2001" draw:points="0,0 0,2001">
          <text:p/>
        </draw:polyline>
        <draw:polyline draw:style-name="gr50" draw:text-style-name="P8" xml:id="id196" draw:id="id196" draw:layer="layout" svg:width="0cm" svg:height="2cm" svg:x="13.694cm" svg:y="9.001cm" svg:viewBox="0 0 0 2001" draw:points="0,0 0,2001">
          <text:p/>
        </draw:polyline>
        <draw:frame draw:style-name="gr51" draw:text-style-name="P2" draw:layer="layout" svg:width="8.41cm" svg:height="1.377cm" svg:x="9.545cm" svg:y="13.223cm">
          <draw:text-box>
            <text:p xml:id="id193" text:id="id193">+ rank/select je Level</text:p>
          </draw:text-box>
        </draw:frame>
        <draw:custom-shape draw:style-name="gr52" draw:text-style-name="P9" xml:id="id189" draw:id="id189" draw:layer="layout" svg:width="0.788cm" svg:height="5.601cm" svg:x="17.5cm" svg:y="5.2cm">
          <text:p/>
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<draw:equation draw:name="f0" draw:formula="$0 /2"/>
            <draw:equation draw:name="f1" draw:formula="$0 "/>
            <draw:equation draw:name="f2" draw:formula="?f4 -$0 "/>
            <draw:equation draw:name="f3" draw:formula="?f4 -?f0 "/>
            <draw:equation draw:name="f4" draw:formula="$1 "/>
            <draw:equation draw:name="f5" draw:formula="?f4 +?f0 "/>
            <draw:equation draw:name="f6" draw:formula="?f4 +$0 "/>
            <draw:equation draw:name="f7" draw:formula="21600-$0 "/>
            <draw:equation draw:name="f8" draw:formula="21600-?f0 "/>
            <draw:equation draw:name="f9" draw:formula="$0 *10000/31953"/>
            <draw:equation draw:name="f10" draw:formula="21600-?f9 "/>
            <draw:handle draw:handle-position="10800 $0" draw:handle-range-y-minimum="0" draw:handle-range-y-maximum="5400"/>
            <draw:handle draw:handle-position="right $1" draw:handle-range-y-minimum="0" draw:handle-range-y-maximum="21600"/>
          </draw:enhanced-geometry>
        </draw:custom-shape>
        <draw:g xml:id="id190" draw:id="id190">
          <svg:title>TexMaths</svg:title>
          <svg:desc>32§display§\lceil \log \sigma \rceil§svg§600§FALSE§</svg:desc>
          <draw:frame draw:style-name="gr53" draw:text-style-name="P9" draw:layer="layout" svg:width="2.723cm" svg:height="0.966cm" svg:x="18.365cm" svg:y="7.501cm">
            <draw:image xlink:href="Pictures/100013DE000004290000017AD2F2739467BFA263.svg" xlink:type="simple" xlink:show="embed" xlink:actuate="onLoad" loext:mime-type="image/svg+xml">
              <text:p/>
            </draw:image>
            <draw:image xlink:href="Pictures/100002010000003C000000151A848516E0A7CD60.png" xlink:type="simple" xlink:show="embed" xlink:actuate="onLoad" loext:mime-type="image/png"/>
          </draw:frame>
        </draw:g>
        <draw:custom-shape draw:style-name="gr54" draw:text-style-name="P9" xml:id="id191" draw:id="id191" draw:layer="layout" svg:width="0.98cm" svg:height="6.6cm" draw:transform="rotate (-1.5707963267949) translate (17.3cm 10.9cm)">
          <text:p/>
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<draw:equation draw:name="f0" draw:formula="$0 /2"/>
            <draw:equation draw:name="f1" draw:formula="$0 "/>
            <draw:equation draw:name="f2" draw:formula="?f4 -$0 "/>
            <draw:equation draw:name="f3" draw:formula="?f4 -?f0 "/>
            <draw:equation draw:name="f4" draw:formula="$1 "/>
            <draw:equation draw:name="f5" draw:formula="?f4 +?f0 "/>
            <draw:equation draw:name="f6" draw:formula="?f4 +$0 "/>
            <draw:equation draw:name="f7" draw:formula="21600-$0 "/>
            <draw:equation draw:name="f8" draw:formula="21600-?f0 "/>
            <draw:equation draw:name="f9" draw:formula="$0 *10000/31953"/>
            <draw:equation draw:name="f10" draw:formula="21600-?f9 "/>
            <draw:handle draw:handle-position="10800 $0" draw:handle-range-y-minimum="0" draw:handle-range-y-maximum="5400"/>
            <draw:handle draw:handle-position="right $1" draw:handle-range-y-minimum="0" draw:handle-range-y-maximum="21600"/>
          </draw:enhanced-geometry>
        </draw:custom-shape>
        <draw:g xml:id="id192" draw:id="id192">
          <svg:title>TexMaths</svg:title>
          <svg:desc>32§display§n§svg§600§FALSE§</svg:desc>
          <draw:frame draw:style-name="gr53" draw:text-style-name="P9" draw:layer="layout" svg:width="0.538cm" svg:height="0.384cm" svg:x="13.731cm" svg:y="12.162cm">
            <draw:image xlink:href="Pictures/10000865000000D30000009746550DA54BDE4566.svg" xlink:type="simple" xlink:show="embed" xlink:actuate="onLoad" loext:mime-type="image/svg+xml">
              <text:p/>
            </draw:image>
            <draw:image xlink:href="Pictures/100002010000000C000000094EC75FF226AD9DC8.png" xlink:type="simple" xlink:show="embed" xlink:actuate="onLoad" loext:mime-type="image/png"/>
          </draw:frame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8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193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6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1">
        <office:forms form:automatic-focus="false" form:apply-design-mode="false"/>
        <draw:frame draw:style-name="gr24" draw:text-style-name="P11" draw:layer="layout" svg:width="11.407cm" svg:height="1.941cm" svg:x="8.3cm" svg:y="1.003cm">
          <draw:text-box>
            <text:p text:style-name="P10"><text:span text:style-name="T9">Wavelet Trees</text:span></text:p>
          </draw:text-box>
        </draw:frame>
        <draw:frame draw:style-name="gr55" draw:text-style-name="P12" draw:layer="layout" svg:width="3.935cm" svg:height="1.377cm" svg:x="12.033cm" svg:y="2.624cm">
          <draw:text-box>
            <text:p text:style-name="P3"><text:span text:style-name="T10">Bit-Pfade</text:span></text:p>
          </draw:text-box>
        </draw:frame>
        <draw:frame draw:style-name="gr56" draw:text-style-name="P14" xml:id="id197" draw:id="id197" draw:layer="layout" svg:width="4.879cm" svg:height="7.93cm" svg:x="0.8cm" svg:y="4.7cm">
          <draw:text-box>
            <text:p><text:span text:style-name="T11">a</text:span><text:span text:style-name="T12"> ↦ 0 = </text:span><text:span text:style-name="T11">000</text:span><text:span text:style-name="T13">b</text:span></text:p>
            <text:p><text:span text:style-name="T11">e</text:span><text:span text:style-name="T12"> ↦ 1 = </text:span><text:span text:style-name="T11">001</text:span><text:span text:style-name="T13">b</text:span></text:p>
            <text:p><text:span text:style-name="T11">l</text:span><text:span text:style-name="T12"> ↦ 2 = </text:span><text:span text:style-name="T11">010</text:span><text:span text:style-name="T13">b</text:span></text:p>
            <text:p><text:span text:style-name="T11">r</text:span><text:span text:style-name="T12"> ↦ 3 = </text:span><text:span text:style-name="T11">011</text:span><text:span text:style-name="T13">b</text:span></text:p>
            <text:p text:style-name="P13"><text:span text:style-name="T11">t</text:span><text:span text:style-name="T12"> ↦ 4 = </text:span><text:span text:style-name="T11">100</text:span><text:span text:style-name="T13">b</text:span></text:p>
            <text:p><text:span text:style-name="T11">v</text:span><text:span text:style-name="T12"> ↦ 5 = </text:span><text:span text:style-name="T11">101</text:span><text:span text:style-name="T13">b</text:span></text:p>
            <text:p><text:span text:style-name="T11">w</text:span><text:span text:style-name="T12"> ↦ 6 = </text:span><text:span text:style-name="T11">110</text:span><text:span text:style-name="T13">b</text:span></text:p>
          </draw:text-box>
        </draw:frame>
        <draw:frame draw:style-name="gr57" draw:text-style-name="P15" xml:id="id198" draw:id="id198" draw:layer="layout" svg:width="6.611cm" svg:height="1.377cm" svg:x="0.834cm" svg:y="3.625cm">
          <draw:text-box>
            <text:p text:style-name="P3"><text:span text:style-name="T14">Effektives Alphabet:</text:span></text:p>
          </draw:text-box>
        </draw:frame>
        <draw:frame draw:style-name="gr30" draw:text-style-name="P16" draw:layer="layout" svg:width="6.09cm" svg:height="1.318cm" svg:x="10.955cm" svg:y="4cm">
          <draw:text-box>
            <text:p><text:span text:style-name="T15">wavelettree</text:span></text:p>
          </draw:text-box>
        </draw:frame>
        <draw:frame draw:style-name="gr31" draw:text-style-name="P16" xml:id="id21" draw:id="id21" draw:layer="layout" svg:width="6.09cm" svg:height="1.318cm" svg:x="10.955cm" svg:y="5.3cm">
          <draw:text-box>
            <text:p><text:span text:style-name="T15">10100011000</text:span></text:p>
          </draw:text-box>
        </draw:frame>
        <draw:frame draw:style-name="gr33" draw:text-style-name="P16" xml:id="id23" draw:id="id23" draw:layer="layout" svg:width="4.058cm" svg:height="1.318cm" svg:x="7.971cm" svg:y="9.3cm">
          <draw:text-box>
            <text:p><text:span text:style-name="T15">0010100</text:span></text:p>
          </draw:text-box>
        </draw:frame>
        <draw:connector draw:style-name="gr35" draw:text-style-name="P8" draw:layer="layout" draw:type="line" svg:x1="14cm" svg:y1="6.618cm" svg:x2="10cm" svg:y2="8cm" draw:start-shape="id21" draw:start-glue-point="2" draw:end-shape="id22" draw:end-glue-point="0" svg:d="M14000 6618l-4000 1382" svg:viewBox="0 0 4001 1383">
          <text:p/>
        </draw:connector>
        <draw:frame draw:style-name="gr36" draw:text-style-name="P16" draw:layer="layout" svg:width="3.042cm" svg:height="1.318cm" svg:x="6.479cm" svg:y="12.7cm">
          <draw:text-box>
            <text:p><text:span text:style-name="T15">01111</text:span></text:p>
          </draw:text-box>
        </draw:frame>
        <draw:connector draw:style-name="gr35" draw:text-style-name="P8" draw:layer="layout" draw:type="line" svg:x1="10cm" svg:y1="10.618cm" svg:x2="8cm" svg:y2="11.4cm" draw:start-shape="id23" draw:start-glue-point="2" draw:end-shape="id24" draw:end-glue-point="0" svg:d="M10000 10618l-2000 782" svg:viewBox="0 0 2001 783">
          <text:p/>
        </draw:connector>
        <draw:frame draw:style-name="gr37" draw:text-style-name="P17" xml:id="id22" draw:id="id22" draw:layer="layout" svg:width="4.058cm" svg:height="1.318cm" svg:x="7.971cm" svg:y="8cm">
          <draw:text-box>
            <text:p text:style-name="P3"><text:span text:style-name="T15">aeleree</text:span></text:p>
          </draw:text-box>
        </draw:frame>
        <draw:frame draw:style-name="gr38" draw:text-style-name="P17" xml:id="id24" draw:id="id24" draw:layer="layout" svg:width="3.042cm" svg:height="1.318cm" svg:x="6.479cm" svg:y="11.4cm">
          <draw:text-box>
            <text:p text:style-name="P3"><text:span text:style-name="T15">aeeee</text:span></text:p>
          </draw:text-box>
        </draw:frame>
        <draw:frame draw:style-name="gr39" draw:text-style-name="P17" xml:id="id29" draw:id="id29" draw:layer="layout" svg:width="2.534cm" svg:height="1.318cm" svg:x="16.733cm" svg:y="8cm">
          <draw:text-box>
            <text:p text:style-name="P3"><text:span text:style-name="T15">wvtt</text:span></text:p>
          </draw:text-box>
        </draw:frame>
        <draw:frame draw:style-name="gr40" draw:text-style-name="P16" xml:id="id26" draw:id="id26" draw:layer="layout" svg:width="2.534cm" svg:height="1.318cm" svg:x="16.733cm" svg:y="9.3cm">
          <draw:text-box>
            <text:p><text:span text:style-name="T15">1000</text:span></text:p>
          </draw:text-box>
        </draw:frame>
        <draw:frame draw:style-name="gr41" draw:text-style-name="P17" xml:id="id25" draw:id="id25" draw:layer="layout" svg:width="1.518cm" svg:height="1.318cm" svg:x="11.241cm" svg:y="11.4cm">
          <draw:text-box>
            <text:p text:style-name="P3"><text:span text:style-name="T15">lr</text:span></text:p>
          </draw:text-box>
        </draw:frame>
        <draw:frame draw:style-name="gr42" draw:text-style-name="P16" draw:layer="layout" svg:width="1.518cm" svg:height="1.318cm" svg:x="11.241cm" svg:y="12.7cm">
          <draw:text-box>
            <text:p><text:span text:style-name="T15">01</text:span></text:p>
          </draw:text-box>
        </draw:frame>
        <draw:connector draw:style-name="gr35" draw:text-style-name="P8" draw:layer="layout" draw:type="line" svg:x1="10cm" svg:y1="10.618cm" svg:x2="12cm" svg:y2="11.4cm" draw:start-shape="id23" draw:start-glue-point="2" draw:end-shape="id25" draw:end-glue-point="0" svg:d="M10000 10618l2000 782" svg:viewBox="0 0 2001 783">
          <text:p/>
        </draw:connector>
        <draw:frame draw:style-name="gr43" draw:text-style-name="P17" xml:id="id27" draw:id="id27" draw:layer="layout" svg:width="2.026cm" svg:height="1.318cm" svg:x="14.987cm" svg:y="11.4cm">
          <draw:text-box>
            <text:p text:style-name="P3"><text:span text:style-name="T15">vtt</text:span></text:p>
          </draw:text-box>
        </draw:frame>
        <draw:frame draw:style-name="gr44" draw:text-style-name="P17" xml:id="id28" draw:id="id28" draw:layer="layout" svg:width="1.01cm" svg:height="1.318cm" svg:x="19.495cm" svg:y="11.4cm">
          <draw:text-box>
            <text:p text:style-name="P3"><text:span text:style-name="T15">w</text:span></text:p>
          </draw:text-box>
        </draw:frame>
        <draw:frame draw:style-name="gr45" draw:text-style-name="P16" draw:layer="layout" svg:width="1.01cm" svg:height="1.318cm" svg:x="19.495cm" svg:y="12.7cm">
          <draw:text-box>
            <text:p><text:span text:style-name="T15">0</text:span></text:p>
          </draw:text-box>
        </draw:frame>
        <draw:connector draw:style-name="gr58" draw:text-style-name="P3" draw:layer="layout" draw:type="line" svg:x1="18cm" svg:y1="10.618cm" svg:x2="16cm" svg:y2="11.4cm" draw:start-shape="id26" draw:start-glue-point="2" draw:end-shape="id27" draw:end-glue-point="0" svg:d="M18000 10618l-2000 782" svg:viewBox="0 0 2001 783">
          <text:p/>
        </draw:connector>
        <draw:connector draw:style-name="gr35" draw:text-style-name="P8" draw:layer="layout" draw:type="line" svg:x1="18cm" svg:y1="10.618cm" svg:x2="20cm" svg:y2="11.4cm" draw:start-shape="id26" draw:start-glue-point="2" draw:end-shape="id28" svg:d="M18000 10618l2000 782" svg:viewBox="0 0 2001 783">
          <text:p/>
        </draw:connector>
        <draw:connector draw:style-name="gr35" draw:text-style-name="P8" draw:layer="layout" draw:type="line" svg:x1="14cm" svg:y1="6.618cm" svg:x2="18cm" svg:y2="8cm" draw:start-shape="id21" draw:start-glue-point="2" draw:end-shape="id29" draw:end-glue-point="0" svg:d="M14000 6618l4000 1382" svg:viewBox="0 0 4001 1383">
          <text:p/>
        </draw:connector>
        <draw:frame draw:style-name="gr46" draw:text-style-name="P16" draw:layer="layout" svg:width="2.026cm" svg:height="1.318cm" svg:x="14.987cm" svg:y="12.7cm">
          <draw:text-box>
            <text:p><text:span text:style-name="T15">100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98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6" presentation:class="page"/>
          <draw:frame presentation:style-name="pr1" draw:text-style-name="P1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1">
        <office:forms form:automatic-focus="false" form:apply-design-mode="false"/>
        <draw:frame draw:style-name="gr59" draw:layer="layout" svg:width="20.61cm" svg:height="1.941cm" svg:x="3.695cm" svg:y="1.005cm">
          <draw:text-box>
            <text:p text:style-name="P10">Verteile Wavelet-Tree-Konstruktion</text:p>
          </draw:text-box>
        </draw:frame>
        <draw:frame draw:style-name="gr30" xml:id="id31" draw:id="id31" draw:layer="layout" svg:width="6.09cm" svg:height="1.318cm" svg:x="10.955cm" svg:y="5cm">
          <draw:text-box>
            <text:p><text:span text:style-name="T6">wavelettree</text:span></text:p>
          </draw:text-box>
        </draw:frame>
        <draw:g xml:id="id30" draw:id="id30">
          <draw:custom-shape draw:style-name="gr20" draw:text-style-name="P3" draw:layer="layout" svg:width="2cm" svg:height="2cm" svg:x="8.001cm" svg:y="8.7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8.201cm" svg:y="8.901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 xml:id="id32" draw:id="id32">
          <draw:custom-shape draw:style-name="gr20" draw:text-style-name="P3" draw:layer="layout" svg:width="2cm" svg:height="2cm" svg:x="13cm" svg:y="8.7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cm" svg:y="8.9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 xml:id="id33" draw:id="id33">
          <draw:custom-shape draw:style-name="gr20" draw:text-style-name="P3" draw:layer="layout" svg:width="2cm" svg:height="2cm" svg:x="18.001cm" svg:y="8.7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8.201cm" svg:y="8.9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polyline draw:style-name="gr60" draw:text-style-name="P8" xml:id="id199" draw:id="id199" draw:layer="layout" svg:width="0cm" svg:height="2.199cm" svg:x="13.2cm" svg:y="4.7cm" svg:viewBox="0 0 0 2200" draw:points="0,0 0,2200">
          <text:p/>
        </draw:polyline>
        <draw:polyline draw:style-name="gr60" draw:text-style-name="P8" xml:id="id200" draw:id="id200" draw:layer="layout" svg:width="0cm" svg:height="2.199cm" svg:x="15.3cm" svg:y="4.7cm" svg:viewBox="0 0 0 2200" draw:points="0,0 0,2200">
          <text:p/>
        </draw:polyline>
        <draw:frame draw:style-name="gr39" xml:id="id201" draw:id="id201" draw:layer="layout" svg:width="2.534cm" svg:height="1.318cm" svg:x="7.711cm" svg:y="11cm">
          <draw:text-box>
            <text:p><text:span text:style-name="T6">wave</text:span></text:p>
          </draw:text-box>
        </draw:frame>
        <draw:frame draw:style-name="gr39" xml:id="id202" draw:id="id202" draw:layer="layout" svg:width="2.534cm" svg:height="1.318cm" svg:x="12.711cm" svg:y="11cm">
          <draw:text-box>
            <text:p><text:span text:style-name="T6">lett</text:span></text:p>
          </draw:text-box>
        </draw:frame>
        <draw:frame draw:style-name="gr43" draw:text-style-name="P3" xml:id="id203" draw:id="id203" draw:layer="layout" svg:width="2.026cm" svg:height="1.318cm" svg:x="17.987cm" svg:y="11cm">
          <draw:text-box>
            <text:p text:style-name="P3"><text:span text:style-name="T6">ree</text:span></text:p>
          </draw:text-box>
        </draw:frame>
        <draw:connector draw:style-name="gr61" draw:text-style-name="P8" xml:id="id204" draw:id="id204" draw:layer="layout" draw:type="line" svg:x1="12.099cm" svg:y1="6.482cm" svg:x2="9.001cm" svg:y2="8.701cm" draw:end-shape="id30" draw:end-glue-point="0" svg:d="M12099 6482l-3098 2219" svg:viewBox="0 0 3099 2220">
          <text:p/>
        </draw:connector>
        <draw:connector draw:style-name="gr61" draw:text-style-name="P8" xml:id="id205" draw:id="id205" draw:layer="layout" draw:type="line" svg:x1="14cm" svg:y1="6.318cm" svg:x2="14cm" svg:y2="8.702cm" draw:start-shape="id31" draw:start-glue-point="2" draw:end-shape="id32" draw:end-glue-point="0" svg:d="M14000 6318v2384" svg:viewBox="0 0 1 2385">
          <text:p/>
        </draw:connector>
        <draw:connector draw:style-name="gr61" draw:text-style-name="P8" xml:id="id206" draw:id="id206" draw:layer="layout" draw:type="line" svg:x1="15.917cm" svg:y1="6.44cm" svg:x2="19.001cm" svg:y2="8.703cm" draw:end-shape="id33" draw:end-glue-point="0" svg:d="M15917 6440l3084 2263" svg:viewBox="0 0 3085 2264">
          <text:p/>
        </draw:connector>
        <draw:frame draw:style-name="gr62" draw:text-style-name="P4" draw:layer="layout" svg:width="10.721cm" svg:height="1.377cm" svg:x="8.64cm" svg:y="2.626cm">
          <draw:text-box>
            <text:p text:style-name="P3">Partitionierung der Eingabe</text:p>
          </draw:text-box>
        </draw:frame>
        <draw:g xml:id="id209" draw:id="id209">
          <svg:title>TexMaths</svg:title>
          <svg:desc>32§display§n§svg§600§FALSE§</svg:desc>
          <draw:frame draw:style-name="gr53" draw:text-style-name="P9" draw:layer="layout" svg:width="0.538cm" svg:height="0.384cm" svg:x="17.662cm" svg:y="5.5cm">
            <draw:image xlink:href="Pictures/10000865000000D30000009746550DA54BDE4566.svg" xlink:type="simple" xlink:show="embed" xlink:actuate="onLoad" loext:mime-type="image/svg+xml">
              <text:p/>
            </draw:image>
            <draw:image xlink:href="Pictures/100002010000000C000000094EC75FF226AD9DC8.png" xlink:type="simple" xlink:show="embed" xlink:actuate="onLoad" loext:mime-type="image/png"/>
          </draw:frame>
        </draw:g>
        <draw:g xml:id="id207" draw:id="id207">
          <svg:title>TexMaths</svg:title>
          <svg:desc>32§display§\lceil n/p \rceil§svg§600§FALSE§</svg:desc>
          <draw:frame draw:style-name="gr53" draw:text-style-name="P9" draw:layer="layout" svg:width="2.307cm" svg:height="0.966cm" svg:x="7.864cm" svg:y="12.7cm">
            <draw:image xlink:href="Pictures/1000137F000003860000017AC72E2C04C9FF8C9A.svg" xlink:type="simple" xlink:show="embed" xlink:actuate="onLoad" loext:mime-type="image/svg+xml">
              <text:p/>
            </draw:image>
            <draw:image xlink:href="Pictures/100002010000003300000015F06EACF56604CF2F.png" xlink:type="simple" xlink:show="embed" xlink:actuate="onLoad" loext:mime-type="image/png"/>
          </draw:frame>
        </draw:g>
        <draw:g xml:id="id208" draw:id="id208">
          <svg:title>TexMaths</svg:title>
          <svg:desc>32§display§\lceil n/p \rceil§svg§600§FALSE§</svg:desc>
          <draw:frame draw:style-name="gr53" draw:text-style-name="P9" draw:layer="layout" svg:width="2.307cm" svg:height="0.966cm" svg:x="12.865cm" svg:y="12.7cm">
            <draw:image xlink:href="Pictures/1000137F000003860000017AC72E2C04C9FF8C9A.svg" xlink:type="simple" xlink:show="embed" xlink:actuate="onLoad" loext:mime-type="image/svg+xml">
              <text:p/>
            </draw:image>
            <draw:image xlink:href="Pictures/100002010000003300000015F06EACF56604CF2F.png" xlink:type="simple" xlink:show="embed" xlink:actuate="onLoad" loext:mime-type="image/png"/>
          </draw:frame>
        </draw:g>
        <draw:g xml:id="id210" draw:id="id210">
          <svg:title>TexMaths</svg:title>
          <svg:desc>32§display§\leq\!\lceil n/p \rceil§svg§600§FALSE§</svg:desc>
          <draw:frame draw:style-name="gr53" draw:text-style-name="P9" draw:layer="layout" svg:width="3.107cm" svg:height="0.966cm" svg:x="17.067cm" svg:y="12.7cm">
            <draw:image xlink:href="Pictures/10001727000004BF0000017AEDB3A29A88B766CF.svg" xlink:type="simple" xlink:show="embed" xlink:actuate="onLoad" loext:mime-type="image/svg+xml">
              <text:p/>
            </draw:image>
            <draw:image xlink:href="Pictures/1000020100000045000000154DDB9B3171D4735E.png" xlink:type="simple" xlink:show="embed" xlink:actuate="onLoad" loext:mime-type="image/png"/>
          </draw:frame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9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0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0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0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1">
        <office:forms form:automatic-focus="false" form:apply-design-mode="false"/>
        <draw:frame draw:style-name="gr59" draw:layer="layout" svg:width="20.61cm" svg:height="1.941cm" svg:x="3.695cm" svg:y="1.005cm">
          <draw:text-box>
            <text:p text:style-name="P10">Verteile Wavelet-Tree-Konstruktion</text:p>
          </draw:text-box>
        </draw:frame>
        <draw:frame draw:style-name="gr63" draw:text-style-name="P4" draw:layer="layout" svg:width="6.268cm" svg:height="1.377cm" svg:x="10.866cm" svg:y="2.626cm">
          <draw:text-box>
            <text:p text:style-name="P3">Ausgabeformat</text:p>
          </draw:text-box>
        </draw:frame>
        <draw:frame draw:style-name="gr64" draw:text-style-name="P2" draw:layer="layout" svg:width="14.781cm" svg:height="1.377cm" svg:x="6.61cm" svg:y="13.1cm">
          <draw:text-box>
            <text:p xml:id="id211" text:id="id211">→ Partitionierte levelweise Darstellung</text:p>
          </draw:text-box>
        </draw:frame>
        <draw:frame draw:style-name="gr65" draw:text-style-name="P3" draw:layer="layout" svg:width="2.645cm" svg:height="1.318cm" svg:x="7.622cm" svg:y="7.3cm">
          <draw:text-box>
            <text:p text:style-name="P3"><text:span text:style-name="T6">wave</text:span></text:p>
          </draw:text-box>
        </draw:frame>
        <draw:frame draw:style-name="gr65" draw:text-style-name="P3" draw:layer="layout" svg:width="2.645cm" svg:height="1.318cm" svg:x="7.622cm" svg:y="9.318cm">
          <draw:text-box>
            <text:p text:style-name="P3"><text:span text:style-name="T6">aele</text:span></text:p>
          </draw:text-box>
        </draw:frame>
        <draw:frame draw:style-name="gr66" draw:text-style-name="P3" draw:layer="layout" svg:width="2.667cm" svg:height="1.385cm" svg:x="7.6cm" svg:y="11.315cm">
          <draw:text-box>
            <text:p text:style-name="P3"><text:span text:style-name="T6">aeee</text:span></text:p>
          </draw:text-box>
        </draw:frame>
        <draw:frame draw:style-name="gr65" draw:text-style-name="P3" draw:layer="layout" svg:width="2.645cm" svg:height="1.318cm" svg:x="12.755cm" svg:y="7.3cm">
          <draw:text-box>
            <text:p text:style-name="P3"><text:span text:style-name="T6">lett</text:span></text:p>
          </draw:text-box>
        </draw:frame>
        <draw:frame draw:style-name="gr65" draw:text-style-name="P3" draw:layer="layout" svg:width="2.645cm" svg:height="1.318cm" svg:x="12.755cm" svg:y="9.318cm">
          <draw:text-box>
            <text:p text:style-name="P3"><text:span text:style-name="T6">reew</text:span></text:p>
          </draw:text-box>
        </draw:frame>
        <draw:frame draw:style-name="gr66" draw:text-style-name="P3" draw:layer="layout" svg:width="2.667cm" svg:height="1.385cm" svg:x="12.733cm" svg:y="11.315cm">
          <draw:text-box>
            <text:p text:style-name="P3"><text:span text:style-name="T6">elrt</text:span></text:p>
          </draw:text-box>
        </draw:frame>
        <draw:frame draw:style-name="gr67" draw:text-style-name="P3" draw:layer="layout" svg:width="2.043cm" svg:height="1.318cm" svg:x="17.957cm" svg:y="7.3cm">
          <draw:text-box>
            <text:p text:style-name="P3"><text:span text:style-name="T6">ree</text:span></text:p>
          </draw:text-box>
        </draw:frame>
        <draw:frame draw:style-name="gr67" draw:text-style-name="P3" draw:layer="layout" svg:width="2.043cm" svg:height="1.318cm" svg:x="17.957cm" svg:y="9.318cm">
          <draw:text-box>
            <text:p text:style-name="P3"><text:span text:style-name="T6">vtt</text:span></text:p>
          </draw:text-box>
        </draw:frame>
        <draw:frame draw:style-name="gr68" draw:text-style-name="P3" draw:layer="layout" svg:width="2.065cm" svg:height="1.385cm" svg:x="17.935cm" svg:y="11.315cm">
          <draw:text-box>
            <text:p text:style-name="P3"><text:span text:style-name="T6">tvw</text:span></text:p>
          </draw:text-box>
        </draw:frame>
        <draw:g>
          <draw:custom-shape draw:style-name="gr20" draw:text-style-name="P3" draw:layer="layout" svg:width="2cm" svg:height="2cm" svg:x="8.002cm" svg:y="4.7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8.202cm" svg:y="4.9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1cm" svg:y="4.7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1cm" svg:y="4.9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8.002cm" svg:y="4.70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8.202cm" svg:y="4.904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11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8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1">
        <office:forms form:automatic-focus="false" form:apply-design-mode="false"/>
        <draw:frame draw:style-name="gr69" draw:layer="layout" svg:width="14.129cm" svg:height="1.941cm" svg:x="6.935cm" svg:y="1.007cm">
          <draw:text-box>
            <text:p text:style-name="P10">Domain Decomposition</text:p>
          </draw:text-box>
        </draw:frame>
        <draw:g>
          <draw:custom-shape draw:style-name="gr20" draw:text-style-name="P3" draw:layer="layout" svg:width="2cm" svg:height="2cm" svg:x="6.003cm" svg:y="4.0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203cm" svg:y="4.2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2cm" svg:y="4.0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2cm" svg:y="4.2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20.003cm" svg:y="4.00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20.203cm" svg:y="4.204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39" draw:text-style-name="P3" xml:id="id34" draw:id="id34" draw:layer="layout" svg:width="2.534cm" svg:height="1.318cm" svg:x="5.611cm" svg:y="6.7cm">
          <draw:text-box>
            <text:p text:style-name="P3"><text:span text:style-name="T6">wave</text:span></text:p>
          </draw:text-box>
        </draw:frame>
        <draw:frame draw:style-name="gr41" draw:text-style-name="P3" xml:id="id35" draw:id="id35" draw:layer="layout" svg:width="1.518cm" svg:height="1.318cm" svg:x="5.187cm" svg:y="8.582cm">
          <draw:text-box>
            <text:p text:style-name="P3"><text:span text:style-name="T6">ae</text:span></text:p>
          </draw:text-box>
        </draw:frame>
        <draw:frame draw:style-name="gr70" draw:text-style-name="P3" xml:id="id37" draw:id="id37" draw:layer="layout" svg:width="1.659cm" svg:height="1.318cm" svg:x="3.841cm" svg:y="10.537cm">
          <draw:text-box>
            <text:p text:style-name="P3"><text:span text:style-name="T6">ae</text:span></text:p>
          </draw:text-box>
        </draw:frame>
        <draw:frame draw:style-name="gr41" draw:text-style-name="P3" xml:id="id36" draw:id="id36" draw:layer="layout" svg:width="1.518cm" svg:height="1.318cm" svg:x="6.982cm" svg:y="8.582cm">
          <draw:text-box>
            <text:p text:style-name="P3"><text:span text:style-name="T6">wv</text:span></text:p>
          </draw:text-box>
        </draw:frame>
        <draw:frame draw:style-name="gr71" draw:text-style-name="P3" xml:id="id38" draw:id="id38" draw:layer="layout" svg:width="0.959cm" svg:height="1.318cm" svg:x="5.825cm" svg:y="10.537cm">
          <draw:text-box>
            <text:p text:style-name="P3"><text:span text:style-name="T6"/></text:p>
          </draw:text-box>
        </draw:frame>
        <draw:frame draw:style-name="gr44" draw:text-style-name="P3" xml:id="id40" draw:id="id40" draw:layer="layout" svg:width="1.01cm" svg:height="1.318cm" svg:x="8.4cm" svg:y="10.537cm">
          <draw:text-box>
            <text:p text:style-name="P3"><text:span text:style-name="T6">w</text:span></text:p>
          </draw:text-box>
        </draw:frame>
        <draw:frame draw:style-name="gr72" draw:text-style-name="P3" xml:id="id39" draw:id="id39" draw:layer="layout" svg:width="1.013cm" svg:height="1.318cm" svg:x="7.1cm" svg:y="10.537cm">
          <draw:text-box>
            <text:p text:style-name="P3"><text:span text:style-name="T6">v</text:span></text:p>
          </draw:text-box>
        </draw:frame>
        <draw:connector draw:style-name="gr73" draw:text-style-name="P3" xml:id="id212" draw:id="id212" draw:layer="layout" draw:type="line" svg:x1="6.878cm" svg:y1="8.018cm" svg:x2="5.946cm" svg:y2="8.582cm" draw:start-shape="id34" draw:start-glue-point="2" draw:end-shape="id35" draw:end-glue-point="0" svg:d="M6878 8018l-932 564" svg:viewBox="0 0 933 565">
          <text:p/>
        </draw:connector>
        <draw:connector draw:style-name="gr73" draw:text-style-name="P3" xml:id="id213" draw:id="id213" draw:layer="layout" draw:type="line" svg:x1="6.878cm" svg:y1="8.018cm" svg:x2="7.741cm" svg:y2="8.582cm" draw:start-shape="id34" draw:start-glue-point="2" draw:end-shape="id36" draw:end-glue-point="0" svg:d="M6878 8018l863 564" svg:viewBox="0 0 864 565">
          <text:p/>
        </draw:connector>
        <draw:connector draw:style-name="gr73" draw:text-style-name="P3" xml:id="id214" draw:id="id214" draw:layer="layout" draw:type="line" svg:x1="4.67cm" svg:y1="10.537cm" svg:x2="5.946cm" svg:y2="9.9cm" draw:start-shape="id37" draw:start-glue-point="0" draw:end-shape="id35" draw:end-glue-point="2" svg:d="M4670 10537l1276-637" svg:viewBox="0 0 1277 638">
          <text:p/>
        </draw:connector>
        <draw:connector draw:style-name="gr73" draw:text-style-name="P3" xml:id="id215" draw:id="id215" draw:layer="layout" draw:type="line" svg:x1="5.946cm" svg:y1="9.9cm" svg:x2="6.304cm" svg:y2="10.537cm" draw:start-shape="id35" draw:start-glue-point="2" draw:end-shape="id38" draw:end-glue-point="0" svg:d="M5946 9900l358 637" svg:viewBox="0 0 359 638">
          <text:p/>
        </draw:connector>
        <draw:connector draw:style-name="gr73" draw:text-style-name="P3" xml:id="id216" draw:id="id216" draw:layer="layout" draw:type="line" svg:x1="7.606cm" svg:y1="10.537cm" svg:x2="7.741cm" svg:y2="9.9cm" draw:start-shape="id39" draw:start-glue-point="0" draw:end-shape="id36" draw:end-glue-point="2" svg:d="M7606 10537l135-637" svg:viewBox="0 0 136 638">
          <text:p/>
        </draw:connector>
        <draw:connector draw:style-name="gr73" draw:text-style-name="P3" xml:id="id217" draw:id="id217" draw:layer="layout" draw:type="line" svg:x1="7.741cm" svg:y1="9.9cm" svg:x2="8.905cm" svg:y2="10.537cm" draw:start-shape="id36" draw:start-glue-point="2" draw:end-shape="id40" draw:end-glue-point="0" svg:d="M7741 9900l1164 637" svg:viewBox="0 0 1165 638">
          <text:p/>
        </draw:connector>
        <draw:frame draw:style-name="gr39" draw:text-style-name="P3" xml:id="id41" draw:id="id41" draw:layer="layout" svg:width="2.534cm" svg:height="1.318cm" svg:x="12.712cm" svg:y="6.701cm">
          <draw:text-box>
            <text:p text:style-name="P3"><text:span text:style-name="T6">lett</text:span></text:p>
          </draw:text-box>
        </draw:frame>
        <draw:frame draw:style-name="gr41" draw:text-style-name="P3" xml:id="id42" draw:id="id42" draw:layer="layout" svg:width="1.518cm" svg:height="1.318cm" svg:x="12.288cm" svg:y="8.583cm">
          <draw:text-box>
            <text:p text:style-name="P3"><text:span text:style-name="T6">le</text:span></text:p>
          </draw:text-box>
        </draw:frame>
        <draw:frame draw:style-name="gr74" draw:text-style-name="P3" xml:id="id44" draw:id="id44" draw:layer="layout" svg:width="1.058cm" svg:height="1.318cm" svg:x="11.442cm" svg:y="10.538cm">
          <draw:text-box>
            <text:p text:style-name="P3"><text:span text:style-name="T6">e</text:span></text:p>
          </draw:text-box>
        </draw:frame>
        <draw:frame draw:style-name="gr41" draw:text-style-name="P3" xml:id="id43" draw:id="id43" draw:layer="layout" svg:width="1.518cm" svg:height="1.318cm" svg:x="14.083cm" svg:y="8.583cm">
          <draw:text-box>
            <text:p text:style-name="P3"><text:span text:style-name="T6">tt</text:span></text:p>
          </draw:text-box>
        </draw:frame>
        <draw:frame draw:style-name="gr44" draw:text-style-name="P3" xml:id="id45" draw:id="id45" draw:layer="layout" svg:width="1.01cm" svg:height="1.318cm" svg:x="12.701cm" svg:y="10.538cm">
          <draw:text-box>
            <text:p text:style-name="P3"><text:span text:style-name="T6">l</text:span></text:p>
          </draw:text-box>
        </draw:frame>
        <draw:frame draw:style-name="gr75" draw:text-style-name="P3" xml:id="id47" draw:id="id47" draw:layer="layout" svg:width="1.01cm" svg:height="1.318cm" svg:x="15.701cm" svg:y="10.538cm">
          <draw:text-box>
            <text:p text:style-name="P3"><text:span text:style-name="T6"/></text:p>
          </draw:text-box>
        </draw:frame>
        <draw:frame draw:style-name="gr41" draw:text-style-name="P3" xml:id="id46" draw:id="id46" draw:layer="layout" svg:width="1.518cm" svg:height="1.318cm" svg:x="13.949cm" svg:y="10.538cm">
          <draw:text-box>
            <text:p text:style-name="P3"><text:span text:style-name="T6">tt</text:span></text:p>
          </draw:text-box>
        </draw:frame>
        <draw:connector draw:style-name="gr73" draw:text-style-name="P3" xml:id="id218" draw:id="id218" draw:layer="layout" draw:type="line" svg:x1="13.979cm" svg:y1="8.019cm" svg:x2="13.047cm" svg:y2="8.583cm" draw:start-shape="id41" draw:start-glue-point="2" draw:end-shape="id42" draw:end-glue-point="0" svg:d="M13979 8019l-932 564" svg:viewBox="0 0 933 565">
          <text:p/>
        </draw:connector>
        <draw:connector draw:style-name="gr73" draw:text-style-name="P3" xml:id="id219" draw:id="id219" draw:layer="layout" draw:type="line" svg:x1="13.979cm" svg:y1="8.019cm" svg:x2="14.842cm" svg:y2="8.583cm" draw:start-shape="id41" draw:start-glue-point="2" draw:end-shape="id43" draw:end-glue-point="0" svg:d="M13979 8019l863 564" svg:viewBox="0 0 864 565">
          <text:p/>
        </draw:connector>
        <draw:connector draw:style-name="gr73" draw:text-style-name="P3" xml:id="id220" draw:id="id220" draw:layer="layout" draw:type="line" svg:x1="11.971cm" svg:y1="10.538cm" svg:x2="13.047cm" svg:y2="9.901cm" draw:start-shape="id44" draw:start-glue-point="0" draw:end-shape="id42" draw:end-glue-point="2" svg:d="M11971 10538l1076-637" svg:viewBox="0 0 1077 638">
          <text:p/>
        </draw:connector>
        <draw:connector draw:style-name="gr73" draw:text-style-name="P3" xml:id="id221" draw:id="id221" draw:layer="layout" draw:type="line" svg:x1="13.047cm" svg:y1="9.901cm" svg:x2="13.206cm" svg:y2="10.538cm" draw:start-shape="id42" draw:start-glue-point="2" draw:end-shape="id45" draw:end-glue-point="0" svg:d="M13047 9901l159 637" svg:viewBox="0 0 160 638">
          <text:p/>
        </draw:connector>
        <draw:connector draw:style-name="gr73" draw:text-style-name="P3" xml:id="id222" draw:id="id222" draw:layer="layout" draw:type="line" svg:x1="14.708cm" svg:y1="10.538cm" svg:x2="14.842cm" svg:y2="9.901cm" draw:start-shape="id46" draw:start-glue-point="0" draw:end-shape="id43" draw:end-glue-point="2" svg:d="M14708 10538l134-637" svg:viewBox="0 0 135 638">
          <text:p/>
        </draw:connector>
        <draw:connector draw:style-name="gr73" draw:text-style-name="P3" xml:id="id223" draw:id="id223" draw:layer="layout" draw:type="line" svg:x1="14.842cm" svg:y1="9.901cm" svg:x2="16.206cm" svg:y2="10.538cm" draw:start-shape="id43" draw:start-glue-point="2" draw:end-shape="id47" draw:end-glue-point="0" svg:d="M14842 9901l1364 637" svg:viewBox="0 0 1365 638">
          <text:p/>
        </draw:connector>
        <draw:frame draw:style-name="gr76" draw:text-style-name="P3" xml:id="id48" draw:id="id48" draw:layer="layout" svg:width="2.445cm" svg:height="1.318cm" svg:x="19.757cm" svg:y="6.702cm">
          <draw:text-box>
            <text:p text:style-name="P3"><text:span text:style-name="T6">ree</text:span></text:p>
          </draw:text-box>
        </draw:frame>
        <draw:frame draw:style-name="gr43" draw:text-style-name="P3" xml:id="id49" draw:id="id49" draw:layer="layout" svg:width="2.026cm" svg:height="1.318cm" svg:x="19.035cm" svg:y="8.584cm">
          <draw:text-box>
            <text:p text:style-name="P3"><text:span text:style-name="T6">ree</text:span></text:p>
          </draw:text-box>
        </draw:frame>
        <draw:frame draw:style-name="gr41" draw:text-style-name="P3" xml:id="id51" draw:id="id51" draw:layer="layout" svg:width="1.518cm" svg:height="1.318cm" svg:x="18.113cm" svg:y="10.539cm">
          <draw:text-box>
            <text:p text:style-name="P3"><text:span text:style-name="T6">ee</text:span></text:p>
          </draw:text-box>
        </draw:frame>
        <draw:frame draw:style-name="gr77" draw:text-style-name="P3" xml:id="id50" draw:id="id50" draw:layer="layout" svg:width="0.876cm" svg:height="1.318cm" svg:x="21.5cm" svg:y="8.584cm">
          <draw:text-box>
            <text:p text:style-name="P3"><text:span text:style-name="T6"/></text:p>
          </draw:text-box>
        </draw:frame>
        <draw:frame draw:style-name="gr44" draw:text-style-name="P3" xml:id="id52" draw:id="id52" draw:layer="layout" svg:width="1.01cm" svg:height="1.318cm" svg:x="19.802cm" svg:y="10.539cm">
          <draw:text-box>
            <text:p text:style-name="P3"><text:span text:style-name="T6">r</text:span></text:p>
          </draw:text-box>
        </draw:frame>
        <draw:frame draw:style-name="gr75" draw:text-style-name="P3" xml:id="id54" draw:id="id54" draw:layer="layout" svg:width="1.01cm" svg:height="1.318cm" svg:x="22.102cm" svg:y="10.539cm">
          <draw:text-box>
            <text:p/>
          </draw:text-box>
        </draw:frame>
        <draw:frame draw:style-name="gr78" draw:text-style-name="P3" xml:id="id53" draw:id="id53" draw:layer="layout" svg:width="1.013cm" svg:height="1.318cm" svg:x="21.002cm" svg:y="10.539cm">
          <draw:text-box>
            <text:p text:style-name="P3"><text:span text:style-name="T6"/></text:p>
          </draw:text-box>
        </draw:frame>
        <draw:connector draw:style-name="gr73" draw:text-style-name="P3" xml:id="id224" draw:id="id224" draw:layer="layout" draw:type="line" svg:x1="20.979cm" svg:y1="8.02cm" svg:x2="20.048cm" svg:y2="8.584cm" draw:start-shape="id48" draw:start-glue-point="2" draw:end-shape="id49" draw:end-glue-point="0" svg:d="M20979 8020l-931 564" svg:viewBox="0 0 932 565">
          <text:p/>
        </draw:connector>
        <draw:connector draw:style-name="gr73" draw:text-style-name="P3" xml:id="id225" draw:id="id225" draw:layer="layout" draw:type="line" svg:x1="20.979cm" svg:y1="8.02cm" svg:x2="21.938cm" svg:y2="8.584cm" draw:start-shape="id48" draw:start-glue-point="2" draw:end-shape="id50" draw:end-glue-point="0" svg:d="M20979 8020l959 564" svg:viewBox="0 0 960 565">
          <text:p/>
        </draw:connector>
        <draw:connector draw:style-name="gr73" draw:text-style-name="P3" xml:id="id226" draw:id="id226" draw:layer="layout" draw:type="line" svg:x1="18.872cm" svg:y1="10.539cm" svg:x2="20.048cm" svg:y2="9.902cm" draw:start-shape="id51" draw:start-glue-point="0" draw:end-shape="id49" draw:end-glue-point="2" svg:d="M18872 10539l1176-637" svg:viewBox="0 0 1177 638">
          <text:p/>
        </draw:connector>
        <draw:connector draw:style-name="gr73" draw:text-style-name="P3" xml:id="id227" draw:id="id227" draw:layer="layout" draw:type="line" svg:x1="20.048cm" svg:y1="9.902cm" svg:x2="20.307cm" svg:y2="10.539cm" draw:start-shape="id49" draw:start-glue-point="2" draw:end-shape="id52" draw:end-glue-point="0" svg:d="M20048 9902l259 637" svg:viewBox="0 0 260 638">
          <text:p/>
        </draw:connector>
        <draw:connector draw:style-name="gr73" draw:text-style-name="P3" xml:id="id228" draw:id="id228" draw:layer="layout" draw:type="line" svg:x1="21.508cm" svg:y1="10.539cm" svg:x2="21.938cm" svg:y2="9.902cm" draw:start-shape="id53" draw:start-glue-point="0" draw:end-shape="id50" draw:end-glue-point="2" svg:d="M21508 10539l430-637" svg:viewBox="0 0 431 638">
          <text:p/>
        </draw:connector>
        <draw:connector draw:style-name="gr73" draw:text-style-name="P3" xml:id="id229" draw:id="id229" draw:layer="layout" draw:type="line" svg:x1="21.938cm" svg:y1="9.902cm" svg:x2="22.607cm" svg:y2="10.539cm" draw:start-shape="id50" draw:start-glue-point="2" draw:end-shape="id54" draw:end-glue-point="0" svg:d="M21938 9902l669 637" svg:viewBox="0 0 670 638">
          <text:p/>
        </draw:connector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1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4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5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29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1">
        <office:forms form:automatic-focus="false" form:apply-design-mode="false"/>
        <draw:frame draw:style-name="gr69" draw:layer="layout" svg:width="14.129cm" svg:height="1.941cm" svg:x="6.935cm" svg:y="1.007cm">
          <draw:text-box>
            <text:p text:style-name="P10">Domain Decomposition</text:p>
          </draw:text-box>
        </draw:frame>
        <draw:g>
          <draw:custom-shape draw:style-name="gr20" draw:text-style-name="P3" draw:layer="layout" svg:width="2cm" svg:height="2cm" svg:x="6.003cm" svg:y="4.0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203cm" svg:y="4.2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2cm" svg:y="4.0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2cm" svg:y="4.2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20.003cm" svg:y="4.00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20.203cm" svg:y="4.204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39" draw:text-style-name="P3" xml:id="id55" draw:id="id55" draw:layer="layout" svg:width="2.534cm" svg:height="1.318cm" svg:x="5.611cm" svg:y="6.7cm">
          <draw:text-box>
            <text:p text:style-name="P3"><text:span text:style-name="T6">wave</text:span></text:p>
          </draw:text-box>
        </draw:frame>
        <draw:frame draw:style-name="gr79" draw:text-style-name="P3" xml:id="id56" draw:id="id56" draw:layer="layout" svg:width="1.518cm" svg:height="1.318cm" svg:x="5.187cm" svg:y="8.582cm">
          <draw:text-box>
            <text:p text:style-name="P3"><text:span text:style-name="T6">ae</text:span></text:p>
          </draw:text-box>
        </draw:frame>
        <draw:frame draw:style-name="gr80" draw:text-style-name="P3" xml:id="id58" draw:id="id58" draw:layer="layout" svg:width="1.659cm" svg:height="1.318cm" svg:x="3.841cm" svg:y="10.537cm">
          <draw:text-box>
            <text:p text:style-name="P3"><text:span text:style-name="T6">ae</text:span></text:p>
          </draw:text-box>
        </draw:frame>
        <draw:frame draw:style-name="gr81" draw:text-style-name="P3" xml:id="id57" draw:id="id57" draw:layer="layout" svg:width="1.518cm" svg:height="1.318cm" svg:x="6.982cm" svg:y="8.582cm">
          <draw:text-box>
            <text:p text:style-name="P3"><text:span text:style-name="T6">wv</text:span></text:p>
          </draw:text-box>
        </draw:frame>
        <draw:frame draw:style-name="gr82" draw:text-style-name="P3" xml:id="id59" draw:id="id59" draw:layer="layout" svg:width="0.959cm" svg:height="1.318cm" svg:x="5.825cm" svg:y="10.537cm">
          <draw:text-box>
            <text:p/>
          </draw:text-box>
        </draw:frame>
        <draw:frame draw:style-name="gr83" draw:text-style-name="P3" xml:id="id61" draw:id="id61" draw:layer="layout" svg:width="1.01cm" svg:height="1.318cm" svg:x="8.4cm" svg:y="10.537cm">
          <draw:text-box>
            <text:p text:style-name="P3"><text:span text:style-name="T6">w</text:span></text:p>
          </draw:text-box>
        </draw:frame>
        <draw:frame draw:style-name="gr84" draw:text-style-name="P3" xml:id="id60" draw:id="id60" draw:layer="layout" svg:width="1.013cm" svg:height="1.318cm" svg:x="7.1cm" svg:y="10.537cm">
          <draw:text-box>
            <text:p text:style-name="P3"><text:span text:style-name="T6">v</text:span></text:p>
          </draw:text-box>
        </draw:frame>
        <draw:connector draw:style-name="gr85" draw:text-style-name="P8" draw:layer="layout" draw:type="line" svg:x1="6.878cm" svg:y1="8.018cm" svg:x2="5.946cm" svg:y2="8.582cm" draw:start-shape="id55" draw:start-glue-point="2" draw:end-shape="id56" draw:end-glue-point="0" svg:d="M6878 8018l-932 564" svg:viewBox="0 0 933 565">
          <text:p/>
        </draw:connector>
        <draw:connector draw:style-name="gr85" draw:text-style-name="P8" draw:layer="layout" draw:type="line" svg:x1="6.878cm" svg:y1="8.018cm" svg:x2="7.741cm" svg:y2="8.582cm" draw:start-shape="id55" draw:start-glue-point="2" draw:end-shape="id57" draw:end-glue-point="0" svg:d="M6878 8018l863 564" svg:viewBox="0 0 864 565">
          <text:p/>
        </draw:connector>
        <draw:connector draw:style-name="gr85" draw:text-style-name="P8" draw:layer="layout" draw:type="line" svg:x1="4.67cm" svg:y1="10.537cm" svg:x2="5.946cm" svg:y2="9.9cm" draw:start-shape="id58" draw:start-glue-point="0" draw:end-shape="id56" draw:end-glue-point="2" svg:d="M4670 10537l1276-637" svg:viewBox="0 0 1277 638">
          <text:p/>
        </draw:connector>
        <draw:connector draw:style-name="gr85" draw:text-style-name="P8" draw:layer="layout" draw:type="line" svg:x1="5.946cm" svg:y1="9.9cm" svg:x2="6.304cm" svg:y2="10.537cm" draw:start-shape="id56" draw:start-glue-point="2" draw:end-shape="id59" draw:end-glue-point="0" svg:d="M5946 9900l358 637" svg:viewBox="0 0 359 638">
          <text:p/>
        </draw:connector>
        <draw:connector draw:style-name="gr85" draw:text-style-name="P8" draw:layer="layout" draw:type="line" svg:x1="7.606cm" svg:y1="10.537cm" svg:x2="7.741cm" svg:y2="9.9cm" draw:start-shape="id60" draw:start-glue-point="0" draw:end-shape="id57" draw:end-glue-point="2" svg:d="M7606 10537l135-637" svg:viewBox="0 0 136 638">
          <text:p/>
        </draw:connector>
        <draw:connector draw:style-name="gr85" draw:text-style-name="P8" draw:layer="layout" draw:type="line" svg:x1="7.741cm" svg:y1="9.9cm" svg:x2="8.905cm" svg:y2="10.537cm" draw:start-shape="id57" draw:start-glue-point="2" draw:end-shape="id61" draw:end-glue-point="0" svg:d="M7741 9900l1164 637" svg:viewBox="0 0 1165 638">
          <text:p/>
        </draw:connector>
        <draw:frame draw:style-name="gr39" draw:text-style-name="P3" xml:id="id62" draw:id="id62" draw:layer="layout" svg:width="2.534cm" svg:height="1.318cm" svg:x="12.712cm" svg:y="6.701cm">
          <draw:text-box>
            <text:p text:style-name="P3"><text:span text:style-name="T6">lett</text:span></text:p>
          </draw:text-box>
        </draw:frame>
        <draw:frame draw:style-name="gr79" draw:text-style-name="P3" xml:id="id63" draw:id="id63" draw:layer="layout" svg:width="1.518cm" svg:height="1.318cm" svg:x="12.288cm" svg:y="8.583cm">
          <draw:text-box>
            <text:p text:style-name="P3"><text:span text:style-name="T6">le</text:span></text:p>
          </draw:text-box>
        </draw:frame>
        <draw:frame draw:style-name="gr86" draw:text-style-name="P3" xml:id="id65" draw:id="id65" draw:layer="layout" svg:width="1.058cm" svg:height="1.318cm" svg:x="11.442cm" svg:y="10.538cm">
          <draw:text-box>
            <text:p text:style-name="P3"><text:span text:style-name="T6">e</text:span></text:p>
          </draw:text-box>
        </draw:frame>
        <draw:frame draw:style-name="gr81" draw:text-style-name="P3" xml:id="id64" draw:id="id64" draw:layer="layout" svg:width="1.518cm" svg:height="1.318cm" svg:x="14.083cm" svg:y="8.583cm">
          <draw:text-box>
            <text:p text:style-name="P3"><text:span text:style-name="T6">tt</text:span></text:p>
          </draw:text-box>
        </draw:frame>
        <draw:frame draw:style-name="gr87" draw:text-style-name="P3" xml:id="id66" draw:id="id66" draw:layer="layout" svg:width="1.01cm" svg:height="1.318cm" svg:x="12.701cm" svg:y="10.538cm">
          <draw:text-box>
            <text:p text:style-name="P3"><text:span text:style-name="T6">l</text:span></text:p>
          </draw:text-box>
        </draw:frame>
        <draw:frame draw:style-name="gr88" draw:text-style-name="P3" xml:id="id68" draw:id="id68" draw:layer="layout" svg:width="1.01cm" svg:height="1.318cm" svg:x="15.701cm" svg:y="10.538cm">
          <draw:text-box>
            <text:p/>
          </draw:text-box>
        </draw:frame>
        <draw:frame draw:style-name="gr89" draw:text-style-name="P3" xml:id="id67" draw:id="id67" draw:layer="layout" svg:width="1.518cm" svg:height="1.318cm" svg:x="13.949cm" svg:y="10.538cm">
          <draw:text-box>
            <text:p text:style-name="P3"><text:span text:style-name="T6">tt</text:span></text:p>
          </draw:text-box>
        </draw:frame>
        <draw:connector draw:style-name="gr85" draw:text-style-name="P8" draw:layer="layout" draw:type="line" svg:x1="13.979cm" svg:y1="8.019cm" svg:x2="13.047cm" svg:y2="8.583cm" draw:start-shape="id62" draw:start-glue-point="2" draw:end-shape="id63" draw:end-glue-point="0" svg:d="M13979 8019l-932 564" svg:viewBox="0 0 933 565">
          <text:p/>
        </draw:connector>
        <draw:connector draw:style-name="gr85" draw:text-style-name="P8" draw:layer="layout" draw:type="line" svg:x1="13.979cm" svg:y1="8.019cm" svg:x2="14.842cm" svg:y2="8.583cm" draw:start-shape="id62" draw:start-glue-point="2" draw:end-shape="id64" draw:end-glue-point="0" svg:d="M13979 8019l863 564" svg:viewBox="0 0 864 565">
          <text:p/>
        </draw:connector>
        <draw:connector draw:style-name="gr85" draw:text-style-name="P8" draw:layer="layout" draw:type="line" svg:x1="11.971cm" svg:y1="10.538cm" svg:x2="13.047cm" svg:y2="9.901cm" draw:start-shape="id65" draw:start-glue-point="0" draw:end-shape="id63" draw:end-glue-point="2" svg:d="M11971 10538l1076-637" svg:viewBox="0 0 1077 638">
          <text:p/>
        </draw:connector>
        <draw:connector draw:style-name="gr85" draw:text-style-name="P8" draw:layer="layout" draw:type="line" svg:x1="13.047cm" svg:y1="9.901cm" svg:x2="13.206cm" svg:y2="10.538cm" draw:start-shape="id63" draw:start-glue-point="2" draw:end-shape="id66" draw:end-glue-point="0" svg:d="M13047 9901l159 637" svg:viewBox="0 0 160 638">
          <text:p/>
        </draw:connector>
        <draw:connector draw:style-name="gr85" draw:text-style-name="P8" draw:layer="layout" draw:type="line" svg:x1="14.708cm" svg:y1="10.538cm" svg:x2="14.842cm" svg:y2="9.901cm" draw:start-shape="id67" draw:start-glue-point="0" draw:end-shape="id64" draw:end-glue-point="2" svg:d="M14708 10538l134-637" svg:viewBox="0 0 135 638">
          <text:p/>
        </draw:connector>
        <draw:connector draw:style-name="gr85" draw:text-style-name="P8" draw:layer="layout" draw:type="line" svg:x1="14.842cm" svg:y1="9.901cm" svg:x2="16.206cm" svg:y2="10.538cm" draw:start-shape="id64" draw:start-glue-point="2" draw:end-shape="id68" draw:end-glue-point="0" svg:d="M14842 9901l1364 637" svg:viewBox="0 0 1365 638">
          <text:p/>
        </draw:connector>
        <draw:frame draw:style-name="gr76" draw:text-style-name="P3" xml:id="id69" draw:id="id69" draw:layer="layout" svg:width="2.445cm" svg:height="1.318cm" svg:x="19.757cm" svg:y="6.702cm">
          <draw:text-box>
            <text:p text:style-name="P3"><text:span text:style-name="T6">ree</text:span></text:p>
          </draw:text-box>
        </draw:frame>
        <draw:frame draw:style-name="gr90" draw:text-style-name="P3" xml:id="id70" draw:id="id70" draw:layer="layout" svg:width="2.026cm" svg:height="1.318cm" svg:x="19.035cm" svg:y="8.584cm">
          <draw:text-box>
            <text:p text:style-name="P3"><text:span text:style-name="T6">ree</text:span></text:p>
          </draw:text-box>
        </draw:frame>
        <draw:frame draw:style-name="gr42" draw:text-style-name="P3" xml:id="id72" draw:id="id72" draw:layer="layout" svg:width="1.518cm" svg:height="1.318cm" svg:x="18.113cm" svg:y="10.539cm">
          <draw:text-box>
            <text:p text:style-name="P3"><text:span text:style-name="T6">ee</text:span></text:p>
          </draw:text-box>
        </draw:frame>
        <draw:frame draw:style-name="gr91" draw:text-style-name="P3" xml:id="id71" draw:id="id71" draw:layer="layout" svg:width="0.876cm" svg:height="1.318cm" svg:x="21.5cm" svg:y="8.584cm">
          <draw:text-box>
            <text:p/>
          </draw:text-box>
        </draw:frame>
        <draw:frame draw:style-name="gr87" draw:text-style-name="P3" xml:id="id73" draw:id="id73" draw:layer="layout" svg:width="1.01cm" svg:height="1.318cm" svg:x="19.802cm" svg:y="10.539cm">
          <draw:text-box>
            <text:p text:style-name="P3"><text:span text:style-name="T6">r</text:span></text:p>
          </draw:text-box>
        </draw:frame>
        <draw:frame draw:style-name="gr88" draw:text-style-name="P3" xml:id="id75" draw:id="id75" draw:layer="layout" svg:width="1.01cm" svg:height="1.318cm" svg:x="22.102cm" svg:y="10.539cm">
          <draw:text-box>
            <text:p/>
          </draw:text-box>
        </draw:frame>
        <draw:frame draw:style-name="gr92" draw:text-style-name="P3" xml:id="id74" draw:id="id74" draw:layer="layout" svg:width="1.013cm" svg:height="1.318cm" svg:x="21.002cm" svg:y="10.539cm">
          <draw:text-box>
            <text:p/>
          </draw:text-box>
        </draw:frame>
        <draw:connector draw:style-name="gr85" draw:text-style-name="P8" draw:layer="layout" draw:type="line" svg:x1="20.979cm" svg:y1="8.02cm" svg:x2="20.048cm" svg:y2="8.584cm" draw:start-shape="id69" draw:start-glue-point="2" draw:end-shape="id70" draw:end-glue-point="0" svg:d="M20979 8020l-931 564" svg:viewBox="0 0 932 565">
          <text:p/>
        </draw:connector>
        <draw:connector draw:style-name="gr85" draw:text-style-name="P8" draw:layer="layout" draw:type="line" svg:x1="20.979cm" svg:y1="8.02cm" svg:x2="21.938cm" svg:y2="8.584cm" draw:start-shape="id69" draw:start-glue-point="2" draw:end-shape="id71" draw:end-glue-point="0" svg:d="M20979 8020l959 564" svg:viewBox="0 0 960 565">
          <text:p/>
        </draw:connector>
        <draw:connector draw:style-name="gr85" draw:text-style-name="P8" draw:layer="layout" draw:type="line" svg:x1="18.872cm" svg:y1="10.539cm" svg:x2="20.048cm" svg:y2="9.902cm" draw:start-shape="id72" draw:start-glue-point="0" draw:end-shape="id70" draw:end-glue-point="2" svg:d="M18872 10539l1176-637" svg:viewBox="0 0 1177 638">
          <text:p/>
        </draw:connector>
        <draw:connector draw:style-name="gr85" draw:text-style-name="P8" draw:layer="layout" draw:type="line" svg:x1="20.048cm" svg:y1="9.902cm" svg:x2="20.307cm" svg:y2="10.539cm" draw:start-shape="id70" draw:start-glue-point="2" draw:end-shape="id73" draw:end-glue-point="0" svg:d="M20048 9902l259 637" svg:viewBox="0 0 260 638">
          <text:p/>
        </draw:connector>
        <draw:connector draw:style-name="gr85" draw:text-style-name="P8" draw:layer="layout" draw:type="line" svg:x1="21.508cm" svg:y1="10.539cm" svg:x2="21.938cm" svg:y2="9.902cm" draw:start-shape="id74" draw:start-glue-point="0" draw:end-shape="id71" draw:end-glue-point="2" svg:d="M21508 10539l430-637" svg:viewBox="0 0 431 638">
          <text:p/>
        </draw:connector>
        <draw:connector draw:style-name="gr85" draw:text-style-name="P8" draw:layer="layout" draw:type="line" svg:x1="21.938cm" svg:y1="9.902cm" svg:x2="22.607cm" svg:y2="10.539cm" draw:start-shape="id71" draw:start-glue-point="2" draw:end-shape="id75" draw:end-glue-point="0" svg:d="M21938 9902l669 637" svg:viewBox="0 0 670 638">
          <text:p/>
        </draw:connector>
        <presentation:notes draw:style-name="dp2">
          <draw:page-thumbnail draw:style-name="gr5" draw:layer="layout" svg:width="19.798cm" svg:height="11.136cm" svg:x="0.6cm" svg:y="2.257cm" draw:page-number="1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1">
        <office:forms form:automatic-focus="false" form:apply-design-mode="false"/>
        <draw:frame draw:style-name="gr69" draw:layer="layout" svg:width="14.129cm" svg:height="1.941cm" svg:x="6.935cm" svg:y="1.007cm">
          <draw:text-box>
            <text:p text:style-name="P10">Domain Decomposition</text:p>
          </draw:text-box>
        </draw:frame>
        <draw:g>
          <draw:custom-shape draw:style-name="gr20" draw:text-style-name="P3" draw:layer="layout" svg:width="2cm" svg:height="2cm" svg:x="6.003cm" svg:y="4.0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203cm" svg:y="4.2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2cm" svg:y="4.0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2cm" svg:y="4.2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20.003cm" svg:y="4.00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20.203cm" svg:y="4.204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39" draw:text-style-name="P3" draw:layer="layout" svg:width="2.534cm" svg:height="1.318cm" svg:x="5.611cm" svg:y="6.7cm">
          <draw:text-box>
            <text:p text:style-name="P3"><text:span text:style-name="T6">wave</text:span></text:p>
          </draw:text-box>
        </draw:frame>
        <draw:frame draw:style-name="gr79" draw:text-style-name="P3" draw:layer="layout" svg:width="1.518cm" svg:height="1.318cm" svg:x="5.287cm" svg:y="8.582cm">
          <draw:text-box>
            <text:p text:style-name="P3"><text:span text:style-name="T6">ae</text:span></text:p>
          </draw:text-box>
        </draw:frame>
        <draw:frame draw:style-name="gr80" draw:text-style-name="P3" draw:layer="layout" svg:width="1.659cm" svg:height="1.318cm" svg:x="4.941cm" svg:y="10.537cm">
          <draw:text-box>
            <text:p text:style-name="P3"><text:span text:style-name="T6">ae</text:span></text:p>
          </draw:text-box>
        </draw:frame>
        <draw:frame draw:style-name="gr93" draw:text-style-name="P3" draw:layer="layout" svg:width="1.018cm" svg:height="1.318cm" svg:x="14.482cm" svg:y="8.582cm">
          <draw:text-box>
            <text:p text:style-name="P3"><text:span text:style-name="T6">w</text:span></text:p>
          </draw:text-box>
        </draw:frame>
        <draw:frame draw:style-name="gr83" draw:text-style-name="P3" draw:layer="layout" svg:width="1.01cm" svg:height="1.318cm" svg:x="21.5cm" svg:y="10.537cm">
          <draw:text-box>
            <text:p text:style-name="P3"><text:span text:style-name="T6">w</text:span></text:p>
          </draw:text-box>
        </draw:frame>
        <draw:frame draw:style-name="gr84" draw:text-style-name="P3" draw:layer="layout" svg:width="1.013cm" svg:height="1.318cm" svg:x="20.5cm" svg:y="10.537cm">
          <draw:text-box>
            <text:p text:style-name="P3"><text:span text:style-name="T6">v</text:span></text:p>
          </draw:text-box>
        </draw:frame>
        <draw:frame draw:style-name="gr39" draw:text-style-name="P3" draw:layer="layout" svg:width="2.534cm" svg:height="1.318cm" svg:x="12.712cm" svg:y="6.701cm">
          <draw:text-box>
            <text:p text:style-name="P3"><text:span text:style-name="T6">lett</text:span></text:p>
          </draw:text-box>
        </draw:frame>
        <draw:frame draw:style-name="gr79" draw:text-style-name="P3" draw:layer="layout" svg:width="1.518cm" svg:height="1.318cm" svg:x="6.788cm" svg:y="8.583cm">
          <draw:text-box>
            <text:p text:style-name="P3"><text:span text:style-name="T6">le</text:span></text:p>
          </draw:text-box>
        </draw:frame>
        <draw:frame draw:style-name="gr86" draw:text-style-name="P3" draw:layer="layout" svg:width="1.058cm" svg:height="1.318cm" svg:x="6.542cm" svg:y="10.538cm">
          <draw:text-box>
            <text:p text:style-name="P3"><text:span text:style-name="T6">e</text:span></text:p>
          </draw:text-box>
        </draw:frame>
        <draw:frame draw:style-name="gr81" draw:text-style-name="P3" draw:layer="layout" svg:width="1.518cm" svg:height="1.318cm" svg:x="20.683cm" svg:y="8.583cm">
          <draw:text-box>
            <text:p text:style-name="P3"><text:span text:style-name="T6">tt</text:span></text:p>
          </draw:text-box>
        </draw:frame>
        <draw:frame draw:style-name="gr87" draw:text-style-name="P3" draw:layer="layout" svg:width="1.01cm" svg:height="1.318cm" svg:x="12.901cm" svg:y="10.538cm">
          <draw:text-box>
            <text:p text:style-name="P3"><text:span text:style-name="T6">l</text:span></text:p>
          </draw:text-box>
        </draw:frame>
        <draw:frame draw:style-name="gr94" draw:text-style-name="P3" draw:layer="layout" svg:width="1.051cm" svg:height="1.318cm" svg:x="19.449cm" svg:y="10.538cm">
          <draw:text-box>
            <text:p text:style-name="P3"><text:span text:style-name="T6">t</text:span></text:p>
          </draw:text-box>
        </draw:frame>
        <draw:frame draw:style-name="gr76" draw:text-style-name="P3" draw:layer="layout" svg:width="2.445cm" svg:height="1.318cm" svg:x="19.757cm" svg:y="6.702cm">
          <draw:text-box>
            <text:p text:style-name="P3"><text:span text:style-name="T6">ree</text:span></text:p>
          </draw:text-box>
        </draw:frame>
        <draw:frame draw:style-name="gr90" draw:text-style-name="P3" draw:layer="layout" svg:width="2.026cm" svg:height="1.318cm" svg:x="12.435cm" svg:y="8.584cm">
          <draw:text-box>
            <text:p text:style-name="P3"><text:span text:style-name="T6">ree</text:span></text:p>
          </draw:text-box>
        </draw:frame>
        <draw:frame draw:style-name="gr45" draw:text-style-name="P3" draw:layer="layout" svg:width="1.01cm" svg:height="1.318cm" svg:x="11.902cm" svg:y="10.539cm">
          <draw:text-box>
            <text:p text:style-name="P3"><text:span text:style-name="T6">e</text:span></text:p>
          </draw:text-box>
        </draw:frame>
        <draw:frame draw:style-name="gr87" draw:text-style-name="P3" draw:layer="layout" svg:width="1.01cm" svg:height="1.318cm" svg:x="13.902cm" svg:y="10.539cm">
          <draw:text-box>
            <text:p text:style-name="P3"><text:span text:style-name="T6">r</text:span></text:p>
          </draw:text-box>
        </draw:frame>
        <draw:frame draw:style-name="gr93" draw:text-style-name="P3" draw:layer="layout" svg:width="1.018cm" svg:height="1.318cm" svg:x="19.682cm" svg:y="8.582cm">
          <draw:text-box>
            <text:p text:style-name="P3"><text:span text:style-name="T6">v</text:span></text:p>
          </draw:text-box>
        </draw:frame>
        <draw:frame draw:style-name="gr86" draw:text-style-name="P3" draw:layer="layout" svg:width="1.058cm" svg:height="1.318cm" svg:x="7.542cm" svg:y="10.538cm">
          <draw:text-box>
            <text:p text:style-name="P3"><text:span text:style-name="T6">e</text:span></text:p>
          </draw:text-box>
        </draw:frame>
        <draw:frame draw:style-name="gr94" draw:text-style-name="P3" draw:layer="layout" svg:width="1.051cm" svg:height="1.318cm" svg:x="14.85cm" svg:y="10.538cm">
          <draw:text-box>
            <text:p text:style-name="P3"><text:span text:style-name="T6">t</text:span></text:p>
          </draw:text-box>
        </draw:frame>
        <presentation:notes draw:style-name="dp2">
          <draw:page-thumbnail draw:style-name="gr5" draw:layer="layout" svg:width="19.798cm" svg:height="11.136cm" svg:x="0.6cm" svg:y="2.257cm" draw:page-number="1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1">
        <office:forms form:automatic-focus="false" form:apply-design-mode="false"/>
        <draw:frame draw:style-name="gr30" draw:text-style-name="P16" draw:layer="layout" svg:width="6.09cm" svg:height="1.318cm" svg:x="10.943cm" svg:y="5cm">
          <draw:text-box>
            <text:p><text:span text:style-name="T15">wavelettree</text:span></text:p>
          </draw:text-box>
        </draw:frame>
        <draw:frame draw:style-name="gr31" draw:text-style-name="P16" xml:id="id76" draw:id="id76" draw:layer="layout" svg:width="6.09cm" svg:height="1.318cm" svg:x="10.943cm" svg:y="6.3cm">
          <draw:text-box>
            <text:p><text:span text:style-name="T15">10100011000</text:span></text:p>
          </draw:text-box>
        </draw:frame>
        <draw:frame draw:style-name="gr37" draw:text-style-name="P17" xml:id="id77" draw:id="id77" draw:layer="layout" svg:width="4.058cm" svg:height="1.318cm" svg:x="7.959cm" svg:y="9cm">
          <draw:text-box>
            <text:p text:style-name="P3"><text:span text:style-name="T15">aeleree</text:span></text:p>
          </draw:text-box>
        </draw:frame>
        <draw:frame draw:style-name="gr59" draw:text-style-name="P11" draw:layer="layout" svg:width="20.61cm" svg:height="1.941cm" svg:x="3.695cm" svg:y="1.007cm">
          <draw:text-box>
            <text:p text:style-name="P10"><text:span text:style-name="T9">Verteiltes Aufsplitten</text:span></text:p>
          </draw:text-box>
        </draw:frame>
        <draw:frame draw:style-name="gr39" draw:text-style-name="P17" xml:id="id78" draw:id="id78" draw:layer="layout" svg:width="2.534cm" svg:height="1.318cm" svg:x="16.733cm" svg:y="9cm">
          <draw:text-box>
            <text:p text:style-name="P3"><text:span text:style-name="T15">wvtt</text:span></text:p>
          </draw:text-box>
        </draw:frame>
        <draw:connector draw:style-name="gr35" draw:text-style-name="P8" xml:id="id230" draw:id="id230" draw:layer="layout" draw:type="line" svg:x1="13.988cm" svg:y1="7.618cm" svg:x2="9.988cm" svg:y2="9cm" draw:start-shape="id76" draw:start-glue-point="2" draw:end-shape="id77" draw:end-glue-point="0" svg:d="M13988 7618l-4000 1382" svg:viewBox="0 0 4001 1383">
          <text:p/>
        </draw:connector>
        <draw:connector draw:style-name="gr35" draw:text-style-name="P8" xml:id="id231" draw:id="id231" draw:layer="layout" draw:type="line" svg:x1="13.988cm" svg:y1="7.618cm" svg:x2="18cm" svg:y2="9cm" draw:start-shape="id76" draw:start-glue-point="2" draw:end-shape="id78" draw:end-glue-point="0" svg:d="M13988 7618l4012 1382" svg:viewBox="0 0 4013 1383">
          <text:p/>
        </draw:connector>
        <draw:frame draw:style-name="gr95" draw:text-style-name="P19" draw:layer="layout" svg:width="7.961cm" svg:height="1.945cm" svg:x="17.3cm" svg:y="4.7cm">
          <draw:text-box>
            <text:p xml:id="id232" text:id="id232"><text:span text:style-name="T16">Wurzel:</text:span><text:span text:style-name="T17"><text:line-break/></text:span><text:span text:style-name="T17">alle </text:span><text:span text:style-name="T18">p</text:span><text:span text:style-name="T17"> Processing-Elemente</text:span></text:p>
          </draw:text-box>
        </draw:frame>
        <draw:frame draw:style-name="gr96" draw:text-style-name="P20" xml:id="id235" draw:id="id235" draw:layer="layout" svg:width="10.6cm" svg:height="1.377cm" svg:x="2.5cm" svg:y="11.222cm">
          <draw:text-box>
            <text:p><text:span text:style-name="T10">→ <text:s text:c="5"/></text:span><text:span text:style-name="T19">Processing-Elemente</text:span></text:p>
          </draw:text-box>
        </draw:frame>
        <draw:frame draw:style-name="gr97" draw:text-style-name="P20" xml:id="id236" draw:id="id236" draw:layer="layout" svg:width="11.361cm" svg:height="1.377cm" svg:x="15.401cm" svg:y="11.223cm">
          <draw:text-box>
            <text:p><text:span text:style-name="T10">→ <text:s text:c="9"/></text:span><text:span text:style-name="T19">Processing-Elemente</text:span></text:p>
          </draw:text-box>
        </draw:frame>
        <draw:g xml:id="id233" draw:id="id233">
          <svg:title>TexMaths</svg:title>
          <svg:desc>32§display§z§svg§600§FALSE§</svg:desc>
          <draw:frame draw:style-name="gr53" draw:text-style-name="P9" draw:layer="layout" svg:width="0.454cm" svg:height="0.384cm" svg:x="7.062cm" svg:y="9.564cm">
            <draw:image xlink:href="Pictures/10000830000000B30000009791B8A73D71C497BB.svg" xlink:type="simple" xlink:show="embed" xlink:actuate="onLoad" loext:mime-type="image/svg+xml">
              <text:p/>
            </draw:image>
            <draw:image xlink:href="Pictures/100002010000000A00000009D01DC0E3F92B7499.png" xlink:type="simple" xlink:show="embed" xlink:actuate="onLoad" loext:mime-type="image/png"/>
          </draw:frame>
        </draw:g>
        <draw:g xml:id="id234" draw:id="id234">
          <svg:title>TexMaths</svg:title>
          <svg:desc>32§display§n-z§svg§600§FALSE§</svg:desc>
          <draw:frame draw:style-name="gr53" draw:text-style-name="P9" draw:layer="layout" svg:width="2.163cm" svg:height="0.666cm" svg:x="19.563cm" svg:y="9.408cm">
            <draw:image xlink:href="Pictures/10000FEE0000034E000001056B3992F9FE3A0BA5.svg" xlink:type="simple" xlink:show="embed" xlink:actuate="onLoad" loext:mime-type="image/svg+xml">
              <text:p/>
            </draw:image>
            <draw:image xlink:href="Pictures/10000201000000300000000F1CAE2887D92745AC.png" xlink:type="simple" xlink:show="embed" xlink:actuate="onLoad" loext:mime-type="image/png"/>
          </draw:frame>
        </draw:g>
        <draw:g xml:id="id237" draw:id="id237">
          <svg:title>TexMaths</svg:title>
          <svg:desc>32§inline§p \frac{z}{n}§svg§600§FALSE§</svg:desc>
          <draw:frame draw:style-name="gr53" draw:text-style-name="P9" draw:layer="layout" svg:width="1.005cm" svg:height="0.934cm" svg:x="3.704cm" svg:y="11.612cm">
            <draw:image xlink:href="Pictures/1000169F000001890000016EB1CD69450C1562B5.svg" xlink:type="simple" xlink:show="embed" xlink:actuate="onLoad" loext:mime-type="image/svg+xml">
              <text:p/>
            </draw:image>
            <draw:image xlink:href="Pictures/100002010000001600000015CA46F8E8C6A6748A.png" xlink:type="simple" xlink:show="embed" xlink:actuate="onLoad" loext:mime-type="image/png"/>
          </draw:frame>
        </draw:g>
        <draw:g xml:id="id238" draw:id="id238">
          <svg:title>TexMaths</svg:title>
          <svg:desc>32§inline§p \frac{n-z}{n}§svg§600§FALSE§</svg:desc>
          <draw:frame draw:style-name="gr53" draw:text-style-name="P9" draw:layer="layout" svg:width="1.936cm" svg:height="1.053cm" svg:x="16.5cm" svg:y="11.593cm">
            <draw:image xlink:href="Pictures/10001ED1000002F50000019C97C04ACBC0164225.svg" xlink:type="simple" xlink:show="embed" xlink:actuate="onLoad" loext:mime-type="image/svg+xml">
              <text:p/>
            </draw:image>
            <draw:image xlink:href="Pictures/100002010000002B000000175BB2898613A7828A.png" xlink:type="simple" xlink:show="embed" xlink:actuate="onLoad" loext:mime-type="image/png"/>
          </draw:frame>
        </draw:g>
        <draw:frame draw:style-name="gr98" draw:text-style-name="P5" xml:id="id241" draw:id="id241" draw:layer="layout" svg:width="2.604cm" svg:height="1.177cm" svg:x="21.196cm" svg:y="13.023cm">
          <draw:text-box>
            <text:p><text:span text:style-name="T3">→ </text:span><text:span text:style-name="T3">1 PE</text:span></text:p>
          </draw:text-box>
        </draw:frame>
        <draw:g xml:id="id242" draw:id="id242">
          <svg:title>TexMaths</svg:title>
          <svg:desc>24§inline§\frac{n-z}{n} \approx \frac{1}{3}§svg§600§FALSE§</svg:desc>
          <draw:frame draw:style-name="gr53" draw:text-style-name="P9" draw:layer="layout" svg:width="2.362cm" svg:height="0.802cm" svg:x="18.401cm" svg:y="13.264cm">
            <draw:image xlink:href="Pictures/100025CE000004CF000001A2CAA15A936642816D.svg" xlink:type="simple" xlink:show="embed" xlink:actuate="onLoad" loext:mime-type="image/svg+xml">
              <text:p/>
            </draw:image>
            <draw:image xlink:href="Pictures/100002010000004600000018152D07044473E2FC.png" xlink:type="simple" xlink:show="embed" xlink:actuate="onLoad" loext:mime-type="image/png"/>
          </draw:frame>
        </draw:g>
        <draw:g xml:id="id239" draw:id="id239">
          <svg:title>TexMaths</svg:title>
          <svg:desc>24§inline§z=7 \Rightarrow \frac{z}{n} \approx \frac{2}{3}§svg§600§FALSE§</svg:desc>
          <draw:frame draw:style-name="gr53" draw:text-style-name="P9" draw:layer="layout" svg:width="4.373cm" svg:height="0.802cm" svg:x="4.19cm" svg:y="13.245cm">
            <draw:image xlink:href="Pictures/10002FDA000008E7000001A2EC7EBD2B8FFB9158.svg" xlink:type="simple" xlink:show="embed" xlink:actuate="onLoad" loext:mime-type="image/svg+xml">
              <text:p/>
            </draw:image>
            <draw:image xlink:href="Pictures/1000020100000081000000180A550DB177B5E941.png" xlink:type="simple" xlink:show="embed" xlink:actuate="onLoad" loext:mime-type="image/png"/>
          </draw:frame>
        </draw:g>
        <draw:frame draw:style-name="gr99" draw:text-style-name="P5" xml:id="id240" draw:id="id240" draw:layer="layout" svg:width="2.903cm" svg:height="1.177cm" svg:x="8.897cm" svg:y="13.024cm">
          <draw:text-box>
            <text:p><text:span text:style-name="T3">→ </text:span><text:span text:style-name="T3">2 PEs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7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3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3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3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3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3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2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2" presentation:class="page"/>
          <draw:frame presentation:style-name="pr1" draw:text-style-name="P1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1">
        <office:forms form:automatic-focus="false" form:apply-design-mode="false"/>
        <draw:g>
          <draw:custom-shape draw:style-name="gr20" draw:text-style-name="P3" draw:layer="layout" svg:width="2cm" svg:height="2cm" svg:x="6.004cm" svg:y="4.4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204cm" svg:y="4.601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3cm" svg:y="4.4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3cm" svg:y="4.6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20.004cm" svg:y="4.4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20.204cm" svg:y="4.6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39" draw:text-style-name="P3" xml:id="id80" draw:id="id80" draw:layer="layout" svg:width="2.534cm" svg:height="1.318cm" svg:x="5.612cm" svg:y="7.099cm">
          <draw:text-box>
            <text:p text:style-name="P3"><text:span text:style-name="T6">wave</text:span></text:p>
          </draw:text-box>
        </draw:frame>
        <draw:frame draw:style-name="gr39" draw:text-style-name="P3" xml:id="id87" draw:id="id87" draw:layer="layout" svg:width="2.534cm" svg:height="1.318cm" svg:x="12.713cm" svg:y="7.1cm">
          <draw:text-box>
            <text:p text:style-name="P3"><text:span text:style-name="T6">lett</text:span></text:p>
          </draw:text-box>
        </draw:frame>
        <draw:frame draw:style-name="gr76" draw:text-style-name="P3" xml:id="id94" draw:id="id94" draw:layer="layout" svg:width="2.445cm" svg:height="1.318cm" svg:x="19.758cm" svg:y="7.101cm">
          <draw:text-box>
            <text:p text:style-name="P3"><text:span text:style-name="T6">ree</text:span></text:p>
          </draw:text-box>
        </draw:frame>
        <draw:frame draw:style-name="gr39" draw:text-style-name="P3" xml:id="id79" draw:id="id79" draw:layer="layout" svg:width="2.534cm" svg:height="1.318cm" svg:x="4.612cm" svg:y="9.099cm">
          <draw:text-box>
            <text:p text:style-name="P3"><text:span text:style-name="T6">aele</text:span></text:p>
          </draw:text-box>
        </draw:frame>
        <draw:frame draw:style-name="gr39" draw:text-style-name="P3" xml:id="id86" draw:id="id86" draw:layer="layout" svg:width="2.534cm" svg:height="1.318cm" svg:x="11.912cm" svg:y="9.099cm">
          <draw:text-box>
            <text:p text:style-name="P3"><text:span text:style-name="T6">ree</text:span></text:p>
          </draw:text-box>
        </draw:frame>
        <draw:frame draw:style-name="gr39" draw:text-style-name="P3" xml:id="id95" draw:id="id95" draw:layer="layout" svg:width="2.534cm" svg:height="1.318cm" svg:x="20.312cm" svg:y="9.099cm">
          <draw:text-box>
            <text:p text:style-name="P3"><text:span text:style-name="T6">wvtt</text:span></text:p>
          </draw:text-box>
        </draw:frame>
        <draw:frame draw:style-name="gr100" draw:text-style-name="P3" xml:id="id98" draw:id="id98" draw:layer="layout" svg:width="2.188cm" svg:height="1.318cm" svg:x="20.912cm" svg:y="11.099cm">
          <draw:text-box>
            <text:p text:style-name="P3"><text:span text:style-name="T6">ttv</text:span></text:p>
          </draw:text-box>
        </draw:frame>
        <draw:frame draw:style-name="gr101" draw:text-style-name="P3" xml:id="id99" draw:id="id99" draw:layer="layout" svg:width="1.188cm" svg:height="1.318cm" svg:x="23.412cm" svg:y="11.099cm">
          <draw:text-box>
            <text:p text:style-name="P3"><text:span text:style-name="T6">w</text:span></text:p>
          </draw:text-box>
        </draw:frame>
        <draw:frame draw:style-name="gr102" draw:text-style-name="P3" xml:id="id81" draw:id="id81" draw:layer="layout" svg:width="0.888cm" svg:height="1.318cm" svg:x="7.512cm" svg:y="9.099cm">
          <draw:text-box>
            <text:p/>
          </draw:text-box>
        </draw:frame>
        <draw:frame draw:style-name="gr103" draw:text-style-name="P3" xml:id="id90" draw:id="id90" draw:layer="layout" svg:width="1.588cm" svg:height="1.318cm" svg:x="12.412cm" svg:y="11.099cm">
          <draw:text-box>
            <text:p text:style-name="P3"><text:span text:style-name="T6">lr</text:span></text:p>
          </draw:text-box>
        </draw:frame>
        <draw:frame draw:style-name="gr104" draw:text-style-name="P3" xml:id="id89" draw:id="id89" draw:layer="layout" svg:width="0.9cm" svg:height="1.318cm" svg:x="11.2cm" svg:y="11.099cm">
          <draw:text-box>
            <text:p/>
          </draw:text-box>
        </draw:frame>
        <draw:frame draw:style-name="gr38" draw:text-style-name="P3" xml:id="id82" draw:id="id82" draw:layer="layout" svg:width="3.042cm" svg:height="1.318cm" svg:x="2.358cm" svg:y="11.099cm">
          <draw:text-box>
            <text:p text:style-name="P3"><text:span text:style-name="T6">aeeee</text:span></text:p>
          </draw:text-box>
        </draw:frame>
        <draw:frame draw:style-name="gr102" draw:text-style-name="P3" xml:id="id84" draw:id="id84" draw:layer="layout" svg:width="0.888cm" svg:height="1.318cm" svg:x="7.012cm" svg:y="11.099cm">
          <draw:text-box>
            <text:p/>
          </draw:text-box>
        </draw:frame>
        <draw:frame draw:style-name="gr102" draw:text-style-name="P3" xml:id="id85" draw:id="id85" draw:layer="layout" svg:width="0.888cm" svg:height="1.318cm" svg:x="8.212cm" svg:y="11.099cm">
          <draw:text-box>
            <text:p/>
          </draw:text-box>
        </draw:frame>
        <draw:frame draw:style-name="gr102" draw:text-style-name="P3" xml:id="id83" draw:id="id83" draw:layer="layout" svg:width="0.888cm" svg:height="1.318cm" svg:x="5.712cm" svg:y="11.099cm">
          <draw:text-box>
            <text:p/>
          </draw:text-box>
        </draw:frame>
        <draw:frame draw:style-name="gr102" draw:text-style-name="P3" xml:id="id88" draw:id="id88" draw:layer="layout" svg:width="0.888cm" svg:height="1.318cm" svg:x="14.812cm" svg:y="9.099cm">
          <draw:text-box>
            <text:p/>
          </draw:text-box>
        </draw:frame>
        <draw:frame draw:style-name="gr102" draw:text-style-name="P3" xml:id="id91" draw:id="id91" draw:layer="layout" svg:width="0.888cm" svg:height="1.318cm" svg:x="14.312cm" svg:y="11.099cm">
          <draw:text-box>
            <text:p/>
          </draw:text-box>
        </draw:frame>
        <draw:frame draw:style-name="gr102" draw:text-style-name="P3" xml:id="id92" draw:id="id92" draw:layer="layout" svg:width="0.888cm" svg:height="1.318cm" svg:x="15.512cm" svg:y="11.099cm">
          <draw:text-box>
            <text:p/>
          </draw:text-box>
        </draw:frame>
        <draw:frame draw:style-name="gr102" draw:text-style-name="P3" xml:id="id93" draw:id="id93" draw:layer="layout" svg:width="0.888cm" svg:height="1.318cm" svg:x="19.012cm" svg:y="9.099cm">
          <draw:text-box>
            <text:p/>
          </draw:text-box>
        </draw:frame>
        <draw:frame draw:style-name="gr102" draw:text-style-name="P3" xml:id="id96" draw:id="id96" draw:layer="layout" svg:width="0.888cm" svg:height="1.318cm" svg:x="18.512cm" svg:y="11.099cm">
          <draw:text-box>
            <text:p/>
          </draw:text-box>
        </draw:frame>
        <draw:frame draw:style-name="gr102" draw:text-style-name="P3" xml:id="id97" draw:id="id97" draw:layer="layout" svg:width="0.888cm" svg:height="1.318cm" svg:x="19.712cm" svg:y="11.099cm">
          <draw:text-box>
            <text:p/>
          </draw:text-box>
        </draw:frame>
        <draw:connector draw:style-name="gr85" draw:text-style-name="P8" draw:layer="layout" draw:type="line" svg:x1="5.879cm" svg:y1="9.099cm" svg:x2="6.879cm" svg:y2="8.417cm" draw:start-shape="id79" draw:start-glue-point="0" draw:end-shape="id80" draw:end-glue-point="2" svg:d="M5879 9099l1000-682" svg:viewBox="0 0 1001 683">
          <text:p/>
        </draw:connector>
        <draw:connector draw:style-name="gr85" draw:text-style-name="P8" draw:layer="layout" draw:type="line" svg:x1="6.879cm" svg:y1="8.417cm" svg:x2="7.956cm" svg:y2="9.099cm" draw:start-shape="id80" draw:start-glue-point="2" draw:end-shape="id81" svg:d="M6879 8417l1077 682" svg:viewBox="0 0 1078 683">
          <text:p/>
        </draw:connector>
        <draw:connector draw:style-name="gr85" draw:text-style-name="P8" draw:layer="layout" draw:type="line" svg:x1="3.879cm" svg:y1="11.099cm" svg:x2="5.879cm" svg:y2="10.417cm" draw:start-shape="id82" draw:start-glue-point="0" draw:end-shape="id79" draw:end-glue-point="2" svg:d="M3879 11099l2000-682" svg:viewBox="0 0 2001 683">
          <text:p/>
        </draw:connector>
        <draw:connector draw:style-name="gr85" draw:text-style-name="P8" draw:layer="layout" draw:type="line" svg:x1="5.879cm" svg:y1="10.417cm" svg:x2="6.156cm" svg:y2="11.099cm" draw:start-shape="id79" draw:start-glue-point="2" draw:end-shape="id83" draw:end-glue-point="0" svg:d="M5879 10417l277 682" svg:viewBox="0 0 278 683">
          <text:p/>
        </draw:connector>
        <draw:connector draw:style-name="gr85" draw:text-style-name="P8" draw:layer="layout" draw:type="line" svg:x1="7.456cm" svg:y1="11.099cm" svg:x2="7.956cm" svg:y2="10.417cm" draw:start-shape="id84" draw:start-glue-point="0" draw:end-shape="id81" draw:end-glue-point="2" svg:d="M7456 11099l500-682" svg:viewBox="0 0 501 683">
          <text:p/>
        </draw:connector>
        <draw:connector draw:style-name="gr85" draw:text-style-name="P8" draw:layer="layout" draw:type="line" svg:x1="7.956cm" svg:y1="10.417cm" svg:x2="8.656cm" svg:y2="11.099cm" draw:start-shape="id81" draw:start-glue-point="2" draw:end-shape="id85" draw:end-glue-point="0" svg:d="M7956 10417l700 682" svg:viewBox="0 0 701 683">
          <text:p/>
        </draw:connector>
        <draw:connector draw:style-name="gr85" draw:text-style-name="P8" draw:layer="layout" draw:type="line" svg:x1="13.179cm" svg:y1="9.099cm" svg:x2="13.98cm" svg:y2="8.418cm" draw:start-shape="id86" draw:start-glue-point="0" draw:end-shape="id87" draw:end-glue-point="2" svg:d="M13179 9099l801-681" svg:viewBox="0 0 802 682">
          <text:p/>
        </draw:connector>
        <draw:connector draw:style-name="gr85" draw:text-style-name="P8" draw:layer="layout" draw:type="line" svg:x1="13.98cm" svg:y1="8.418cm" svg:x2="15.256cm" svg:y2="9.099cm" draw:start-shape="id87" draw:start-glue-point="2" draw:end-shape="id88" draw:end-glue-point="0" svg:d="M13980 8418l1276 681" svg:viewBox="0 0 1277 682">
          <text:p/>
        </draw:connector>
        <draw:connector draw:style-name="gr85" draw:text-style-name="P8" draw:layer="layout" draw:type="line" svg:x1="13.179cm" svg:y1="10.417cm" svg:x2="11.65cm" svg:y2="11.099cm" draw:start-shape="id86" draw:start-glue-point="2" draw:end-shape="id89" draw:end-glue-point="0" svg:d="M13179 10417l-1529 682" svg:viewBox="0 0 1530 683">
          <text:p/>
        </draw:connector>
        <draw:connector draw:style-name="gr85" draw:text-style-name="P8" draw:layer="layout" draw:type="line" svg:x1="13.179cm" svg:y1="10.417cm" svg:x2="13.206cm" svg:y2="11.099cm" draw:start-shape="id86" draw:start-glue-point="2" draw:end-shape="id90" draw:end-glue-point="0" svg:d="M13179 10417l27 682" svg:viewBox="0 0 28 683">
          <text:p/>
        </draw:connector>
        <draw:connector draw:style-name="gr85" draw:text-style-name="P8" draw:layer="layout" draw:type="line" svg:x1="14.756cm" svg:y1="11.099cm" svg:x2="15.256cm" svg:y2="10.417cm" draw:start-shape="id91" draw:start-glue-point="0" draw:end-shape="id88" draw:end-glue-point="2" svg:d="M14756 11099l500-682" svg:viewBox="0 0 501 683">
          <text:p/>
        </draw:connector>
        <draw:connector draw:style-name="gr85" draw:text-style-name="P8" draw:layer="layout" draw:type="line" svg:x1="15.256cm" svg:y1="10.417cm" svg:x2="15.956cm" svg:y2="11.099cm" draw:start-shape="id88" draw:start-glue-point="2" draw:end-shape="id92" draw:end-glue-point="0" svg:d="M15256 10417l700 682" svg:viewBox="0 0 701 683">
          <text:p/>
        </draw:connector>
        <draw:connector draw:style-name="gr85" draw:text-style-name="P8" draw:layer="layout" draw:type="line" svg:x1="19.456cm" svg:y1="9.099cm" svg:x2="20.98cm" svg:y2="8.419cm" draw:start-shape="id93" draw:start-glue-point="0" draw:end-shape="id94" draw:end-glue-point="2" svg:d="M19456 9099l1524-680" svg:viewBox="0 0 1525 681">
          <text:p/>
        </draw:connector>
        <draw:connector draw:style-name="gr85" draw:text-style-name="P8" draw:layer="layout" draw:type="line" svg:x1="20.98cm" svg:y1="8.419cm" svg:x2="21.579cm" svg:y2="9.099cm" draw:start-shape="id94" draw:start-glue-point="2" draw:end-shape="id95" draw:end-glue-point="0" svg:d="M20980 8419l599 680" svg:viewBox="0 0 600 681">
          <text:p/>
        </draw:connector>
        <draw:connector draw:style-name="gr85" draw:text-style-name="P8" draw:layer="layout" draw:type="line" svg:x1="18.956cm" svg:y1="11.099cm" svg:x2="19.456cm" svg:y2="10.417cm" draw:start-shape="id96" draw:start-glue-point="0" draw:end-shape="id93" draw:end-glue-point="2" svg:d="M18956 11099l500-682" svg:viewBox="0 0 501 683">
          <text:p/>
        </draw:connector>
        <draw:connector draw:style-name="gr85" draw:text-style-name="P8" draw:layer="layout" draw:type="line" svg:x1="19.456cm" svg:y1="10.417cm" svg:x2="20.156cm" svg:y2="11.099cm" draw:start-shape="id93" draw:start-glue-point="2" draw:end-shape="id97" draw:end-glue-point="0" svg:d="M19456 10417l700 682" svg:viewBox="0 0 701 683">
          <text:p/>
        </draw:connector>
        <draw:connector draw:style-name="gr85" draw:text-style-name="P8" draw:layer="layout" draw:type="line" svg:x1="21.579cm" svg:y1="10.417cm" svg:x2="22.006cm" svg:y2="11.099cm" draw:start-shape="id95" draw:start-glue-point="2" draw:end-shape="id98" draw:end-glue-point="0" svg:d="M21579 10417l427 682" svg:viewBox="0 0 428 683">
          <text:p/>
        </draw:connector>
        <draw:connector draw:style-name="gr85" draw:text-style-name="P8" draw:layer="layout" draw:type="line" svg:x1="21.579cm" svg:y1="10.417cm" svg:x2="24.006cm" svg:y2="11.099cm" draw:start-shape="id95" draw:start-glue-point="2" draw:end-shape="id99" svg:d="M21579 10417l2427 682" svg:viewBox="0 0 2428 683">
          <text:p/>
        </draw:connector>
        <draw:frame draw:style-name="gr59" draw:layer="layout" svg:width="20.61cm" svg:height="1.941cm" svg:x="3.695cm" svg:y="1.009cm">
          <draw:text-box>
            <text:p text:style-name="P10">Verteiltes Aufsplitten</text:p>
          </draw:text-box>
        </draw:frame>
        <draw:frame draw:style-name="gr105" draw:text-style-name="P4" draw:layer="layout" svg:width="2.949cm" svg:height="1.377cm" svg:x="12.527cm" svg:y="2.63cm">
          <draw:text-box>
            <text:p text:style-name="P3">Merge</text:p>
          </draw:text-box>
        </draw:frame>
        <presentation:notes draw:style-name="dp2">
          <draw:page-thumbnail draw:style-name="gr5" draw:layer="layout" svg:width="19.798cm" svg:height="11.136cm" svg:x="0.6cm" svg:y="2.257cm" draw:page-number="1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1">
        <office:forms form:automatic-focus="false" form:apply-design-mode="false"/>
        <draw:g>
          <draw:custom-shape draw:style-name="gr20" draw:text-style-name="P3" draw:layer="layout" svg:width="2cm" svg:height="2cm" svg:x="6.004cm" svg:y="4.4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204cm" svg:y="4.601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3cm" svg:y="4.4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3cm" svg:y="4.6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20.004cm" svg:y="4.4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20.204cm" svg:y="4.6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39" draw:text-style-name="P3" xml:id="id101" draw:id="id101" draw:layer="layout" svg:width="2.534cm" svg:height="1.318cm" svg:x="5.612cm" svg:y="7.099cm">
          <draw:text-box>
            <text:p text:style-name="P3"><text:span text:style-name="T6">wave</text:span></text:p>
          </draw:text-box>
        </draw:frame>
        <draw:frame draw:style-name="gr39" draw:text-style-name="P3" xml:id="id108" draw:id="id108" draw:layer="layout" svg:width="2.534cm" svg:height="1.318cm" svg:x="12.713cm" svg:y="7.1cm">
          <draw:text-box>
            <text:p text:style-name="P3"><text:span text:style-name="T6">lett</text:span></text:p>
          </draw:text-box>
        </draw:frame>
        <draw:frame draw:style-name="gr76" draw:text-style-name="P3" xml:id="id115" draw:id="id115" draw:layer="layout" svg:width="2.445cm" svg:height="1.318cm" svg:x="19.758cm" svg:y="7.101cm">
          <draw:text-box>
            <text:p text:style-name="P3"><text:span text:style-name="T6">ree</text:span></text:p>
          </draw:text-box>
        </draw:frame>
        <draw:frame draw:style-name="gr106" draw:text-style-name="P3" xml:id="id100" draw:id="id100" draw:layer="layout" svg:width="2.534cm" svg:height="1.318cm" svg:x="4.612cm" svg:y="9.099cm">
          <draw:text-box>
            <text:p text:style-name="P3"><text:span text:style-name="T6">aele</text:span></text:p>
          </draw:text-box>
        </draw:frame>
        <draw:frame draw:style-name="gr106" draw:text-style-name="P3" xml:id="id107" draw:id="id107" draw:layer="layout" svg:width="2.534cm" svg:height="1.318cm" svg:x="11.912cm" svg:y="9.099cm">
          <draw:text-box>
            <text:p text:style-name="P3"><text:span text:style-name="T6">ree</text:span></text:p>
          </draw:text-box>
        </draw:frame>
        <draw:frame draw:style-name="gr107" draw:text-style-name="P3" xml:id="id116" draw:id="id116" draw:layer="layout" svg:width="2.534cm" svg:height="1.318cm" svg:x="20.312cm" svg:y="9.099cm">
          <draw:text-box>
            <text:p text:style-name="P3"><text:span text:style-name="T6">wvtt</text:span></text:p>
          </draw:text-box>
        </draw:frame>
        <draw:frame draw:style-name="gr108" draw:text-style-name="P3" xml:id="id119" draw:id="id119" draw:layer="layout" svg:width="2.188cm" svg:height="1.318cm" svg:x="20.912cm" svg:y="11.099cm">
          <draw:text-box>
            <text:p text:style-name="P3"><text:span text:style-name="T6">ttv</text:span></text:p>
          </draw:text-box>
        </draw:frame>
        <draw:frame draw:style-name="gr109" draw:text-style-name="P3" xml:id="id120" draw:id="id120" draw:layer="layout" svg:width="1.188cm" svg:height="1.318cm" svg:x="23.412cm" svg:y="11.099cm">
          <draw:text-box>
            <text:p text:style-name="P3"><text:span text:style-name="T6">w</text:span></text:p>
          </draw:text-box>
        </draw:frame>
        <draw:frame draw:style-name="gr110" draw:text-style-name="P3" xml:id="id102" draw:id="id102" draw:layer="layout" svg:width="0.888cm" svg:height="1.318cm" svg:x="7.512cm" svg:y="9.099cm">
          <draw:text-box>
            <text:p/>
          </draw:text-box>
        </draw:frame>
        <draw:frame draw:style-name="gr111" draw:text-style-name="P3" xml:id="id111" draw:id="id111" draw:layer="layout" svg:width="1.588cm" svg:height="1.318cm" svg:x="12.412cm" svg:y="11.099cm">
          <draw:text-box>
            <text:p text:style-name="P3"><text:span text:style-name="T6">lr</text:span></text:p>
          </draw:text-box>
        </draw:frame>
        <draw:frame draw:style-name="gr112" draw:text-style-name="P3" xml:id="id110" draw:id="id110" draw:layer="layout" svg:width="0.9cm" svg:height="1.318cm" svg:x="11.2cm" svg:y="11.099cm">
          <draw:text-box>
            <text:p/>
          </draw:text-box>
        </draw:frame>
        <draw:frame draw:style-name="gr36" draw:text-style-name="P3" xml:id="id103" draw:id="id103" draw:layer="layout" svg:width="3.042cm" svg:height="1.318cm" svg:x="2.358cm" svg:y="11.099cm">
          <draw:text-box>
            <text:p text:style-name="P3"><text:span text:style-name="T6">aeeee</text:span></text:p>
          </draw:text-box>
        </draw:frame>
        <draw:frame draw:style-name="gr113" draw:text-style-name="P3" xml:id="id105" draw:id="id105" draw:layer="layout" svg:width="0.888cm" svg:height="1.318cm" svg:x="7.012cm" svg:y="11.099cm">
          <draw:text-box>
            <text:p/>
          </draw:text-box>
        </draw:frame>
        <draw:frame draw:style-name="gr114" draw:text-style-name="P3" xml:id="id106" draw:id="id106" draw:layer="layout" svg:width="0.888cm" svg:height="1.318cm" svg:x="8.212cm" svg:y="11.099cm">
          <draw:text-box>
            <text:p/>
          </draw:text-box>
        </draw:frame>
        <draw:frame draw:style-name="gr115" draw:text-style-name="P3" xml:id="id104" draw:id="id104" draw:layer="layout" svg:width="0.888cm" svg:height="1.318cm" svg:x="5.712cm" svg:y="11.099cm">
          <draw:text-box>
            <text:p/>
          </draw:text-box>
        </draw:frame>
        <draw:frame draw:style-name="gr110" draw:text-style-name="P3" xml:id="id109" draw:id="id109" draw:layer="layout" svg:width="0.888cm" svg:height="1.318cm" svg:x="14.812cm" svg:y="9.099cm">
          <draw:text-box>
            <text:p/>
          </draw:text-box>
        </draw:frame>
        <draw:frame draw:style-name="gr113" draw:text-style-name="P3" xml:id="id112" draw:id="id112" draw:layer="layout" svg:width="0.888cm" svg:height="1.318cm" svg:x="14.312cm" svg:y="11.099cm">
          <draw:text-box>
            <text:p/>
          </draw:text-box>
        </draw:frame>
        <draw:frame draw:style-name="gr114" draw:text-style-name="P3" xml:id="id113" draw:id="id113" draw:layer="layout" svg:width="0.888cm" svg:height="1.318cm" svg:x="15.512cm" svg:y="11.099cm">
          <draw:text-box>
            <text:p/>
          </draw:text-box>
        </draw:frame>
        <draw:frame draw:style-name="gr116" draw:text-style-name="P3" xml:id="id114" draw:id="id114" draw:layer="layout" svg:width="0.888cm" svg:height="1.318cm" svg:x="19.012cm" svg:y="9.099cm">
          <draw:text-box>
            <text:p/>
          </draw:text-box>
        </draw:frame>
        <draw:frame draw:style-name="gr117" draw:text-style-name="P3" xml:id="id117" draw:id="id117" draw:layer="layout" svg:width="0.888cm" svg:height="1.318cm" svg:x="18.512cm" svg:y="11.099cm">
          <draw:text-box>
            <text:p/>
          </draw:text-box>
        </draw:frame>
        <draw:frame draw:style-name="gr115" draw:text-style-name="P3" xml:id="id118" draw:id="id118" draw:layer="layout" svg:width="0.888cm" svg:height="1.318cm" svg:x="19.712cm" svg:y="11.099cm">
          <draw:text-box>
            <text:p/>
          </draw:text-box>
        </draw:frame>
        <draw:connector draw:style-name="gr85" draw:text-style-name="P8" draw:layer="layout" draw:type="line" svg:x1="5.879cm" svg:y1="9.099cm" svg:x2="6.879cm" svg:y2="8.417cm" draw:start-shape="id100" draw:start-glue-point="0" draw:end-shape="id101" draw:end-glue-point="2" svg:d="M5879 9099l1000-682" svg:viewBox="0 0 1001 683">
          <text:p/>
        </draw:connector>
        <draw:connector draw:style-name="gr85" draw:text-style-name="P8" draw:layer="layout" draw:type="line" svg:x1="6.879cm" svg:y1="8.417cm" svg:x2="7.956cm" svg:y2="9.099cm" draw:start-shape="id101" draw:start-glue-point="2" draw:end-shape="id102" svg:d="M6879 8417l1077 682" svg:viewBox="0 0 1078 683">
          <text:p/>
        </draw:connector>
        <draw:connector draw:style-name="gr85" draw:text-style-name="P8" draw:layer="layout" draw:type="line" svg:x1="3.879cm" svg:y1="11.099cm" svg:x2="5.879cm" svg:y2="10.417cm" draw:start-shape="id103" draw:start-glue-point="0" draw:end-shape="id100" draw:end-glue-point="2" svg:d="M3879 11099l2000-682" svg:viewBox="0 0 2001 683">
          <text:p/>
        </draw:connector>
        <draw:connector draw:style-name="gr85" draw:text-style-name="P8" draw:layer="layout" draw:type="line" svg:x1="5.879cm" svg:y1="10.417cm" svg:x2="6.156cm" svg:y2="11.099cm" draw:start-shape="id100" draw:start-glue-point="2" draw:end-shape="id104" draw:end-glue-point="0" svg:d="M5879 10417l277 682" svg:viewBox="0 0 278 683">
          <text:p/>
        </draw:connector>
        <draw:connector draw:style-name="gr85" draw:text-style-name="P8" draw:layer="layout" draw:type="line" svg:x1="7.456cm" svg:y1="11.099cm" svg:x2="7.956cm" svg:y2="10.417cm" draw:start-shape="id105" draw:start-glue-point="0" draw:end-shape="id102" draw:end-glue-point="2" svg:d="M7456 11099l500-682" svg:viewBox="0 0 501 683">
          <text:p/>
        </draw:connector>
        <draw:connector draw:style-name="gr85" draw:text-style-name="P8" draw:layer="layout" draw:type="line" svg:x1="7.956cm" svg:y1="10.417cm" svg:x2="8.656cm" svg:y2="11.099cm" draw:start-shape="id102" draw:start-glue-point="2" draw:end-shape="id106" draw:end-glue-point="0" svg:d="M7956 10417l700 682" svg:viewBox="0 0 701 683">
          <text:p/>
        </draw:connector>
        <draw:connector draw:style-name="gr85" draw:text-style-name="P8" draw:layer="layout" draw:type="line" svg:x1="13.179cm" svg:y1="9.099cm" svg:x2="13.98cm" svg:y2="8.418cm" draw:start-shape="id107" draw:start-glue-point="0" draw:end-shape="id108" draw:end-glue-point="2" svg:d="M13179 9099l801-681" svg:viewBox="0 0 802 682">
          <text:p/>
        </draw:connector>
        <draw:connector draw:style-name="gr85" draw:text-style-name="P8" draw:layer="layout" draw:type="line" svg:x1="13.98cm" svg:y1="8.418cm" svg:x2="15.256cm" svg:y2="9.099cm" draw:start-shape="id108" draw:start-glue-point="2" draw:end-shape="id109" draw:end-glue-point="0" svg:d="M13980 8418l1276 681" svg:viewBox="0 0 1277 682">
          <text:p/>
        </draw:connector>
        <draw:connector draw:style-name="gr85" draw:text-style-name="P8" draw:layer="layout" draw:type="line" svg:x1="13.179cm" svg:y1="10.417cm" svg:x2="11.65cm" svg:y2="11.099cm" draw:start-shape="id107" draw:start-glue-point="2" draw:end-shape="id110" draw:end-glue-point="0" svg:d="M13179 10417l-1529 682" svg:viewBox="0 0 1530 683">
          <text:p/>
        </draw:connector>
        <draw:connector draw:style-name="gr85" draw:text-style-name="P8" draw:layer="layout" draw:type="line" svg:x1="13.179cm" svg:y1="10.417cm" svg:x2="13.206cm" svg:y2="11.099cm" draw:start-shape="id107" draw:start-glue-point="2" draw:end-shape="id111" draw:end-glue-point="0" svg:d="M13179 10417l27 682" svg:viewBox="0 0 28 683">
          <text:p/>
        </draw:connector>
        <draw:connector draw:style-name="gr85" draw:text-style-name="P8" draw:layer="layout" draw:type="line" svg:x1="14.756cm" svg:y1="11.099cm" svg:x2="15.256cm" svg:y2="10.417cm" draw:start-shape="id112" draw:start-glue-point="0" draw:end-shape="id109" draw:end-glue-point="2" svg:d="M14756 11099l500-682" svg:viewBox="0 0 501 683">
          <text:p/>
        </draw:connector>
        <draw:connector draw:style-name="gr85" draw:text-style-name="P8" draw:layer="layout" draw:type="line" svg:x1="15.256cm" svg:y1="10.417cm" svg:x2="15.956cm" svg:y2="11.099cm" draw:start-shape="id109" draw:start-glue-point="2" draw:end-shape="id113" draw:end-glue-point="0" svg:d="M15256 10417l700 682" svg:viewBox="0 0 701 683">
          <text:p/>
        </draw:connector>
        <draw:connector draw:style-name="gr85" draw:text-style-name="P8" draw:layer="layout" draw:type="line" svg:x1="19.456cm" svg:y1="9.099cm" svg:x2="20.98cm" svg:y2="8.419cm" draw:start-shape="id114" draw:start-glue-point="0" draw:end-shape="id115" draw:end-glue-point="2" svg:d="M19456 9099l1524-680" svg:viewBox="0 0 1525 681">
          <text:p/>
        </draw:connector>
        <draw:connector draw:style-name="gr85" draw:text-style-name="P8" draw:layer="layout" draw:type="line" svg:x1="20.98cm" svg:y1="8.419cm" svg:x2="21.579cm" svg:y2="9.099cm" draw:start-shape="id115" draw:start-glue-point="2" draw:end-shape="id116" draw:end-glue-point="0" svg:d="M20980 8419l599 680" svg:viewBox="0 0 600 681">
          <text:p/>
        </draw:connector>
        <draw:connector draw:style-name="gr85" draw:text-style-name="P8" draw:layer="layout" draw:type="line" svg:x1="18.956cm" svg:y1="11.099cm" svg:x2="19.456cm" svg:y2="10.417cm" draw:start-shape="id117" draw:start-glue-point="0" draw:end-shape="id114" draw:end-glue-point="2" svg:d="M18956 11099l500-682" svg:viewBox="0 0 501 683">
          <text:p/>
        </draw:connector>
        <draw:connector draw:style-name="gr85" draw:text-style-name="P8" draw:layer="layout" draw:type="line" svg:x1="19.456cm" svg:y1="10.417cm" svg:x2="20.156cm" svg:y2="11.099cm" draw:start-shape="id114" draw:start-glue-point="2" draw:end-shape="id118" draw:end-glue-point="0" svg:d="M19456 10417l700 682" svg:viewBox="0 0 701 683">
          <text:p/>
        </draw:connector>
        <draw:connector draw:style-name="gr85" draw:text-style-name="P8" draw:layer="layout" draw:type="line" svg:x1="21.579cm" svg:y1="10.417cm" svg:x2="22.006cm" svg:y2="11.099cm" draw:start-shape="id116" draw:start-glue-point="2" draw:end-shape="id119" draw:end-glue-point="0" svg:d="M21579 10417l427 682" svg:viewBox="0 0 428 683">
          <text:p/>
        </draw:connector>
        <draw:connector draw:style-name="gr85" draw:text-style-name="P8" draw:layer="layout" draw:type="line" svg:x1="21.579cm" svg:y1="10.417cm" svg:x2="24.006cm" svg:y2="11.099cm" draw:start-shape="id116" draw:start-glue-point="2" draw:end-shape="id120" svg:d="M21579 10417l2427 682" svg:viewBox="0 0 2428 683">
          <text:p/>
        </draw:connector>
        <draw:frame draw:style-name="gr59" draw:layer="layout" svg:width="20.61cm" svg:height="1.941cm" svg:x="3.695cm" svg:y="1.009cm">
          <draw:text-box>
            <text:p text:style-name="P10">Verteiltes Aufsplitten</text:p>
          </draw:text-box>
        </draw:frame>
        <draw:frame draw:style-name="gr105" draw:text-style-name="P4" draw:layer="layout" svg:width="2.949cm" svg:height="1.377cm" svg:x="12.527cm" svg:y="2.63cm">
          <draw:text-box>
            <text:p text:style-name="P3">Merge</text:p>
          </draw:text-box>
        </draw:frame>
        <draw:frame draw:style-name="gr118" draw:text-style-name="P2" draw:layer="layout" svg:width="21.952cm" svg:height="1.377cm" svg:x="3.024cm" svg:y="12.801cm">
          <draw:text-box>
            <text:p xml:id="id243" text:id="id243">→ Variante des Szenarios bei der Domain Decomposition!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43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1">
        <office:forms form:automatic-focus="false" form:apply-design-mode="false"/>
        <draw:connector draw:style-name="gr119" draw:text-style-name="P8" xml:id="id250" draw:id="id250" draw:layer="layout" draw:type="line" svg:x1="14cm" svg:y1="10.618cm" svg:x2="14cm" svg:y2="12cm" draw:start-shape="id121" draw:start-glue-point="2" draw:end-shape="id122" draw:end-glue-point="0" svg:d="M14000 10618v1382" svg:viewBox="0 0 1 1383">
          <text:p/>
        </draw:connector>
        <draw:frame draw:style-name="gr30" draw:layer="layout" svg:width="6.09cm" svg:height="1.318cm" svg:x="10.955cm" svg:y="4cm">
          <draw:text-box>
            <text:p><text:span text:style-name="T6">wavelettree</text:span></text:p>
          </draw:text-box>
        </draw:frame>
        <draw:frame draw:style-name="gr59" draw:text-style-name="P11" draw:layer="layout" svg:width="20.61cm" svg:height="1.941cm" svg:x="3.695cm" svg:y="1.008cm">
          <draw:text-box>
            <text:p text:style-name="P10"><text:span text:style-name="T9">Stabiles Sortieren</text:span></text:p>
          </draw:text-box>
        </draw:frame>
        <draw:frame draw:style-name="gr120" xml:id="id246" draw:id="id246" draw:layer="layout" svg:width="22.346cm" svg:height="1.318cm" svg:x="2.827cm" svg:y="4cm">
          <draw:text-box>
            <text:p><text:span text:style-name="T6"><text:s/></text:span><text:span text:style-name="T6">w <text:s text:c="2"/>a <text:s text:c="2"/>v <text:s text:c="2"/>e <text:s text:c="2"/>l <text:s text:c="2"/>e <text:s text:c="2"/>t <text:s text:c="2"/>t <text:s text:c="2"/>r <text:s text:c="2"/>e <text:s text:c="2"/>e </text:span></text:p>
          </draw:text-box>
        </draw:frame>
        <draw:frame draw:style-name="gr121" draw:text-style-name="P21" draw:layer="layout" svg:width="4.799cm" svg:height="7.199cm" svg:x="0.801cm" svg:y="8.001cm">
          <draw:text-box>
            <text:p xml:id="id244" text:id="id244"><text:span text:style-name="T20">a</text:span><text:span text:style-name="T21"> ↦ 0 = </text:span><text:span text:style-name="T20">000</text:span><text:span text:style-name="T22">b</text:span><text:span text:style-name="T22"><text:line-break/></text:span><text:span text:style-name="T20">e</text:span><text:span text:style-name="T21"> ↦ 1 = </text:span><text:span text:style-name="T20">001</text:span><text:span text:style-name="T22">b</text:span><text:span text:style-name="T22"><text:line-break/></text:span><text:span text:style-name="T20">l</text:span><text:span text:style-name="T21"> ↦ 2 = </text:span><text:span text:style-name="T20">010</text:span><text:span text:style-name="T22">b</text:span><text:span text:style-name="T22"><text:line-break/></text:span><text:span text:style-name="T20">r</text:span><text:span text:style-name="T21"> ↦ 3 = </text:span><text:span text:style-name="T20">011</text:span><text:span text:style-name="T22">b</text:span><text:span text:style-name="T22"><text:line-break/></text:span><text:span text:style-name="T20">t</text:span><text:span text:style-name="T21"> ↦ 4 = </text:span><text:span text:style-name="T20">100</text:span><text:span text:style-name="T22">b</text:span><text:span text:style-name="T22"><text:line-break/></text:span><text:span text:style-name="T20">v</text:span><text:span text:style-name="T21"> ↦ 5 = </text:span><text:span text:style-name="T20">101</text:span><text:span text:style-name="T22">b</text:span><text:span text:style-name="T22"><text:line-break/></text:span><text:span text:style-name="T20">w</text:span><text:span text:style-name="T21"> ↦ 6 = </text:span><text:span text:style-name="T20">110</text:span><text:span text:style-name="T22">b</text:span></text:p>
          </draw:text-box>
        </draw:frame>
        <draw:frame draw:style-name="gr57" draw:text-style-name="P22" draw:layer="layout" svg:width="6.611cm" svg:height="1.377cm" svg:x="0.835cm" svg:y="7.026cm">
          <draw:text-box>
            <text:p xml:id="id245" text:id="id245" text:style-name="P3"><text:span text:style-name="T17">Effektives Alphabet:</text:span></text:p>
          </draw:text-box>
        </draw:frame>
        <draw:frame draw:style-name="gr122" xml:id="id247" draw:id="id247" draw:layer="layout" svg:width="22.346cm" svg:height="1.318cm" svg:x="2.827cm" svg:y="5.3cm">
          <draw:text-box>
            <text:p><text:span text:style-name="T6">110 000 101 001 010 001 100 100 011 001 001</text:span></text:p>
          </draw:text-box>
        </draw:frame>
        <draw:frame draw:style-name="gr122" xml:id="id123" draw:id="id123" draw:layer="layout" svg:width="22.346cm" svg:height="1.318cm" svg:x="2.827cm" svg:y="5.3cm">
          <draw:text-box>
            <text:p><text:span text:style-name="T23">1</text:span><text:span text:style-name="T6">10 </text:span><text:span text:style-name="T23">0</text:span><text:span text:style-name="T6">00 </text:span><text:span text:style-name="T23">1</text:span><text:span text:style-name="T6">01 </text:span><text:span text:style-name="T23">0</text:span><text:span text:style-name="T6">01 </text:span><text:span text:style-name="T23">0</text:span><text:span text:style-name="T6">10 </text:span><text:span text:style-name="T23">0</text:span><text:span text:style-name="T6">01 </text:span><text:span text:style-name="T23">1</text:span><text:span text:style-name="T6">00 </text:span><text:span text:style-name="T23">1</text:span><text:span text:style-name="T6">00 </text:span><text:span text:style-name="T23">0</text:span><text:span text:style-name="T6">11 </text:span><text:span text:style-name="T23">0</text:span><text:span text:style-name="T6">01 </text:span><text:span text:style-name="T23">0</text:span><text:span text:style-name="T6">01</text:span></text:p>
          </draw:text-box>
        </draw:frame>
        <draw:frame draw:style-name="gr120" xml:id="id124" draw:id="id124" draw:layer="layout" svg:width="22.346cm" svg:height="1.318cm" svg:x="2.827cm" svg:y="8cm">
          <draw:text-box>
            <text:p><text:span text:style-name="T6"><text:s/></text:span><text:span text:style-name="T6">a <text:s text:c="2"/>e <text:s text:c="2"/>l <text:s text:c="2"/>e <text:s text:c="2"/>r <text:s text:c="2"/>e <text:s text:c="2"/>r <text:s text:c="2"/>w <text:s text:c="2"/>v <text:s text:c="2"/>t <text:s text:c="2"/>t </text:span></text:p>
          </draw:text-box>
        </draw:frame>
        <draw:connector draw:style-name="gr119" draw:text-style-name="P8" xml:id="id248" draw:id="id248" draw:layer="layout" draw:type="line" svg:x1="14cm" svg:y1="6.618cm" svg:x2="14cm" svg:y2="8cm" draw:start-shape="id123" draw:start-glue-point="2" draw:end-shape="id124" draw:end-glue-point="0" svg:d="M14000 6618v1382" svg:viewBox="0 0 1 1383">
          <text:p/>
        </draw:connector>
        <draw:frame draw:style-name="gr123" draw:text-style-name="P5" xml:id="id249" draw:id="id249" draw:layer="layout" svg:width="10.167cm" svg:height="1.098cm" svg:x="14.3cm" svg:y="6.8cm">
          <draw:text-box>
            <text:p><text:span text:style-name="T3">Stable Sort nach 1-Bit-Präfix (MSB)</text:span></text:p>
          </draw:text-box>
        </draw:frame>
        <draw:frame draw:style-name="gr122" xml:id="id121" draw:id="id121" draw:layer="layout" svg:width="22.346cm" svg:height="1.318cm" svg:x="2.827cm" svg:y="9.3cm">
          <draw:text-box>
            <text:p><text:span text:style-name="T23">11</text:span><text:span text:style-name="T6">0 </text:span><text:span text:style-name="T23">00</text:span><text:span text:style-name="T6">0 </text:span><text:span text:style-name="T23">10</text:span><text:span text:style-name="T6">1 </text:span><text:span text:style-name="T23">00</text:span><text:span text:style-name="T6">1 </text:span><text:span text:style-name="T23">0</text:span><text:span text:style-name="T24">1</text:span><text:span text:style-name="T6">0 </text:span><text:span text:style-name="T23">00</text:span><text:span text:style-name="T6">1 </text:span><text:span text:style-name="T23">10</text:span><text:span text:style-name="T6">0 </text:span><text:span text:style-name="T23">10</text:span><text:span text:style-name="T6">0 </text:span><text:span text:style-name="T23">01</text:span><text:span text:style-name="T6">1 </text:span><text:span text:style-name="T23">00</text:span><text:span text:style-name="T6">1 </text:span><text:span text:style-name="T23">00</text:span><text:span text:style-name="T6">1</text:span></text:p>
          </draw:text-box>
        </draw:frame>
        <draw:frame draw:style-name="gr120" xml:id="id122" draw:id="id122" draw:layer="layout" svg:width="22.346cm" svg:height="1.318cm" svg:x="2.827cm" svg:y="12cm">
          <draw:text-box>
            <text:p><text:span text:style-name="T6"><text:s/></text:span><text:span text:style-name="T6">a <text:s text:c="2"/>e <text:s text:c="2"/>e <text:s text:c="2"/>e <text:s text:c="2"/>e <text:s text:c="2"/>l <text:s text:c="2"/>r <text:s text:c="2"/>v <text:s text:c="2"/>t <text:s text:c="2"/>t <text:s text:c="2"/>w </text:span></text:p>
          </draw:text-box>
        </draw:frame>
        <draw:frame draw:style-name="gr124" draw:text-style-name="P5" xml:id="id251" draw:id="id251" draw:layer="layout" svg:width="8.338cm" svg:height="1.098cm" svg:x="14.301cm" svg:y="10.8cm">
          <draw:text-box>
            <text:p><text:span text:style-name="T3">Stable Sort nach 2-Bit-Präfix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2">
                  <anim:set smil:begin="0s" smil:dur="0.001s" smil:fill="hold" smil:targetElement="id244" anim:sub-item="text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3">
                  <anim:set smil:begin="0s" smil:dur="0.001s" smil:fill="hold" smil:targetElement="id245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4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4" smil:attributeName="visibility" smil:to="visible"/>
                </anim:par>
                <anim:par smil:begin="0s" smil:fill="hold" presentation:node-type="with-previous" presentation:preset-class="exit" presentation:preset-id="ooo-exit-disappear">
                  <anim:set smil:begin="0s" smil:dur="0.001s" smil:fill="hold" smil:targetElement="id245" anim:sub-item="text" smil:attributeName="visibility" smil:to="hidden"/>
                </anim:par>
                <anim:par smil:begin="0s" smil:fill="hold" presentation:node-type="with-previous" presentation:preset-class="exit" presentation:preset-id="ooo-exit-disappear">
                  <anim:set smil:begin="0s" smil:dur="0.001s" smil:fill="hold" smil:targetElement="id244" anim:sub-item="text" smil:attributeName="visibility" smil:to="hidden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4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21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5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2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1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5" presentation:class="page"/>
          <draw:frame presentation:style-name="pr1" draw:text-style-name="P6" draw:layer="layout" svg:width="16.799cm" svg:height="13.364cm" svg:x="2.1cm" svg:y="14.107cm" presentation:class="notes" presentation:user-transformed="true">
            <draw:text-box>
              <text:list text:style-name="L1">
                <text:list-item>
                  <text:p>Einleitung: Levelweise Darstellung direkt erzeugen</text:p>
                </text:list-item>
              </text:list>
            </draw:text-box>
          </draw:frame>
        </presentation:notes>
      </draw:page>
      <draw:page draw:name="page16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1.009cm">
          <draw:text-box>
            <text:p text:style-name="P10"><text:span text:style-name="T9">Stabiles Sortieren</text:span></text:p>
          </draw:text-box>
        </draw:frame>
        <draw:frame draw:style-name="gr125" draw:text-style-name="P4" draw:layer="layout" svg:width="8.384cm" svg:height="1.377cm" svg:x="9.808cm" svg:y="2.631cm">
          <draw:text-box>
            <text:p text:style-name="P3">Verteilter Bucket Sort</text:p>
          </draw:text-box>
        </draw:frame>
        <draw:g>
          <draw:custom-shape draw:style-name="gr20" draw:text-style-name="P3" draw:layer="layout" svg:width="2cm" svg:height="2cm" svg:x="6.004cm" svg:y="4.002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204cm" svg:y="4.202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13.003cm" svg:y="4.003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13.203cm" svg:y="4.203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g>
          <draw:custom-shape draw:style-name="gr20" draw:text-style-name="P3" draw:layer="layout" svg:width="2cm" svg:height="2cm" svg:x="20.004cm" svg:y="4.004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20.204cm" svg:y="4.204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frame draw:style-name="gr39" draw:text-style-name="P3" draw:layer="layout" svg:width="2.534cm" svg:height="1.318cm" svg:x="5.612cm" svg:y="6.3cm">
          <draw:text-box>
            <text:p text:style-name="P3"><text:span text:style-name="T6">wave</text:span></text:p>
          </draw:text-box>
        </draw:frame>
        <draw:frame draw:style-name="gr39" draw:text-style-name="P3" draw:layer="layout" svg:width="2.534cm" svg:height="1.318cm" svg:x="12.713cm" svg:y="6.301cm">
          <draw:text-box>
            <text:p text:style-name="P3"><text:span text:style-name="T6">lett</text:span></text:p>
          </draw:text-box>
        </draw:frame>
        <draw:frame draw:style-name="gr76" draw:text-style-name="P3" draw:layer="layout" svg:width="2.445cm" svg:height="1.318cm" svg:x="19.758cm" svg:y="6.302cm">
          <draw:text-box>
            <text:p text:style-name="P3"><text:span text:style-name="T6">ree</text:span></text:p>
          </draw:text-box>
        </draw:frame>
        <draw:frame draw:style-name="gr126" draw:text-style-name="P3" xml:id="id125" draw:id="id125" draw:layer="layout" svg:width="1.788cm" svg:height="1.318cm" svg:x="5.012cm" svg:y="7.9cm">
          <draw:text-box>
            <text:p text:style-name="P3"><text:span text:style-name="T6">ae</text:span></text:p>
          </draw:text-box>
        </draw:frame>
        <draw:frame draw:style-name="gr127" draw:text-style-name="P3" xml:id="id131" draw:id="id131" draw:layer="layout" svg:width="1.788cm" svg:height="1.318cm" svg:x="7.112cm" svg:y="7.9cm">
          <draw:text-box>
            <text:p text:style-name="P3"><text:span text:style-name="T6">wv</text:span></text:p>
          </draw:text-box>
        </draw:frame>
        <draw:frame draw:style-name="gr126" draw:text-style-name="P3" xml:id="id127" draw:id="id127" draw:layer="layout" svg:width="1.788cm" svg:height="1.318cm" svg:x="12.112cm" svg:y="7.9cm">
          <draw:text-box>
            <text:p text:style-name="P3"><text:span text:style-name="T6">le</text:span></text:p>
          </draw:text-box>
        </draw:frame>
        <draw:frame draw:style-name="gr127" draw:text-style-name="P3" xml:id="id134" draw:id="id134" draw:layer="layout" svg:width="1.788cm" svg:height="1.318cm" svg:x="14.112cm" svg:y="7.9cm">
          <draw:text-box>
            <text:p text:style-name="P3"><text:span text:style-name="T6">tt</text:span></text:p>
          </draw:text-box>
        </draw:frame>
        <draw:frame draw:style-name="gr90" draw:text-style-name="P3" xml:id="id129" draw:id="id129" draw:layer="layout" svg:width="2.026cm" svg:height="1.318cm" svg:x="19.093cm" svg:y="7.9cm">
          <draw:text-box>
            <text:p text:style-name="P3"><text:span text:style-name="T6">ree</text:span></text:p>
          </draw:text-box>
        </draw:frame>
        <draw:frame draw:style-name="gr128" draw:text-style-name="P3" xml:id="id252" draw:id="id252" draw:layer="layout" svg:width="1cm" svg:height="1.318cm" svg:x="21.4cm" svg:y="7.9cm">
          <draw:text-box>
            <text:p text:style-name="P3"><text:span text:style-name="T6"/></text:p>
          </draw:text-box>
        </draw:frame>
        <draw:frame draw:style-name="gr129" draw:text-style-name="P23" draw:layer="layout" svg:width="14.8cm" svg:height="1.4cm" svg:x="6.6cm" svg:y="13.2cm">
          <draw:text-box>
            <text:p xml:id="id265" text:id="id265"><text:span text:style-name="T25">→ </text:span><text:span text:style-name="T26">Levelweise Domain Decomposition!</text:span></text:p>
          </draw:text-box>
        </draw:frame>
        <draw:frame draw:style-name="gr130" draw:text-style-name="P24" xml:id="id253" draw:id="id253" draw:layer="layout" svg:width="0.883cm" svg:height="1.052cm" svg:x="4.1cm" svg:y="7.4cm">
          <draw:text-box>
            <text:p><text:span text:style-name="T20">0</text:span></text:p>
          </draw:text-box>
        </draw:frame>
        <draw:frame draw:style-name="gr130" draw:text-style-name="P24" xml:id="id254" draw:id="id254" draw:layer="layout" svg:width="0.883cm" svg:height="1.052cm" svg:x="8.901cm" svg:y="7.4cm">
          <draw:text-box>
            <text:p><text:span text:style-name="T20">1</text:span></text:p>
          </draw:text-box>
        </draw:frame>
        <draw:frame draw:style-name="gr130" draw:text-style-name="P24" xml:id="id255" draw:id="id255" draw:layer="layout" svg:width="0.883cm" svg:height="1.052cm" svg:x="11.1cm" svg:y="7.4cm">
          <draw:text-box>
            <text:p><text:span text:style-name="T20">0</text:span></text:p>
          </draw:text-box>
        </draw:frame>
        <draw:frame draw:style-name="gr130" draw:text-style-name="P24" xml:id="id256" draw:id="id256" draw:layer="layout" svg:width="0.883cm" svg:height="1.052cm" svg:x="15.901cm" svg:y="7.4cm">
          <draw:text-box>
            <text:p><text:span text:style-name="T20">1</text:span></text:p>
          </draw:text-box>
        </draw:frame>
        <draw:frame draw:style-name="gr130" draw:text-style-name="P24" xml:id="id257" draw:id="id257" draw:layer="layout" svg:width="0.883cm" svg:height="1.052cm" svg:x="18.2cm" svg:y="7.4cm">
          <draw:text-box>
            <text:p><text:span text:style-name="T20">0</text:span></text:p>
          </draw:text-box>
        </draw:frame>
        <draw:frame draw:style-name="gr130" draw:text-style-name="P24" xml:id="id258" draw:id="id258" draw:layer="layout" svg:width="0.883cm" svg:height="1.052cm" svg:x="22.401cm" svg:y="7.4cm">
          <draw:text-box>
            <text:p><text:span text:style-name="T20">1</text:span></text:p>
          </draw:text-box>
        </draw:frame>
        <draw:connector draw:style-name="gr131" draw:text-style-name="P8" xml:id="id259" draw:id="id259" draw:layer="layout" draw:type="curve" svg:x1="5.906cm" svg:y1="9.218cm" svg:x2="5.894cm" svg:y2="11.2cm" draw:start-shape="id125" draw:start-glue-point="2" draw:end-shape="id126" draw:end-glue-point="0" svg:d="M5906 9218c0 1486-12 496-12 1982" svg:viewBox="0 0 13 1983">
          <text:p/>
        </draw:connector>
        <draw:connector draw:style-name="gr131" draw:text-style-name="P8" xml:id="id260" draw:id="id260" draw:layer="layout" draw:type="curve" svg:x1="13.006cm" svg:y1="9.218cm" svg:x2="7.606cm" svg:y2="11.2cm" draw:start-shape="id127" draw:start-glue-point="2" draw:end-shape="id128" draw:end-glue-point="0" svg:d="M13006 9218c0 1486-5400 496-5400 1982" svg:viewBox="0 0 5401 1983">
          <text:p/>
        </draw:connector>
        <draw:connector draw:style-name="gr131" draw:text-style-name="P8" xml:id="id261" draw:id="id261" draw:layer="layout" draw:type="curve" svg:x1="20.106cm" svg:y1="9.218cm" svg:x2="13.106cm" svg:y2="11.2cm" draw:start-shape="id129" draw:start-glue-point="2" draw:end-shape="id130" draw:end-glue-point="0" svg:d="M20106 9218c0 1486-7000 496-7000 1982" svg:viewBox="0 0 7001 1983">
          <text:p/>
        </draw:connector>
        <draw:connector draw:style-name="gr132" draw:text-style-name="P8" xml:id="id262" draw:id="id262" draw:layer="layout" draw:type="curve" svg:x1="8.006cm" svg:y1="9.218cm" svg:x2="14.656cm" svg:y2="11.2cm" draw:start-shape="id131" draw:start-glue-point="2" draw:end-shape="id132" draw:end-glue-point="0" svg:d="M8006 9218c0 1486 6650 496 6650 1982" svg:viewBox="0 0 6651 1983">
          <text:p/>
        </draw:connector>
        <draw:connector draw:style-name="gr132" draw:text-style-name="P8" xml:id="id263" draw:id="id263" draw:layer="layout" draw:type="curve" svg:x1="8.006cm" svg:y1="9.218cm" svg:x2="20.256cm" svg:y2="11.2cm" draw:start-shape="id131" draw:start-glue-point="2" draw:end-shape="id133" draw:end-glue-point="0" svg:d="M8006 9218c0 1486 12250 496 12250 1982" svg:viewBox="0 0 12251 1983">
          <text:p/>
        </draw:connector>
        <draw:connector draw:style-name="gr132" draw:text-style-name="P8" xml:id="id264" draw:id="id264" draw:layer="layout" draw:type="curve" svg:x1="15.006cm" svg:y1="9.218cm" svg:x2="21.706cm" svg:y2="11.2cm" draw:start-shape="id134" draw:start-glue-point="2" draw:end-shape="id135" draw:end-glue-point="0" svg:d="M15006 9218c0 1486 6700 496 6700 1982" svg:viewBox="0 0 6701 1983">
          <text:p/>
        </draw:connector>
        <draw:frame draw:style-name="gr126" draw:text-style-name="P3" xml:id="id126" draw:id="id126" draw:layer="layout" svg:width="1.788cm" svg:height="1.318cm" svg:x="5cm" svg:y="11.2cm">
          <draw:text-box>
            <text:p text:style-name="P3"><text:span text:style-name="T6">ae</text:span></text:p>
          </draw:text-box>
        </draw:frame>
        <draw:frame draw:style-name="gr126" draw:text-style-name="P3" xml:id="id128" draw:id="id128" draw:layer="layout" svg:width="1.788cm" svg:height="1.318cm" svg:x="6.712cm" svg:y="11.2cm">
          <draw:text-box>
            <text:p text:style-name="P3"><text:span text:style-name="T6">le</text:span></text:p>
          </draw:text-box>
        </draw:frame>
        <draw:frame draw:style-name="gr90" draw:text-style-name="P3" xml:id="id130" draw:id="id130" draw:layer="layout" svg:width="2.026cm" svg:height="1.318cm" svg:x="12.093cm" svg:y="11.2cm">
          <draw:text-box>
            <text:p text:style-name="P3"><text:span text:style-name="T6">ree</text:span></text:p>
          </draw:text-box>
        </draw:frame>
        <draw:frame draw:style-name="gr133" draw:text-style-name="P3" xml:id="id132" draw:id="id132" draw:layer="layout" svg:width="1.088cm" svg:height="1.318cm" svg:x="14.112cm" svg:y="11.2cm">
          <draw:text-box>
            <text:p text:style-name="P3"><text:span text:style-name="T6">w</text:span></text:p>
          </draw:text-box>
        </draw:frame>
        <draw:frame draw:style-name="gr133" draw:text-style-name="P3" xml:id="id133" draw:id="id133" draw:layer="layout" svg:width="1.088cm" svg:height="1.318cm" svg:x="19.712cm" svg:y="11.2cm">
          <draw:text-box>
            <text:p text:style-name="P3"><text:span text:style-name="T6">v</text:span></text:p>
          </draw:text-box>
        </draw:frame>
        <draw:frame draw:style-name="gr127" draw:text-style-name="P3" xml:id="id135" draw:id="id135" draw:layer="layout" svg:width="1.788cm" svg:height="1.318cm" svg:x="20.812cm" svg:y="11.2cm">
          <draw:text-box>
            <text:p text:style-name="P3"><text:span text:style-name="T6">t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2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2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2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5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5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2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2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35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 presentation:group-id="0">
                  <anim:set smil:begin="0s" smil:dur="0.001s" smil:fill="hold" smil:targetElement="id265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6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1.01cm">
          <draw:text-box>
            <text:p text:style-name="P10"><text:span text:style-name="T9">Übersicht BSP-Kosten</text:span></text:p>
          </draw:text-box>
        </draw:frame>
        <draw:frame draw:style-name="gr134" draw:text-style-name="P19" draw:layer="layout" svg:width="1.391cm" svg:height="1.098cm" svg:x="0.7cm" svg:y="7.6cm">
          <draw:text-box>
            <text:p><text:span text:style-name="T17">DD</text:span></text:p>
          </draw:text-box>
        </draw:frame>
        <draw:frame draw:style-name="gr135" draw:text-style-name="P19" draw:layer="layout" svg:width="1.734cm" svg:height="1.098cm" svg:x="0.301cm" svg:y="9.401cm">
          <draw:text-box>
            <text:p><text:span text:style-name="T17">Split</text:span></text:p>
          </draw:text-box>
        </draw:frame>
        <draw:frame draw:style-name="gr136" draw:text-style-name="P19" draw:layer="layout" svg:width="1.649cm" svg:height="1.098cm" svg:x="0.402cm" svg:y="11.502cm">
          <draw:text-box>
            <text:p><text:span text:style-name="T17">Sort</text:span></text:p>
          </draw:text-box>
        </draw:frame>
        <draw:g>
          <draw:custom-shape draw:style-name="gr20" draw:text-style-name="P3" draw:layer="layout" svg:width="2cm" svg:height="2cm" svg:x="5.963cm" svg:y="5.001cm">
            <text:p/>
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<draw:equation draw:name="f0" draw:formula="45"/>
              <draw:equation draw:name="f1" draw:formula="$0 *sin(?f0 *(pi/180))"/>
              <draw:equation draw:name="f2" draw:formula="?f1 *3163/7636"/>
              <draw:equation draw:name="f3" draw:formula="left+?f2 "/>
              <draw:equation draw:name="f4" draw:formula="top+?f2 "/>
              <draw:equation draw:name="f5" draw:formula="right-?f2 "/>
              <draw:equation draw:name="f6" draw:formula="bottom-?f2 "/>
              <draw:equation draw:name="f7" draw:formula="left+$0 "/>
              <draw:equation draw:name="f8" draw:formula="top+$0 "/>
              <draw:equation draw:name="f9" draw:formula="bottom-$0 "/>
              <draw:equation draw:name="f10" draw:formula="right-$0 "/>
              <draw:handle draw:handle-position="$0 top" draw:handle-switched="true" draw:handle-range-x-minimum="0" draw:handle-range-x-maximum="10800"/>
            </draw:enhanced-geometry>
          </draw:custom-shape>
          <draw:frame draw:style-name="gr21" draw:text-style-name="P9" draw:layer="layout" svg:width="1.6cm" svg:height="1.6cm" svg:x="6.163cm" svg:y="5.201cm">
            <draw:image xlink:href="Pictures/100002010000010000000100A39D3BC0B46E18B8.png" xlink:type="simple" xlink:show="embed" xlink:actuate="onLoad" loext:mime-type="image/png">
              <text:p/>
            </draw:image>
          </draw:frame>
        </draw:g>
        <draw:custom-shape draw:style-name="gr137" draw:text-style-name="P3" xml:id="id266" draw:id="id266" draw:layer="layout" svg:width="8.9cm" svg:height="6cm" svg:x="2cm" svg:y="7cm">
          <text:p/>
          <draw:enhanced-geometry svg:viewBox="0 0 21600 21600" draw:type="rectangle" draw:enhanced-path="M 0 0 L 21600 0 21600 21600 0 21600 0 0 Z N"/>
        </draw:custom-shape>
        <draw:g xml:id="id267" draw:id="id267">
          <svg:title>TexMaths</svg:title>
          <svg:desc>24§inline§W(\text{localWT}) + \sigma\log p + \sigma\frac{n}{p}§svg§600§TRUE§</svg:desc>
          <draw:frame draw:style-name="gr53" draw:text-style-name="P9" draw:layer="layout" svg:width="8.174cm" svg:height="0.878cm" svg:x="2.312cm" svg:y="7.821cm">
            <draw:image xlink:href="Pictures/100052F2000010A2000001CBE08E04FE9E87C10A.svg" xlink:type="simple" xlink:show="embed" xlink:actuate="onLoad" loext:mime-type="image/svg+xml">
              <text:p/>
            </draw:image>
            <draw:image xlink:href="Pictures/10000201000000F10000001ADD64CCC86B9FB64F.png" xlink:type="simple" xlink:show="embed" xlink:actuate="onLoad" loext:mime-type="image/png"/>
          </draw:frame>
        </draw:g>
        <draw:g xml:id="id268" draw:id="id268">
          <svg:title>TexMaths</svg:title>
          <svg:desc>24§inline§n\sigma + \sigma\log p + \sigma\frac{n}{p}§svg§600§TRUE§</svg:desc>
          <draw:frame draw:style-name="gr53" draw:text-style-name="P9" draw:layer="layout" svg:width="5.131cm" svg:height="0.792cm" svg:x="3.812cm" svg:y="9.721cm">
            <draw:image xlink:href="Pictures/1000392400000A720000019D4F820E8BDAA5B728.svg" xlink:type="simple" xlink:show="embed" xlink:actuate="onLoad" loext:mime-type="image/svg+xml">
              <text:p/>
            </draw:image>
            <draw:image xlink:href="Pictures/1000020100000098000000179DDD429C16BB64FD.png" xlink:type="simple" xlink:show="embed" xlink:actuate="onLoad" loext:mime-type="image/png"/>
          </draw:frame>
        </draw:g>
        <draw:g xml:id="id269" draw:id="id269">
          <svg:title>TexMaths</svg:title>
          <svg:desc>24§inline§\frac{n}{p}\log\sigma + \sigma\log p + \sigma\frac{n}{p}§svg§600§TRUE§</svg:desc>
          <draw:frame draw:style-name="gr53" draw:text-style-name="P9" draw:layer="layout" svg:width="6.238cm" svg:height="0.792cm" svg:x="3.412cm" svg:y="11.721cm">
            <draw:image xlink:href="Pictures/10004D2A00000CB20000019D925DCDC75B43EAB1.svg" xlink:type="simple" xlink:show="embed" xlink:actuate="onLoad" loext:mime-type="image/svg+xml">
              <text:p/>
            </draw:image>
            <draw:image xlink:href="Pictures/10000201000000B800000017BAF71A23DD464A68.png" xlink:type="simple" xlink:show="embed" xlink:actuate="onLoad" loext:mime-type="image/png"/>
          </draw:frame>
        </draw:g>
        <draw:g>
          <draw:g>
            <draw:custom-shape draw:style-name="gr26" draw:text-style-name="P3" draw:layer="layout" svg:width="2cm" svg:height="2cm" svg:x="14cm" svg:y="5cm">
              <text:p/>
              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
                <draw:equation draw:name="f0" draw:formula="45"/>
                <draw:equation draw:name="f1" draw:formula="$0 *sin(?f0 *(pi/180))"/>
                <draw:equation draw:name="f2" draw:formula="?f1 *3163/7636"/>
                <draw:equation draw:name="f3" draw:formula="left+?f2 "/>
                <draw:equation draw:name="f4" draw:formula="top+?f2 "/>
                <draw:equation draw:name="f5" draw:formula="right-?f2 "/>
                <draw:equation draw:name="f6" draw:formula="bottom-?f2 "/>
                <draw:equation draw:name="f7" draw:formula="left+$0 "/>
                <draw:equation draw:name="f8" draw:formula="top+$0 "/>
                <draw:equation draw:name="f9" draw:formula="bottom-$0 "/>
                <draw:equation draw:name="f10" draw:formula="right-$0 "/>
                <draw:handle draw:handle-position="$0 top" draw:handle-switched="true" draw:handle-range-x-minimum="0" draw:handle-range-x-maximum="10800"/>
              </draw:enhanced-geometry>
            </draw:custom-shape>
          </draw:g>
          <draw:frame draw:style-name="gr21" draw:text-style-name="P9" draw:layer="layout" svg:width="1.601cm" svg:height="1.601cm" svg:x="14.199cm" svg:y="5.198cm">
            <draw:image xlink:href="Pictures/10000201000001000000010078CBC141DE4D2117.png" xlink:type="simple" xlink:show="embed" xlink:actuate="onLoad" loext:mime-type="image/png">
              <text:p/>
            </draw:image>
          </draw:frame>
        </draw:g>
        <draw:custom-shape draw:style-name="gr138" draw:text-style-name="P3" xml:id="id270" draw:id="id270" draw:layer="layout" svg:width="8cm" svg:height="6cm" svg:x="10.9cm" svg:y="7cm">
          <text:p/>
          <draw:enhanced-geometry svg:viewBox="0 0 21600 21600" draw:type="rectangle" draw:enhanced-path="M 0 0 L 21600 0 21600 21600 0 21600 0 0 Z N"/>
        </draw:custom-shape>
        <draw:g xml:id="id271" draw:id="id271">
          <svg:title>TexMaths</svg:title>
          <svg:desc>24§inline§p \sigma + n \log\sigma§svg§600§TRUE§</svg:desc>
          <draw:frame draw:style-name="gr53" draw:text-style-name="P9" draw:layer="layout" svg:width="3.482cm" svg:height="0.598cm" svg:x="13.112cm" svg:y="7.821cm">
            <draw:image xlink:href="Pictures/100024E1000007170000013810D1A40FCD54CE03.svg" xlink:type="simple" xlink:show="embed" xlink:actuate="onLoad" loext:mime-type="image/svg+xml">
              <text:p/>
            </draw:image>
            <draw:image xlink:href="Pictures/10000201000000670000001231CC4B70C97A366E.png" xlink:type="simple" xlink:show="embed" xlink:actuate="onLoad" loext:mime-type="image/png"/>
          </draw:frame>
        </draw:g>
        <draw:g>
          <svg:title>TexMaths</svg:title>
          <svg:desc>24§inline§p\sigma + n \log\sigma + H(\text{DD})§svg§600§TRUE§</svg:desc>
          <draw:frame draw:style-name="gr139" draw:text-style-name="P3" draw:layer="layout" svg:width="6.48cm" svg:height="0.672cm" svg:x="11.713cm" svg:y="9.821cm">
            <draw:image xlink:href="Pictures/10003CE800000D300000015F7CAF44C30EB9AD67.svg" xlink:type="simple" xlink:show="embed" xlink:actuate="onLoad" loext:mime-type="image/svg+xml">
              <text:p/>
            </draw:image>
            <draw:image xlink:href="Pictures/10000201000000BF00000014FE12288B89AA6C34.png" xlink:type="simple" xlink:show="embed" xlink:actuate="onLoad" loext:mime-type="image/png"/>
          </draw:frame>
        </draw:g>
        <draw:g xml:id="id272" draw:id="id272">
          <svg:title>TexMaths</svg:title>
          <svg:desc>24§inline§p \sigma + n \log\sigma§svg§600§TRUE§</svg:desc>
          <draw:frame draw:style-name="gr53" draw:text-style-name="P9" draw:layer="layout" svg:width="3.482cm" svg:height="0.598cm" svg:x="13.112cm" svg:y="11.821cm">
            <draw:image xlink:href="Pictures/100024E1000007170000013810D1A40FCD54CE03.svg" xlink:type="simple" xlink:show="embed" xlink:actuate="onLoad" loext:mime-type="image/svg+xml">
              <text:p/>
            </draw:image>
            <draw:image xlink:href="Pictures/10000201000000670000001231CC4B70C97A366E.png" xlink:type="simple" xlink:show="embed" xlink:actuate="onLoad" loext:mime-type="image/png"/>
          </draw:frame>
        </draw:g>
        <draw:g>
          <draw:g>
            <draw:custom-shape draw:style-name="gr29" draw:text-style-name="P3" draw:layer="layout" svg:width="2cm" svg:height="2cm" svg:x="21.963cm" svg:y="5.001cm">
              <text:p/>
              <draw:enhanced-geometry svg:viewBox="0 0 21600 21600" draw:mirror-horizontal="false" draw:mirror-vertical="false" draw:path-stretchpoint-x="10800" draw:path-stretchpoint-y="10800" draw:text-areas="?f3 ?f4 ?f5 ?f6" draw:type="round-rectangle" draw:modifiers="3600" draw:enhanced-path="M ?f7 0 X 0 ?f8 L 0 ?f9 Y ?f7 21600 L ?f10 21600 X 21600 ?f9 L 21600 ?f8 Y ?f10 0 Z N">
                <draw:equation draw:name="f0" draw:formula="45"/>
                <draw:equation draw:name="f1" draw:formula="$0 *sin(?f0 *(pi/180))"/>
                <draw:equation draw:name="f2" draw:formula="?f1 *3163/7636"/>
                <draw:equation draw:name="f3" draw:formula="left+?f2 "/>
                <draw:equation draw:name="f4" draw:formula="top+?f2 "/>
                <draw:equation draw:name="f5" draw:formula="right-?f2 "/>
                <draw:equation draw:name="f6" draw:formula="bottom-?f2 "/>
                <draw:equation draw:name="f7" draw:formula="left+$0 "/>
                <draw:equation draw:name="f8" draw:formula="top+$0 "/>
                <draw:equation draw:name="f9" draw:formula="bottom-$0 "/>
                <draw:equation draw:name="f10" draw:formula="right-$0 "/>
                <draw:handle draw:handle-position="$0 top" draw:handle-switched="true" draw:handle-range-x-minimum="0" draw:handle-range-x-maximum="10800"/>
              </draw:enhanced-geometry>
            </draw:custom-shape>
          </draw:g>
          <draw:frame draw:style-name="gr21" draw:text-style-name="P9" draw:layer="layout" svg:width="1.6cm" svg:height="1.6cm" svg:x="22.162cm" svg:y="5.201cm">
            <draw:image xlink:href="Pictures/100002010000010000000100A936640C646112BF.png" xlink:type="simple" xlink:show="embed" xlink:actuate="onLoad" loext:mime-type="image/png">
              <text:p/>
            </draw:image>
          </draw:frame>
        </draw:g>
        <draw:custom-shape draw:style-name="gr140" draw:text-style-name="P3" xml:id="id273" draw:id="id273" draw:layer="layout" svg:width="8cm" svg:height="6cm" svg:x="18.9cm" svg:y="7cm">
          <text:p/>
          <draw:enhanced-geometry svg:viewBox="0 0 21600 21600" draw:type="rectangle" draw:enhanced-path="M 0 0 L 21600 0 21600 21600 0 21600 0 0 Z N"/>
        </draw:custom-shape>
        <draw:g xml:id="id274" draw:id="id274">
          <svg:title>TexMaths</svg:title>
          <svg:desc>24§inline§\log p + \log \sigma§svg§600§TRUE§</svg:desc>
          <draw:frame draw:style-name="gr53" draw:text-style-name="P9" draw:layer="layout" svg:width="3.54cm" svg:height="0.598cm" svg:x="21.112cm" svg:y="7.821cm">
            <draw:image xlink:href="Pictures/100027220000073500000138FC8FEB041DB1D949.svg" xlink:type="simple" xlink:show="embed" xlink:actuate="onLoad" loext:mime-type="image/svg+xml">
              <text:p/>
            </draw:image>
            <draw:image xlink:href="Pictures/100002010000006900000012A2EDE13B9A7E67A5.png" xlink:type="simple" xlink:show="embed" xlink:actuate="onLoad" loext:mime-type="image/png"/>
          </draw:frame>
        </draw:g>
        <draw:g xml:id="id275" draw:id="id275">
          <svg:title>TexMaths</svg:title>
          <svg:desc>24§inline§\log(p)\log(\sigma)§svg§600§TRUE§</svg:desc>
          <draw:frame draw:style-name="gr53" draw:text-style-name="P9" draw:layer="layout" svg:width="3.703cm" svg:height="0.725cm" svg:x="21.113cm" svg:y="11.822cm">
            <draw:image xlink:href="Pictures/10002F540000078A0000017A0B441C595B7EC549.svg" xlink:type="simple" xlink:show="embed" xlink:actuate="onLoad" loext:mime-type="image/svg+xml">
              <text:p/>
            </draw:image>
            <draw:image xlink:href="Pictures/100002010000006D000000150CF0D5A846A1E466.png" xlink:type="simple" xlink:show="embed" xlink:actuate="onLoad" loext:mime-type="image/png"/>
          </draw:frame>
        </draw:g>
        <draw:g xml:id="id276" draw:id="id276">
          <svg:title>TexMaths</svg:title>
          <svg:desc>24§inline§\log(p)\log(\sigma) + S(\text{DD})§svg§600§TRUE§</svg:desc>
          <draw:frame draw:style-name="gr53" draw:text-style-name="P9" draw:layer="layout" svg:width="6.538cm" svg:height="0.725cm" svg:x="19.714cm" svg:y="9.824cm">
            <draw:image xlink:href="Pictures/1000434E00000D4E0000017AA132AB80EFF5471B.svg" xlink:type="simple" xlink:show="embed" xlink:actuate="onLoad" loext:mime-type="image/svg+xml">
              <text:p/>
            </draw:image>
            <draw:image xlink:href="Pictures/10000201000000C100000015A467C1A7684A5FE4.png" xlink:type="simple" xlink:show="embed" xlink:actuate="onLoad" loext:mime-type="image/png"/>
          </draw:frame>
        </draw:g>
        <draw:g>
          <svg:title>TexMaths</svg:title>
          <svg:desc>32§display§\mathcal{O}(\dots)§svg§600§FALSE§</svg:desc>
          <draw:frame draw:style-name="gr53" draw:text-style-name="P9" draw:layer="layout" svg:width="2.707cm" svg:height="0.966cm" svg:x="12.647cm" svg:y="2.788cm">
            <draw:image xlink:href="Pictures/10000D48000004220000017AF6BA6DD32C3C9E45.svg" xlink:type="simple" xlink:show="embed" xlink:actuate="onLoad" loext:mime-type="image/svg+xml">
              <text:p/>
            </draw:image>
            <draw:image xlink:href="Pictures/100002010000003C000000156861A0E729369103.png" xlink:type="simple" xlink:show="embed" xlink:actuate="onLoad" loext:mime-type="image/png"/>
          </draw:frame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6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6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6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1.008cm">
          <draw:text-box>
            <text:p text:style-name="P10"><text:span text:style-name="T9">Implementierung</text:span></text:p>
          </draw:text-box>
        </draw:frame>
        <draw:line draw:style-name="gr141" draw:text-style-name="P8" draw:layer="layout" svg:x1="14cm" svg:y1="3.4cm" svg:x2="14cm" svg:y2="14.8cm">
          <text:p/>
        </draw:line>
        <draw:frame draw:style-name="gr142" draw:text-style-name="P25" xml:id="id277" draw:id="id277" draw:layer="layout" svg:width="2.568cm" svg:height="1.377cm" svg:x="0.732cm" svg:y="3.3cm">
          <draw:text-box>
            <text:p><text:span text:style-name="T27">Thrill</text:span></text:p>
          </draw:text-box>
        </draw:frame>
        <draw:frame draw:style-name="gr143" draw:text-style-name="P2" xml:id="id278" draw:id="id278" draw:layer="layout" svg:width="12.562cm" svg:height="4.755cm" svg:x="0.8cm" svg:y="4.5cm">
          <draw:text-box>
            <text:list text:style-name="L1">
              <text:list-item>
                <text:p>Framework in C++14</text:p>
              </text:list-item>
              <text:list-item>
                <text:p>Distributed Immutable Arrays</text:p>
              </text:list-item>
              <text:list-item>
                <text:p>Datenflussbasierte High-Level-<text:line-break/>Operationen auf Sequenzen</text:p>
              </text:list-item>
            </text:list>
          </draw:text-box>
        </draw:frame>
        <draw:g xml:id="id279" draw:id="id279">
          <draw:custom-shape draw:style-name="gr144" draw:text-style-name="P3" xml:id="id136" draw:id="id136" draw:layer="layout" svg:width="1cm" svg:height="1cm" svg:x="4cm" svg:y="9.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5" draw:text-style-name="P3" xml:id="id138" draw:id="id138" draw:layer="layout" svg:width="1cm" svg:height="1cm" svg:x="5cm" svg:y="9.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6" draw:text-style-name="P3" xml:id="id140" draw:id="id140" draw:layer="layout" svg:width="1cm" svg:height="1cm" svg:x="6cm" svg:y="9.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4" draw:text-style-name="P3" xml:id="id142" draw:id="id142" draw:layer="layout" svg:width="1cm" svg:height="1cm" svg:x="7cm" svg:y="9.5cm">
            <text:p/>
            <draw:enhanced-geometry svg:viewBox="0 0 21600 21600" draw:mirror-horizontal="false" draw:mirror-vertical="false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7" draw:text-style-name="P3" xml:id="id144" draw:id="id144" draw:layer="layout" svg:width="1cm" svg:height="1cm" svg:x="8cm" svg:y="9.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6" draw:text-style-name="P3" xml:id="id146" draw:id="id146" draw:layer="layout" svg:width="1cm" svg:height="1cm" svg:x="9cm" svg:y="9.5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8" draw:text-style-name="P3" xml:id="id137" draw:id="id137" draw:layer="layout" svg:width="1cm" svg:height="1cm" svg:x="4cm" svg:y="11.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9" draw:text-style-name="P3" xml:id="id139" draw:id="id139" draw:layer="layout" svg:width="1cm" svg:height="1cm" svg:x="5cm" svg:y="11.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8" draw:text-style-name="P3" xml:id="id141" draw:id="id141" draw:layer="layout" svg:width="1cm" svg:height="1cm" svg:x="6cm" svg:y="11.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8" draw:text-style-name="P3" xml:id="id143" draw:id="id143" draw:layer="layout" svg:width="1cm" svg:height="1cm" svg:x="7cm" svg:y="11.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9" draw:text-style-name="P3" xml:id="id145" draw:id="id145" draw:layer="layout" svg:width="1cm" svg:height="1cm" svg:x="8cm" svg:y="11.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48" draw:text-style-name="P3" xml:id="id147" draw:id="id147" draw:layer="layout" svg:width="1cm" svg:height="1cm" svg:x="9cm" svg:y="11.3cm">
            <text:p/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onnector draw:style-name="gr150" draw:text-style-name="P8" draw:layer="layout" draw:type="line" svg:x1="4.5cm" svg:y1="10.5cm" svg:x2="4.5cm" svg:y2="11.3cm" draw:start-shape="id136" draw:start-glue-point="8" draw:end-shape="id137" draw:end-glue-point="4" svg:d="M4500 10500v800" svg:viewBox="0 0 1 801">
            <text:p/>
          </draw:connector>
          <draw:connector draw:style-name="gr150" draw:text-style-name="P8" draw:layer="layout" draw:type="line" svg:x1="5.5cm" svg:y1="10.5cm" svg:x2="5.5cm" svg:y2="11.3cm" draw:start-shape="id138" draw:start-glue-point="8" draw:end-shape="id139" draw:end-glue-point="4" svg:d="M5500 10500v800" svg:viewBox="0 0 1 801">
            <text:p/>
          </draw:connector>
          <draw:connector draw:style-name="gr150" draw:text-style-name="P8" draw:layer="layout" draw:type="line" svg:x1="6.5cm" svg:y1="10.5cm" svg:x2="6.5cm" svg:y2="11.3cm" draw:start-shape="id140" draw:start-glue-point="8" draw:end-shape="id141" draw:end-glue-point="4" svg:d="M6500 10500v800" svg:viewBox="0 0 1 801">
            <text:p/>
          </draw:connector>
          <draw:connector draw:style-name="gr150" draw:text-style-name="P8" draw:layer="layout" draw:type="line" svg:x1="7.5cm" svg:y1="10.5cm" svg:x2="7.5cm" svg:y2="11.3cm" draw:start-shape="id142" draw:start-glue-point="8" draw:end-shape="id143" draw:end-glue-point="4" svg:d="M7500 10500v800" svg:viewBox="0 0 1 801">
            <text:p/>
          </draw:connector>
          <draw:connector draw:style-name="gr150" draw:text-style-name="P8" draw:layer="layout" draw:type="line" svg:x1="8.5cm" svg:y1="10.5cm" svg:x2="8.5cm" svg:y2="11.3cm" draw:start-shape="id144" draw:start-glue-point="8" draw:end-shape="id145" draw:end-glue-point="4" svg:d="M8500 10500v800" svg:viewBox="0 0 1 801">
            <text:p/>
          </draw:connector>
          <draw:connector draw:style-name="gr150" draw:text-style-name="P8" draw:layer="layout" draw:type="line" svg:x1="9.5cm" svg:y1="10.5cm" svg:x2="9.5cm" svg:y2="11.3cm" draw:start-shape="id146" draw:start-glue-point="8" draw:end-shape="id147" draw:end-glue-point="4" svg:d="M9500 10500v800" svg:viewBox="0 0 1 801">
            <text:p/>
          </draw:connector>
          <draw:frame draw:style-name="gr151" draw:text-style-name="P27" draw:layer="layout" svg:width="1.768cm" svg:height="1.098cm" svg:x="10.2cm" svg:y="10.402cm">
            <draw:text-box>
              <text:p text:style-name="P26"><text:span text:style-name="T3">Map</text:span></text:p>
            </draw:text-box>
          </draw:frame>
          <draw:custom-shape draw:style-name="gr152" draw:text-style-name="P28" xml:id="id148" draw:id="id148" draw:layer="layout" svg:width="1cm" svg:height="1cm" svg:x="6cm" svg:y="13.6cm">
            <text:p text:style-name="P3"><text:span text:style-name="T3">4</text:span></text:p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ustom-shape draw:style-name="gr153" draw:text-style-name="P28" xml:id="id149" draw:id="id149" draw:layer="layout" svg:width="1cm" svg:height="1cm" svg:x="7cm" svg:y="13.6cm">
            <text:p text:style-name="P3"><text:span text:style-name="T3">2</text:span></text:p>
  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  </draw:custom-shape>
          <draw:connector draw:style-name="gr154" draw:text-style-name="P8" draw:layer="layout" draw:type="curve" svg:x1="6.5cm" svg:y1="12.3cm" svg:x2="6.5cm" svg:y2="13.6cm" draw:start-shape="id141" draw:start-glue-point="8" draw:end-shape="id148" draw:end-glue-point="4" svg:d="M6500 12300v1300" svg:viewBox="0 0 1 1301">
            <text:p/>
          </draw:connector>
          <draw:connector draw:style-name="gr154" draw:text-style-name="P8" draw:layer="layout" draw:type="curve" draw:line-skew="-0.15cm" svg:x1="4.5cm" svg:y1="12.3cm" svg:x2="6.5cm" svg:y2="13.6cm" draw:start-shape="id137" draw:start-glue-point="8" draw:end-shape="id148" draw:end-glue-point="4" svg:d="M4500 12300c0 750 2000 100 2000 1300" svg:viewBox="0 0 2001 1301">
            <text:p/>
          </draw:connector>
          <draw:connector draw:style-name="gr154" draw:text-style-name="P8" draw:layer="layout" draw:type="curve" draw:line-skew="-0.15cm" svg:x1="7.5cm" svg:y1="12.3cm" svg:x2="6.5cm" svg:y2="13.6cm" draw:start-shape="id143" draw:start-glue-point="8" draw:end-shape="id148" draw:end-glue-point="4" svg:d="M7500 12300c0 750-1000 100-1000 1300" svg:viewBox="0 0 1001 1301">
            <text:p/>
          </draw:connector>
          <draw:connector draw:style-name="gr154" draw:text-style-name="P8" draw:layer="layout" draw:type="curve" draw:line-skew="-0.35cm" svg:x1="9.5cm" svg:y1="12.3cm" svg:x2="6.5cm" svg:y2="13.6cm" draw:start-shape="id147" draw:start-glue-point="8" draw:end-shape="id148" draw:end-glue-point="4" svg:d="M9500 12300c0 450-3000-200-3000 1300" svg:viewBox="0 0 3001 1301">
            <text:p/>
          </draw:connector>
          <draw:connector draw:style-name="gr155" draw:text-style-name="P8" draw:layer="layout" draw:type="curve" draw:line-skew="-0.15cm" svg:x1="5.5cm" svg:y1="12.3cm" svg:x2="7.5cm" svg:y2="13.6cm" draw:start-shape="id139" draw:start-glue-point="8" draw:end-shape="id149" draw:end-glue-point="4" svg:d="M5500 12300c0 750 2000 100 2000 1300" svg:viewBox="0 0 2001 1301">
            <text:p/>
          </draw:connector>
          <draw:connector draw:style-name="gr155" draw:text-style-name="P8" draw:layer="layout" draw:type="curve" draw:line-skew="-0.15cm" svg:x1="8.5cm" svg:y1="12.3cm" svg:x2="7.5cm" svg:y2="13.6cm" draw:start-shape="id145" draw:start-glue-point="8" draw:end-shape="id149" draw:end-glue-point="4" svg:d="M8500 12300c0 750-1000 100-1000 1300" svg:viewBox="0 0 1001 1301">
            <text:p/>
          </draw:connector>
          <draw:frame draw:style-name="gr156" draw:text-style-name="P27" draw:layer="layout" svg:width="2.547cm" svg:height="1.098cm" svg:x="10.2cm" svg:y="12.402cm">
            <draw:text-box>
              <text:p text:style-name="P26"><text:span text:style-name="T3">Reduce</text:span></text:p>
            </draw:text-box>
          </draw:frame>
        </draw:g>
        <draw:frame draw:style-name="gr157" draw:text-style-name="P25" xml:id="id280" draw:id="id280" draw:layer="layout" svg:width="12.647cm" svg:height="1.377cm" svg:x="14.721cm" svg:y="3.301cm">
          <draw:text-box>
            <text:p><text:span text:style-name="T27">MPI</text:span><text:span text:style-name="T28"> (Message Passing Interface)</text:span></text:p>
          </draw:text-box>
        </draw:frame>
        <draw:frame draw:style-name="gr158" draw:text-style-name="P2" xml:id="id281" draw:id="id281" draw:layer="layout" svg:width="12.159cm" svg:height="5.881cm" svg:x="14.8cm" svg:y="4.501cm">
          <draw:text-box>
            <text:list text:style-name="L1">
              <text:list-item>
                <text:p>C-Bibliothek</text:p>
              </text:list-item>
              <text:list-item>
                <text:p>Low-Level-Schnittstelle zum<text:line-break/>Nachrichtenaustausch</text:p>
              </text:list-item>
              <text:list-item>
                <text:p>Primitive: Send / Recv / Probe</text:p>
              </text:list-item>
              <text:list-item>
                <text:p>Komplex: Allreduce, Exscan</text:p>
              </text:list-item>
            </text:list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7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79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8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1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8" presentation:class="page"/>
          <draw:frame presentation:style-name="pr1" draw:text-style-name="P1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1.009cm">
          <draw:text-box>
            <text:p text:style-name="P10"><text:span text:style-name="T9">Thrill</text:span></text:p>
          </draw:text-box>
        </draw:frame>
        <draw:frame draw:style-name="gr30" xml:id="id150" draw:id="id150" draw:layer="layout" svg:width="6.09cm" svg:height="1.318cm" svg:x="10.955cm" svg:y="4.4cm">
          <draw:text-box>
            <text:p><text:span text:style-name="T6">wavelettree</text:span></text:p>
          </draw:text-box>
        </draw:frame>
        <draw:frame draw:style-name="gr31" xml:id="id151" draw:id="id151" draw:layer="layout" svg:width="6.09cm" svg:height="1.318cm" svg:x="19.01cm" svg:y="7.4cm">
          <draw:text-box>
            <text:p><text:span text:style-name="T6">10100011000</text:span></text:p>
          </draw:text-box>
        </draw:frame>
        <draw:connector draw:style-name="gr159" draw:text-style-name="P29" xml:id="id282" draw:id="id282" draw:layer="layout" draw:type="curve" svg:x1="14cm" svg:y1="5.718cm" svg:x2="22.055cm" svg:y2="7.4cm" draw:start-shape="id150" draw:start-glue-point="2" draw:end-shape="id151" draw:end-glue-point="0" svg:d="M14000 5718c0 1261 8055 421 8055 1682" svg:viewBox="0 0 8056 1683">
          <text:p text:style-name="P3"><text:span text:style-name="T3">Map (0/1)</text:span></text:p>
          <text:p text:style-name="P3"><text:span text:style-name="T3"/></text:p>
        </draw:connector>
        <draw:frame draw:style-name="gr37" xml:id="id152" draw:id="id152" draw:layer="layout" svg:width="4.058cm" svg:height="1.318cm" svg:x="5cm" svg:y="7.4cm">
          <draw:text-box>
            <text:p><text:span text:style-name="T6">aeleree</text:span></text:p>
          </draw:text-box>
        </draw:frame>
        <draw:connector draw:style-name="gr160" draw:text-style-name="P29" xml:id="id283" draw:id="id283" draw:layer="layout" draw:type="curve" svg:x1="14cm" svg:y1="5.718cm" svg:x2="7.029cm" svg:y2="7.4cm" draw:start-shape="id150" draw:start-glue-point="2" draw:end-shape="id152" draw:end-glue-point="0" svg:d="M14000 5718c0 1261-6971 421-6971 1682" svg:viewBox="0 0 6972 1683">
          <text:p text:style-name="P3"><text:span text:style-name="T3">Filter (0)</text:span></text:p>
          <text:p text:style-name="P3"><text:span text:style-name="T3"/></text:p>
        </draw:connector>
        <draw:frame draw:style-name="gr65" xml:id="id153" draw:id="id153" draw:layer="layout" svg:width="2.645cm" svg:height="1.318cm" svg:x="12.678cm" svg:y="7.4cm">
          <draw:text-box>
            <text:p><text:span text:style-name="T6">wvtt</text:span></text:p>
          </draw:text-box>
        </draw:frame>
        <draw:connector draw:style-name="gr160" draw:text-style-name="P29" xml:id="id284" draw:id="id284" draw:layer="layout" draw:type="curve" svg:x1="14cm" svg:y1="5.718cm" svg:x2="14cm" svg:y2="7.4cm" draw:start-shape="id150" draw:start-glue-point="2" draw:end-shape="id153" svg:d="M14000 5718v1682" svg:viewBox="0 0 1 1683">
          <text:p text:style-name="P3"><text:span text:style-name="T3"/></text:p>
          <text:p text:style-name="P3"><text:span text:style-name="T3"><text:s text:c="15"/></text:span><text:span text:style-name="T3">Filter (1)</text:span></text:p>
        </draw:connector>
        <draw:polyline draw:style-name="gr161" draw:text-style-name="P8" xml:id="id293" draw:id="id293" draw:layer="layout" svg:width="0cm" svg:height="2.199cm" svg:x="12.7cm" svg:y="4cm" svg:viewBox="0 0 0 2200" draw:points="0,0 0,2200">
          <text:p/>
        </draw:polyline>
        <draw:polyline draw:style-name="gr161" draw:text-style-name="P8" xml:id="id294" draw:id="id294" draw:layer="layout" svg:width="0cm" svg:height="2.199cm" svg:x="14.8cm" svg:y="4cm" svg:viewBox="0 0 0 2200" draw:points="0,0 0,2200">
          <text:p/>
        </draw:polyline>
        <draw:polyline draw:style-name="gr161" draw:text-style-name="P8" xml:id="id295" draw:id="id295" draw:layer="layout" svg:width="0cm" svg:height="2.199cm" svg:x="5.7cm" svg:y="7cm" svg:viewBox="0 0 0 2200" draw:points="0,0 0,2200">
          <text:p/>
        </draw:polyline>
        <draw:polyline draw:style-name="gr161" draw:text-style-name="P8" xml:id="id296" draw:id="id296" draw:layer="layout" svg:width="0cm" svg:height="2.199cm" svg:x="7.3cm" svg:y="7cm" svg:viewBox="0 0 0 2200" draw:points="0,0 0,2200">
          <text:p/>
        </draw:polyline>
        <draw:polyline draw:style-name="gr161" draw:text-style-name="P8" xml:id="id297" draw:id="id297" draw:layer="layout" svg:width="0cm" svg:height="2.199cm" svg:x="13.9cm" svg:y="7cm" svg:viewBox="0 0 0 2200" draw:points="0,0 0,2200">
          <text:p/>
        </draw:polyline>
        <draw:polyline draw:style-name="gr161" draw:text-style-name="P8" xml:id="id298" draw:id="id298" draw:layer="layout" svg:width="0cm" svg:height="2.199cm" svg:x="20.7cm" svg:y="7cm" svg:viewBox="0 0 0 2200" draw:points="0,0 0,2200">
          <text:p/>
        </draw:polyline>
        <draw:polyline draw:style-name="gr161" draw:text-style-name="P8" xml:id="id299" draw:id="id299" draw:layer="layout" svg:width="0cm" svg:height="2.199cm" svg:x="22.8cm" svg:y="7cm" svg:viewBox="0 0 0 2200" draw:points="0,0 0,2200">
          <text:p/>
        </draw:polyline>
        <draw:polyline draw:style-name="gr161" draw:text-style-name="P8" xml:id="id300" draw:id="id300" draw:layer="layout" svg:width="0cm" svg:height="2.199cm" svg:x="14.4cm" svg:y="7cm" svg:viewBox="0 0 0 2200" draw:points="0,0 0,2200">
          <text:p/>
        </draw:polyline>
        <draw:frame draw:style-name="gr107" xml:id="id155" draw:id="id155" draw:layer="layout" svg:width="2.534cm" svg:height="1.318cm" svg:x="14.938cm" svg:y="10.4cm">
          <draw:text-box>
            <text:p><text:span text:style-name="T6">1000</text:span></text:p>
          </draw:text-box>
        </draw:frame>
        <draw:frame draw:style-name="gr162" xml:id="id154" draw:id="id154" draw:layer="layout" svg:width="4.058cm" svg:height="1.318cm" svg:x="6.276cm" svg:y="10.4cm">
          <draw:text-box>
            <text:p><text:span text:style-name="T6">0010100</text:span></text:p>
          </draw:text-box>
        </draw:frame>
        <draw:polyline draw:style-name="gr163" draw:text-style-name="P8" xml:id="id285" draw:id="id285" draw:layer="layout" svg:width="1.799cm" svg:height="2.199cm" svg:x="4.6cm" svg:y="9.2cm" svg:viewBox="0 0 1800 2200" draw:points="1800,0 0,2200">
          <text:p/>
        </draw:polyline>
        <draw:polyline draw:style-name="gr163" draw:text-style-name="P8" xml:id="id286" draw:id="id286" draw:layer="layout" svg:width="1.399cm" svg:height="2.199cm" svg:x="12cm" svg:y="9.2cm" svg:viewBox="0 0 1400 2200" draw:points="1400,0 0,2200">
          <text:p/>
        </draw:polyline>
        <draw:connector draw:style-name="gr159" draw:text-style-name="P29" xml:id="id287" draw:id="id287" draw:layer="layout" draw:type="curve" svg:x1="7.029cm" svg:y1="8.718cm" svg:x2="8.305cm" svg:y2="10.4cm" draw:start-shape="id152" draw:start-glue-point="2" draw:end-shape="id154" draw:end-glue-point="0" svg:d="M7029 8718c0 1261 1276 421 1276 1682" svg:viewBox="0 0 1277 1683">
          <text:p text:style-name="P3"><text:span text:style-name="T3"><text:s text:c="22"/></text:span><text:span text:style-name="T3">Map (0/1)</text:span></text:p>
        </draw:connector>
        <draw:connector draw:style-name="gr159" draw:text-style-name="P29" xml:id="id288" draw:id="id288" draw:layer="layout" draw:type="curve" svg:x1="14cm" svg:y1="8.718cm" svg:x2="16.205cm" svg:y2="10.4cm" draw:start-shape="id153" draw:start-glue-point="2" draw:end-shape="id155" draw:end-glue-point="0" svg:d="M14000 8718c0 1261 2205 421 2205 1682" svg:viewBox="0 0 2206 1683">
          <text:p text:style-name="P3"><text:span text:style-name="T3"><text:s text:c="26"/></text:span><text:span text:style-name="T3">Map (0/1)</text:span></text:p>
        </draw:connector>
        <draw:polyline draw:style-name="gr161" draw:text-style-name="P8" xml:id="id301" draw:id="id301" draw:layer="layout" svg:width="0cm" svg:height="2.199cm" svg:x="7cm" svg:y="10cm" svg:viewBox="0 0 0 2200" draw:points="0,0 0,2200">
          <text:p/>
        </draw:polyline>
        <draw:polyline draw:style-name="gr161" draw:text-style-name="P8" xml:id="id302" draw:id="id302" draw:layer="layout" svg:width="0cm" svg:height="2.199cm" svg:x="8.5cm" svg:y="10cm" svg:viewBox="0 0 0 2200" draw:points="0,0 0,2200">
          <text:p/>
        </draw:polyline>
        <draw:polyline draw:style-name="gr161" draw:text-style-name="P8" xml:id="id303" draw:id="id303" draw:layer="layout" svg:width="0cm" svg:height="2.199cm" svg:x="16.2cm" svg:y="10cm" svg:viewBox="0 0 0 2200" draw:points="0,0 0,2200">
          <text:p/>
        </draw:polyline>
        <draw:polyline draw:style-name="gr161" draw:text-style-name="P8" xml:id="id304" draw:id="id304" draw:layer="layout" svg:width="0cm" svg:height="2.199cm" svg:x="16.7cm" svg:y="10cm" svg:viewBox="0 0 0 2200" draw:points="0,0 0,2200">
          <text:p/>
        </draw:polyline>
        <draw:frame draw:style-name="gr164" draw:text-style-name="P12" draw:layer="layout" svg:width="9.337cm" svg:height="1.377cm" svg:x="9.332cm" svg:y="2.63cm">
          <draw:text-box>
            <text:p xml:id="id292" text:id="id292" text:style-name="P3"><text:span text:style-name="T10">Domain Decomposition</text:span></text:p>
          </draw:text-box>
        </draw:frame>
        <draw:g xml:id="id156" draw:id="id156">
          <draw:frame draw:style-name="gr162" draw:layer="layout" svg:width="4.058cm" svg:height="1.318cm" svg:x="10.702cm" svg:y="13.3cm">
            <draw:text-box>
              <text:p><text:span text:style-name="T6">0010100</text:span></text:p>
            </draw:text-box>
          </draw:frame>
          <draw:frame draw:style-name="gr107" draw:layer="layout" svg:width="2.534cm" svg:height="1.318cm" svg:x="14.764cm" svg:y="13.3cm">
            <draw:text-box>
              <text:p><text:span text:style-name="T6">1000</text:span></text:p>
            </draw:text-box>
          </draw:frame>
        </draw:g>
        <draw:connector draw:style-name="gr150" draw:text-style-name="P8" xml:id="id289" draw:id="id289" draw:layer="layout" draw:type="curve" svg:x1="8.305cm" svg:y1="11.718cm" svg:x2="14cm" svg:y2="13.3cm" draw:start-shape="id154" draw:end-shape="id156" draw:end-glue-point="0" svg:d="M8305 11718c0 1186 5695 396 5695 1582" svg:viewBox="0 0 5696 1583">
          <text:p/>
        </draw:connector>
        <draw:connector draw:style-name="gr150" draw:text-style-name="P8" xml:id="id290" draw:id="id290" draw:layer="layout" draw:type="curve" svg:x1="16.205cm" svg:y1="11.718cm" svg:x2="14cm" svg:y2="13.3cm" draw:start-shape="id155" draw:end-shape="id156" draw:end-glue-point="0" svg:d="M16205 11718c0 1186-2205 396-2205 1582" svg:viewBox="0 0 2206 1583">
          <text:p/>
        </draw:connector>
        <draw:frame draw:style-name="gr165" draw:text-style-name="P5" xml:id="id291" draw:id="id291" draw:layer="layout" svg:width="2.458cm" svg:height="1.098cm" svg:x="12.542cm" svg:y="11.718cm">
          <draw:text-box>
            <text:p><text:span text:style-name="T3">Concat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2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5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8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8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1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292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29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29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4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19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1">
        <office:forms form:automatic-focus="false" form:apply-design-mode="false"/>
        <draw:custom-shape draw:style-name="gr166" draw:text-style-name="P3" xml:id="id157" draw:id="id157" draw:layer="layout" svg:width="9.002cm" svg:height="2.002cm" svg:x="2.998cm" svg:y="2.998cm">
          <text:p/>
          <draw:enhanced-geometry svg:viewBox="0 0 21600 21600" draw:type="rectangle" draw:enhanced-path="M 0 0 L 21600 0 21600 21600 0 21600 0 0 Z N"/>
        </draw:custom-shape>
        <draw:frame draw:style-name="gr59" draw:text-style-name="P11" draw:layer="layout" svg:width="20.61cm" svg:height="1.941cm" svg:x="3.695cm" svg:y="1.01cm">
          <draw:text-box>
            <text:p text:style-name="P10"><text:span text:style-name="T9">Concat in Thrill</text:span></text:p>
          </draw:text-box>
        </draw:frame>
        <draw:custom-shape draw:style-name="gr167" draw:text-style-name="P3" draw:layer="layout" svg:width="1.4cm" svg:height="1.4cm" svg:x="3.3cm" svg:y="3.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7" draw:text-style-name="P3" draw:layer="layout" svg:width="1.4cm" svg:height="1.4cm" svg:x="5cm" svg:y="3.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7" draw:text-style-name="P3" draw:layer="layout" svg:width="1.4cm" svg:height="1.4cm" svg:x="6.7cm" svg:y="3.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7" draw:text-style-name="P3" draw:layer="layout" svg:width="1.4cm" svg:height="1.4cm" svg:x="8.399cm" svg:y="3.29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7" draw:text-style-name="P3" draw:layer="layout" svg:width="1.4cm" svg:height="1.4cm" svg:x="10.098cm" svg:y="3.29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6" draw:text-style-name="P3" xml:id="id159" draw:id="id159" draw:layer="layout" svg:width="9.002cm" svg:height="2.002cm" svg:x="15.998cm" svg:y="2.998cm">
          <text:p/>
          <draw:enhanced-geometry svg:viewBox="0 0 21600 21600" draw:type="rectangle" draw:enhanced-path="M 0 0 L 21600 0 21600 21600 0 21600 0 0 Z N"/>
        </draw:custom-shape>
        <draw:custom-shape draw:style-name="gr168" draw:text-style-name="P3" draw:layer="layout" svg:width="1.4cm" svg:height="1.4cm" svg:x="16.3cm" svg:y="3.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8" draw:text-style-name="P3" draw:layer="layout" svg:width="1.4cm" svg:height="1.4cm" svg:x="18cm" svg:y="3.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8" draw:text-style-name="P3" draw:layer="layout" svg:width="1.4cm" svg:height="1.4cm" svg:x="19.7cm" svg:y="3.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8" draw:text-style-name="P3" draw:layer="layout" svg:width="1.4cm" svg:height="1.4cm" svg:x="21.399cm" svg:y="3.299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8" draw:text-style-name="P3" draw:layer="layout" svg:width="1.4cm" svg:height="1.4cm" svg:x="23.098cm" svg:y="3.298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6" draw:text-style-name="P3" xml:id="id158" draw:id="id158" draw:layer="layout" svg:width="9.002cm" svg:height="2.002cm" svg:x="2.998cm" svg:y="5.998cm">
          <text:p/>
          <draw:enhanced-geometry svg:viewBox="0 0 21600 21600" draw:type="rectangle" draw:enhanced-path="M 0 0 L 21600 0 21600 21600 0 21600 0 0 Z N"/>
        </draw:custom-shape>
        <draw:custom-shape draw:style-name="gr169" draw:text-style-name="P3" xml:id="id305" draw:id="id305" draw:layer="layout" svg:width="1.4cm" svg:height="1.4cm" svg:x="3.3cm" svg:y="6.3cm">
          <text:p text:style-name="P3">1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06" draw:id="id306" draw:layer="layout" svg:width="1.4cm" svg:height="1.4cm" svg:x="5cm" svg:y="6.3cm">
          <text:p text:style-name="P3">2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07" draw:id="id307" draw:layer="layout" svg:width="1.4cm" svg:height="1.4cm" svg:x="6.7cm" svg:y="6.3cm">
          <text:p text:style-name="P3">3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08" draw:id="id308" draw:layer="layout" svg:width="1.4cm" svg:height="1.4cm" svg:x="8.399cm" svg:y="6.299cm">
          <text:p text:style-name="P3">4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09" draw:id="id309" draw:layer="layout" svg:width="1.4cm" svg:height="1.4cm" svg:x="10.098cm" svg:y="6.298cm">
          <text:p text:style-name="P3">5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6" draw:text-style-name="P3" xml:id="id160" draw:id="id160" draw:layer="layout" svg:width="9.002cm" svg:height="2.002cm" svg:x="15.998cm" svg:y="5.998cm">
          <text:p/>
          <draw:enhanced-geometry svg:viewBox="0 0 21600 21600" draw:type="rectangle" draw:enhanced-path="M 0 0 L 21600 0 21600 21600 0 21600 0 0 Z N"/>
        </draw:custom-shape>
        <draw:custom-shape draw:style-name="gr170" draw:text-style-name="P3" xml:id="id310" draw:id="id310" draw:layer="layout" svg:width="1.4cm" svg:height="1.4cm" svg:x="16.3cm" svg:y="6.3cm">
          <text:p text:style-name="P3">6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11" draw:id="id311" draw:layer="layout" svg:width="1.4cm" svg:height="1.4cm" svg:x="18cm" svg:y="6.3cm">
          <text:p text:style-name="P3">7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12" draw:id="id312" draw:layer="layout" svg:width="1.4cm" svg:height="1.4cm" svg:x="19.7cm" svg:y="6.3cm">
          <text:p text:style-name="P3">8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13" draw:id="id313" draw:layer="layout" svg:width="1.4cm" svg:height="1.4cm" svg:x="21.399cm" svg:y="6.299cm">
          <text:p text:style-name="P3">9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14" draw:id="id314" draw:layer="layout" svg:width="1.4cm" svg:height="1.4cm" svg:x="23.098cm" svg:y="6.298cm">
          <text:p text:style-name="P3">10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71" draw:text-style-name="P8" xml:id="id315" draw:id="id315" draw:layer="layout" draw:type="line" svg:x1="7.499cm" svg:y1="5cm" svg:x2="7.499cm" svg:y2="5.998cm" draw:start-shape="id157" draw:end-shape="id158" draw:end-glue-point="0" svg:d="M7499 5000v998" svg:viewBox="0 0 1 999">
          <text:p/>
        </draw:connector>
        <draw:connector draw:style-name="gr171" draw:text-style-name="P8" xml:id="id316" draw:id="id316" draw:layer="layout" draw:type="line" svg:x1="20.499cm" svg:y1="5cm" svg:x2="20.499cm" svg:y2="5.998cm" draw:start-shape="id159" draw:start-glue-point="2" draw:end-shape="id160" draw:end-glue-point="0" svg:d="M20499 5000v998" svg:viewBox="0 0 1 999">
          <text:p/>
        </draw:connector>
        <draw:frame draw:style-name="gr172" draw:text-style-name="P2" xml:id="id317" draw:id="id317" draw:layer="layout" svg:width="5.485cm" svg:height="1.377cm" svg:x="11.258cm" svg:y="4.8cm">
          <draw:text-box>
            <text:p>ZipWithIndex</text:p>
          </draw:text-box>
        </draw:frame>
        <draw:custom-shape draw:style-name="gr173" draw:text-style-name="P3" xml:id="id161" draw:id="id161" draw:layer="layout" svg:width="17.602cm" svg:height="2.002cm" svg:x="5.198cm" svg:y="8.998cm">
          <text:p/>
          <draw:enhanced-geometry svg:viewBox="0 0 21600 21600" draw:type="rectangle" draw:enhanced-path="M 0 0 L 21600 0 21600 21600 0 21600 0 0 Z N"/>
        </draw:custom-shape>
        <draw:custom-shape draw:style-name="gr169" draw:text-style-name="P3" xml:id="id318" draw:id="id318" draw:layer="layout" svg:width="1.4cm" svg:height="1.4cm" svg:x="5.499cm" svg:y="9.299cm">
          <text:p text:style-name="P3">1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19" draw:id="id319" draw:layer="layout" svg:width="1.4cm" svg:height="1.4cm" svg:x="7.199cm" svg:y="9.299cm">
          <text:p text:style-name="P3">2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20" draw:id="id320" draw:layer="layout" svg:width="1.4cm" svg:height="1.4cm" svg:x="8.899cm" svg:y="9.299cm">
          <text:p text:style-name="P3">6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21" draw:id="id321" draw:layer="layout" svg:width="1.4cm" svg:height="1.4cm" svg:x="10.599cm" svg:y="9.299cm">
          <text:p text:style-name="P3">3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22" draw:id="id322" draw:layer="layout" svg:width="1.4cm" svg:height="1.4cm" svg:x="12.299cm" svg:y="9.299cm">
          <text:p text:style-name="P3">7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23" draw:id="id323" draw:layer="layout" svg:width="1.4cm" svg:height="1.4cm" svg:x="13.999cm" svg:y="9.299cm">
          <text:p text:style-name="P3">8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24" draw:id="id324" draw:layer="layout" svg:width="1.4cm" svg:height="1.4cm" svg:x="15.698cm" svg:y="9.298cm">
          <text:p text:style-name="P3">4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25" draw:id="id325" draw:layer="layout" svg:width="1.4cm" svg:height="1.4cm" svg:x="19.097cm" svg:y="9.297cm">
          <text:p text:style-name="P3">5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26" draw:id="id326" draw:layer="layout" svg:width="1.4cm" svg:height="1.4cm" svg:x="17.399cm" svg:y="9.298cm">
          <text:p text:style-name="P3">9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27" draw:id="id327" draw:layer="layout" svg:width="1.4cm" svg:height="1.4cm" svg:x="20.797cm" svg:y="9.297cm">
          <text:p text:style-name="P3">10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71" draw:text-style-name="P8" xml:id="id328" draw:id="id328" draw:layer="layout" draw:type="curve" svg:x1="7.499cm" svg:y1="8cm" svg:x2="13.999cm" svg:y2="8.998cm" draw:start-shape="id158" draw:start-glue-point="2" draw:end-shape="id161" draw:end-glue-point="0" svg:d="M7499 8000c0 748 6500 250 6500 998" svg:viewBox="0 0 6501 999">
          <text:p/>
        </draw:connector>
        <draw:connector draw:style-name="gr171" draw:text-style-name="P8" xml:id="id329" draw:id="id329" draw:layer="layout" draw:type="curve" svg:x1="20.499cm" svg:y1="8cm" svg:x2="13.999cm" svg:y2="8.998cm" draw:start-shape="id160" draw:start-glue-point="2" draw:end-shape="id161" draw:end-glue-point="0" svg:d="M20499 8000c0 748-6500 250-6500 998" svg:viewBox="0 0 6501 999">
          <text:p/>
        </draw:connector>
        <draw:frame draw:style-name="gr174" draw:text-style-name="P2" draw:layer="layout" svg:width="2.737cm" svg:height="1.377cm" svg:x="12.632cm" svg:y="7.201cm">
          <draw:text-box>
            <text:p xml:id="id330" text:id="id330">Union</text:p>
          </draw:text-box>
        </draw:frame>
        <draw:custom-shape draw:style-name="gr173" draw:text-style-name="P3" xml:id="id162" draw:id="id162" draw:layer="layout" svg:width="17.602cm" svg:height="2.002cm" svg:x="5.198cm" svg:y="11.998cm">
          <text:p/>
          <draw:enhanced-geometry svg:viewBox="0 0 21600 21600" draw:type="rectangle" draw:enhanced-path="M 0 0 L 21600 0 21600 21600 0 21600 0 0 Z N"/>
        </draw:custom-shape>
        <draw:custom-shape draw:style-name="gr169" draw:text-style-name="P3" xml:id="id331" draw:id="id331" draw:layer="layout" svg:width="1.4cm" svg:height="1.4cm" svg:x="5.499cm" svg:y="12.299cm">
          <text:p text:style-name="P3">1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32" draw:id="id332" draw:layer="layout" svg:width="1.4cm" svg:height="1.4cm" svg:x="7.199cm" svg:y="12.299cm">
          <text:p text:style-name="P3">2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33" draw:id="id333" draw:layer="layout" svg:width="1.4cm" svg:height="1.4cm" svg:x="8.899cm" svg:y="12.299cm">
          <text:p text:style-name="P3">3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34" draw:id="id334" draw:layer="layout" svg:width="1.4cm" svg:height="1.4cm" svg:x="10.598cm" svg:y="12.298cm">
          <text:p text:style-name="P3">4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69" draw:text-style-name="P3" xml:id="id335" draw:id="id335" draw:layer="layout" svg:width="1.4cm" svg:height="1.4cm" svg:x="12.297cm" svg:y="12.297cm">
          <text:p text:style-name="P3">5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36" draw:id="id336" draw:layer="layout" svg:width="1.4cm" svg:height="1.4cm" svg:x="13.999cm" svg:y="12.299cm">
          <text:p text:style-name="P3">6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37" draw:id="id337" draw:layer="layout" svg:width="1.4cm" svg:height="1.4cm" svg:x="15.699cm" svg:y="12.299cm">
          <text:p text:style-name="P3">7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38" draw:id="id338" draw:layer="layout" svg:width="1.4cm" svg:height="1.4cm" svg:x="17.399cm" svg:y="12.299cm">
          <text:p text:style-name="P3">8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39" draw:id="id339" draw:layer="layout" svg:width="1.4cm" svg:height="1.4cm" svg:x="19.098cm" svg:y="12.298cm">
          <text:p text:style-name="P3">9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0" draw:text-style-name="P3" xml:id="id340" draw:id="id340" draw:layer="layout" svg:width="1.4cm" svg:height="1.4cm" svg:x="20.797cm" svg:y="12.297cm">
          <text:p text:style-name="P3">10</text:p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onnector draw:style-name="gr175" draw:text-style-name="P8" xml:id="id341" draw:id="id341" draw:layer="layout" draw:type="curve" svg:x1="13.999cm" svg:y1="11cm" svg:x2="13.999cm" svg:y2="11.998cm" draw:start-shape="id161" draw:start-glue-point="2" draw:end-shape="id162" draw:end-glue-point="0" svg:d="M13999 11000v998" svg:viewBox="0 0 1 999">
          <text:p/>
        </draw:connector>
        <draw:frame draw:style-name="gr176" draw:text-style-name="P2" draw:layer="layout" svg:width="2.03cm" svg:height="1.377cm" svg:x="14.2cm" svg:y="10.8cm">
          <draw:text-box>
            <text:p xml:id="id342" text:id="id342">Sort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5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0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16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7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1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29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1">
                  <anim:set smil:begin="0s" smil:dur="0.001s" smil:fill="hold" smil:targetElement="id330" anim:sub-item="text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6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1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2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3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4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5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6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7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8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39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40" smil:attributeName="visibility" smil:to="visible"/>
                </anim:par>
                <anim:par smil:begin="0s" smil:fill="hold" presentation:node-type="with-previous" presentation:preset-class="entrance" presentation:preset-id="ooo-entrance-appear">
                  <anim:set smil:begin="0s" smil:dur="0.001s" smil:fill="hold" smil:targetElement="id341" smil:attributeName="visibility" smil:to="visible"/>
                </anim:par>
                <anim:par smil:begin="0s" smil:fill="hold" presentation:node-type="with-previous" presentation:preset-class="entrance" presentation:preset-id="ooo-entrance-appear" presentation:group-id="0">
                  <anim:set smil:begin="0s" smil:dur="0.001s" smil:fill="hold" smil:targetElement="id342" anim:sub-item="text" smil:attributeName="visibility" smil:to="visible"/>
                </anim:par>
              </anim:par>
            </anim:par>
          </anim:seq>
        </anim:par>
        <presentation:notes draw:style-name="dp2">
          <draw:page-thumbnail draw:style-name="gr5" draw:layer="layout" svg:width="19.798cm" svg:height="11.136cm" svg:x="0.6cm" svg:y="2.257cm" draw:page-number="20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0.009cm">
          <draw:text-box>
            <text:p text:style-name="P10"><text:span text:style-name="T9">Concat in Thrill</text:span></text:p>
          </draw:text-box>
        </draw:frame>
        <draw:frame draw:style-name="gr53" draw:text-style-name="P9" draw:layer="layout" svg:width="22.498cm" svg:height="5.829cm" svg:x="2.751cm" svg:y="1.961cm">
          <draw:image xlink:href="Pictures/1000000000000668000001A98744382AE01E166B.png" xlink:type="simple" xlink:show="embed" xlink:actuate="onLoad" loext:mime-type="image/png">
            <text:p/>
          </draw:image>
        </draw:frame>
        <draw:frame draw:style-name="gr165" draw:text-style-name="P5" draw:layer="layout" svg:width="2.458cm" svg:height="1.098cm" svg:x="3.5cm" svg:y="1cm">
          <draw:text-box>
            <text:p><text:span text:style-name="T3">Concat</text:span></text:p>
          </draw:text-box>
        </draw:frame>
        <draw:frame draw:style-name="gr53" draw:text-style-name="P9" draw:layer="layout" svg:width="22.552cm" svg:height="5.795cm" svg:x="2.651cm" svg:y="8.605cm">
          <draw:image xlink:href="Pictures/1000000000000666000001A59FE0B5E295F32D26.png" xlink:type="simple" xlink:show="embed" xlink:actuate="onLoad" loext:mime-type="image/png">
            <text:p/>
          </draw:image>
        </draw:frame>
        <draw:frame draw:style-name="gr177" draw:text-style-name="P5" draw:layer="layout" svg:width="8.63cm" svg:height="1.098cm" svg:x="3.5cm" svg:y="7.7cm">
          <draw:text-box>
            <text:p><text:span text:style-name="T3">ZipWithIndex + Union + Sort</text:span></text:p>
          </draw:text-box>
        </draw:frame>
        <draw:frame draw:style-name="gr178" draw:text-style-name="P19" draw:layer="layout" svg:width="5.939cm" svg:height="1.098cm" draw:transform="rotate (1.5707963267949) translate (1.058cm 10.845cm)">
          <draw:text-box>
            <text:p><text:span text:style-name="T29">–</text:span><text:span text:style-name="T17"> </text:span><text:span text:style-name="T17">CPU-Nutzung [%]</text:span></text:p>
          </draw:text-box>
        </draw:frame>
        <draw:frame draw:style-name="gr179" draw:text-style-name="P19" draw:layer="layout" svg:width="4.817cm" svg:height="1.098cm" draw:transform="rotate (-1.5707963267949) translate (26.598cm 5.467cm)">
          <draw:text-box>
            <text:p><text:span text:style-name="T30">–</text:span><text:span text:style-name="T17"> </text:span><text:span text:style-name="T17">Traffic [MiB/s]</text:span></text:p>
          </draw:text-box>
        </draw:frame>
        <draw:frame draw:style-name="gr180" draw:text-style-name="P5" draw:layer="layout" svg:width="2.39cm" svg:height="1.098cm" svg:x="12.805cm" svg:y="14.6cm">
          <draw:text-box>
            <text:p><text:span text:style-name="T3">Zeit [s]</text:span></text:p>
          </draw:text-box>
        </draw:frame>
        <presentation:notes draw:style-name="dp2">
          <draw:page-thumbnail draw:style-name="gr5" draw:layer="layout" svg:width="19.798cm" svg:height="11.136cm" svg:x="0.6cm" svg:y="2.257cm" draw:page-number="21" presentation:class="page"/>
          <draw:frame presentation:style-name="pr1" draw:text-style-name="P1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1.008cm">
          <draw:text-box>
            <text:p text:style-name="P10"><text:span text:style-name="T9">Evaluation</text:span></text:p>
          </draw:text-box>
        </draw:frame>
        <draw:frame draw:style-name="gr181" draw:text-style-name="P25" draw:layer="layout" svg:width="11.221cm" svg:height="1.377cm" svg:x="8.39cm" svg:y="4.4cm">
          <draw:text-box>
            <text:p><text:span text:style-name="T27">Weak-Scaling-Experimente</text:span></text:p>
          </draw:text-box>
        </draw:frame>
        <draw:frame draw:style-name="gr182" draw:text-style-name="P2" draw:layer="layout" svg:width="15.178cm" svg:height="5.881cm" svg:x="6.411cm" svg:y="5.977cm">
          <draw:text-box>
            <text:list text:style-name="L1">
              <text:list-item>
                <text:p>LiDO3-Cluster (20 PEs je Knoten)</text:p>
              </text:list-item>
              <text:list-item>
                <text:p>CommonCrawl (<text:span text:style-name="T31">σ=242 → 8 WT-Level)</text:span></text:p>
              </text:list-item>
              <text:list-item>
                <text:p><text:span text:style-name="T32">DNA (</text:span><text:span text:style-name="T31">σ=4 → 2 WT-Level)</text:span></text:p>
              </text:list-item>
              <text:list-item>
                <text:p><text:span text:style-name="T31">1 GiB je Knoten</text:span></text:p>
              </text:list-item>
              <text:list-item>
                <text:p><text:span text:style-name="T31">Thrill- und MPI-Implementierungen</text:span></text:p>
              </text:list-item>
            </text:list>
          </draw:text-box>
        </draw:frame>
        <presentation:notes draw:style-name="dp2">
          <draw:page-thumbnail draw:style-name="gr5" draw:layer="layout" svg:width="19.798cm" svg:height="11.136cm" svg:x="0.6cm" svg:y="2.257cm" draw:page-number="22" presentation:class="page"/>
          <draw:frame presentation:style-name="pr1" draw:text-style-name="P18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1">
        <office:forms form:automatic-focus="false" form:apply-design-mode="false"/>
        <draw:frame draw:style-name="gr183" draw:text-style-name="P30" draw:layer="layout" svg:width="20.61cm" svg:height="1.464cm" svg:x="3.695cm" svg:y="0.236cm">
          <draw:text-box>
            <text:p text:style-name="P10"><text:span text:style-name="T33">Weak Scaling – Durchsatz</text:span></text:p>
          </draw:text-box>
        </draw:frame>
        <draw:frame draw:style-name="gr53" draw:text-style-name="P9" draw:layer="layout" svg:width="11.998cm" svg:height="9.883cm" svg:x="1.6cm" svg:y="2.617cm">
          <draw:image xlink:href="Pictures/1000000000000364000002CBF176B45C9FD419BC.png" xlink:type="simple" xlink:show="embed" xlink:actuate="onLoad" loext:mime-type="image/png">
            <text:p/>
          </draw:image>
        </draw:frame>
        <draw:frame draw:style-name="gr53" draw:text-style-name="P9" draw:layer="layout" svg:width="12.276cm" svg:height="9.865cm" svg:x="14.111cm" svg:y="2.635cm">
          <draw:image xlink:href="Pictures/100000000000036C000002C02D91709ABD15AE6B.png" xlink:type="simple" xlink:show="embed" xlink:actuate="onLoad" loext:mime-type="image/png">
            <text:p/>
          </draw:image>
        </draw:frame>
        <draw:frame draw:style-name="gr53" draw:text-style-name="P9" draw:layer="layout" svg:width="15.081cm" svg:height="1.57cm" svg:x="6.46cm" svg:y="13.54cm">
          <draw:image xlink:href="Pictures/100000000000035700000059D52395DC89B70328.png" xlink:type="simple" xlink:show="embed" xlink:actuate="onLoad" loext:mime-type="image/png">
            <text:p/>
          </draw:image>
        </draw:frame>
        <draw:frame draw:style-name="gr184" draw:text-style-name="P32" draw:layer="layout" svg:width="1.831cm" svg:height="1.098cm" svg:x="24.7cm" svg:y="1.7cm">
          <draw:text-box>
            <text:p text:style-name="P31"><text:span text:style-name="T17">DNA</text:span></text:p>
          </draw:text-box>
        </draw:frame>
        <draw:frame draw:style-name="gr185" draw:text-style-name="P34" draw:layer="layout" svg:width="4.638cm" svg:height="1.098cm" svg:x="2.401cm" svg:y="1.7cm">
          <draw:text-box>
            <text:p text:style-name="P33"><text:span text:style-name="T17">CommonCrawl</text:span></text:p>
          </draw:text-box>
        </draw:frame>
        <draw:frame draw:style-name="gr186" draw:text-style-name="P35" draw:layer="layout" svg:width="4.744cm" svg:height="1.001cm" draw:transform="rotate (1.5707963267949) translate (0.199cm 9.547cm)">
          <draw:text-box>
            <text:p><text:span text:style-name="T34">Durchsatz [GiB/s]</text:span></text:p>
          </draw:text-box>
        </draw:frame>
        <draw:frame draw:style-name="gr187" draw:text-style-name="P36" draw:layer="layout" svg:width="6.162cm" svg:height="1.001cm" svg:x="10.919cm" svg:y="12.3cm">
          <draw:text-box>
            <text:p><text:span text:style-name="T34">Knoten (jeweils 20 PEs)</text:span></text:p>
          </draw:text-box>
        </draw:frame>
        <presentation:notes draw:style-name="dp2">
          <draw:page-thumbnail draw:style-name="gr5" draw:layer="layout" svg:width="19.798cm" svg:height="11.136cm" svg:x="0.6cm" svg:y="2.257cm" draw:page-number="23" presentation:class="page"/>
          <draw:frame presentation:style-name="pr1" draw:text-style-name="P18" draw:layer="layout" svg:width="16.799cm" svg:height="13.364cm" svg:x="2.1cm" svg:y="14.107cm" presentation:class="notes">
            <draw:text-box>
              <text:list text:style-name="L1">
                <text:list-item>
                  <text:p><text:span text:style-name="T14">MPI-Durchsätze durch die Bank deutlich höher als Thrill</text:span></text:p>
                </text:list-item>
                <text:list-item>
                  <text:p><text:span text:style-name="T14">Balancierte Konkatenationen in Thrill aufgrund der High-Level-Datenflussorientierung deutlich aufwändiger</text:span></text:p>
                </text:list-item>
                <text:list-item>
                  <text:p><text:span text:style-name="T14">Sehr gute Skalierung bei mpi-bsort und mpi-dd, etwas schlechter bei mpi-dsplit</text:span></text:p>
                </text:list-item>
                <text:list-item>
                  <text:p><text:span text:style-name="T14">mpi-dsplit ist Kombination der „schwierigen“ Teile von mpi-dd und mpi-bsort</text:span></text:p>
                </text:list-item>
                <text:list-item>
                  <text:p><text:span text:style-name="T14">mpi-bsort profitiert von Daten-Lokalität</text:span></text:p>
                </text:list-item>
                <text:list-item>
                  <text:p><text:span text:style-name="T14">Allerdings noch nicht bei DNA, da nur eine Sortierung stattfindet, bei der Daten überall verteilt sind → „Knick“ nach N=64</text:span></text:p>
                </text:list-item>
              </text:list>
            </draw:text-box>
          </draw:frame>
        </presentation:notes>
      </draw:page>
      <draw:page draw:name="page24" draw:style-name="dp1" draw:master-page-name="Standard" presentation:presentation-page-layout-name="AL1T1">
        <office:forms form:automatic-focus="false" form:apply-design-mode="false"/>
        <draw:frame draw:style-name="gr188" draw:text-style-name="P30" draw:layer="layout" svg:width="20.61cm" svg:height="2.503cm" svg:x="3.695cm" svg:y="0.236cm">
          <draw:text-box>
            <text:p text:style-name="P10"><text:span text:style-name="T33">Weak Scaling – Durchsatz (Thrill)</text:span></text:p>
            <text:p text:style-name="P10"><text:span text:style-name="T33"/></text:p>
          </draw:text-box>
        </draw:frame>
        <draw:frame draw:style-name="gr53" draw:text-style-name="P9" draw:layer="layout" svg:width="12.338cm" svg:height="9.787cm" svg:x="1.24cm" svg:y="2.613cm">
          <draw:image xlink:href="Pictures/1000000000000375000002BECB2D760909F8713C.png" xlink:type="simple" xlink:show="embed" xlink:actuate="onLoad" loext:mime-type="image/png">
            <text:p/>
          </draw:image>
        </draw:frame>
        <draw:frame draw:style-name="gr53" draw:text-style-name="P9" draw:layer="layout" svg:width="11.839cm" svg:height="9.842cm" svg:x="14.402cm" svg:y="2.558cm">
          <draw:image xlink:href="Pictures/1000000000000350000002C107D2F886E27AA214.png" xlink:type="simple" xlink:show="embed" xlink:actuate="onLoad" loext:mime-type="image/png">
            <text:p/>
          </draw:image>
        </draw:frame>
        <draw:frame draw:style-name="gr53" draw:text-style-name="P9" draw:layer="layout" svg:width="15.064cm" svg:height="0.776cm" svg:x="6.468cm" svg:y="13.769cm">
          <draw:image xlink:href="Pictures/10000000000003560000002C3DBAA5906EBEB78D.png" xlink:type="simple" xlink:show="embed" xlink:actuate="onLoad" loext:mime-type="image/png">
            <text:p/>
          </draw:image>
        </draw:frame>
        <draw:frame draw:style-name="gr186" draw:text-style-name="P35" draw:layer="layout" svg:width="4.744cm" svg:height="1.001cm" draw:transform="rotate (1.5707963267949) translate (0.2cm 9.547cm)">
          <draw:text-box>
            <text:p><text:span text:style-name="T34">Durchsatz [GiB/s]</text:span></text:p>
          </draw:text-box>
        </draw:frame>
        <draw:frame draw:style-name="gr187" draw:text-style-name="P36" draw:layer="layout" svg:width="6.162cm" svg:height="1.001cm" svg:x="10.919cm" svg:y="12.301cm">
          <draw:text-box>
            <text:p><text:span text:style-name="T34">Knoten (jeweils 20 PEs)</text:span></text:p>
          </draw:text-box>
        </draw:frame>
        <draw:frame draw:style-name="gr184" draw:text-style-name="P32" draw:layer="layout" svg:width="1.831cm" svg:height="1.098cm" svg:x="24.7cm" svg:y="1.7cm">
          <draw:text-box>
            <text:p text:style-name="P31"><text:span text:style-name="T17">DNA</text:span></text:p>
          </draw:text-box>
        </draw:frame>
        <draw:frame draw:style-name="gr185" draw:text-style-name="P34" draw:layer="layout" svg:width="4.638cm" svg:height="1.098cm" svg:x="2.401cm" svg:y="1.7cm">
          <draw:text-box>
            <text:p text:style-name="P33"><text:span text:style-name="T17">CommonCrawl</text:span></text:p>
          </draw:text-box>
        </draw:frame>
        <presentation:notes draw:style-name="dp2">
          <draw:page-thumbnail draw:style-name="gr5" draw:layer="layout" svg:width="19.798cm" svg:height="11.136cm" svg:x="0.6cm" svg:y="2.257cm" draw:page-number="24" presentation:class="page"/>
          <draw:frame presentation:style-name="pr1" draw:text-style-name="P18" draw:layer="layout" svg:width="16.799cm" svg:height="13.364cm" svg:x="2.1cm" svg:y="14.107cm" presentation:class="notes" presentation:user-transformed="true">
            <draw:text-box>
              <text:list text:style-name="L1">
                <text:list-item>
                  <text:p>Ebenfalls sichtbare Skalierung von thrill-bsort und thrill-dd</text:p>
                </text:list-item>
                <text:list-item>
                  <text:p>Die für MPI sichtbaren Vorteile von Bucket Sort gegenüber DD können in Thrill nicht ausgeschöpft werden</text:p>
                </text:list-item>
                <text:list-item>
                  <text:p>thrill-sss-sort kämpft mit Balance-Problemen und ist schwierig zu beurteilen</text:p>
                </text:list-item>
              </text:list>
            </draw:text-box>
          </draw:frame>
        </presentation:notes>
      </draw:page>
      <draw:page draw:name="page25" draw:style-name="dp1" draw:master-page-name="Standard" presentation:presentation-page-layout-name="AL1T1">
        <office:forms form:automatic-focus="false" form:apply-design-mode="false"/>
        <draw:frame draw:style-name="gr183" draw:text-style-name="P30" draw:layer="layout" svg:width="20.61cm" svg:height="1.464cm" svg:x="3.695cm" svg:y="0.236cm">
          <draw:text-box>
            <text:p text:style-name="P10"><text:span text:style-name="T33">Weak Scaling - Traffic</text:span></text:p>
          </draw:text-box>
        </draw:frame>
        <draw:frame draw:style-name="gr53" draw:text-style-name="P9" draw:layer="layout" svg:width="15.081cm" svg:height="1.57cm" svg:x="6.46cm" svg:y="13.54cm">
          <draw:image xlink:href="Pictures/100000000000035700000059D52395DC89B70328.png" xlink:type="simple" xlink:show="embed" xlink:actuate="onLoad" loext:mime-type="image/png">
            <text:p/>
          </draw:image>
        </draw:frame>
        <draw:frame draw:style-name="gr53" draw:text-style-name="P9" draw:layer="layout" svg:width="13.047cm" svg:height="9.799cm" svg:x="0.553cm" svg:y="2.601cm">
          <draw:image xlink:href="Pictures/10000000000003A8000002BF49AA274639A28266.png" xlink:type="simple" xlink:show="embed" xlink:actuate="onLoad" loext:mime-type="image/png">
            <text:p/>
          </draw:image>
        </draw:frame>
        <draw:frame draw:style-name="gr53" draw:text-style-name="P9" draw:layer="layout" svg:width="12.45cm" svg:height="9.8cm" svg:x="13.869cm" svg:y="2.6cm">
          <draw:image xlink:href="Pictures/100000000000037D000002BFADACBA92FA8DD854.png" xlink:type="simple" xlink:show="embed" xlink:actuate="onLoad" loext:mime-type="image/png">
            <text:p/>
          </draw:image>
        </draw:frame>
        <draw:frame draw:style-name="gr189" draw:text-style-name="P35" draw:layer="layout" svg:width="3.313cm" svg:height="1.001cm" draw:transform="rotate (1.5707963267949) translate (0.201cm 9.532cm)">
          <draw:text-box>
            <text:p><text:span text:style-name="T34">Traffic [GiB]</text:span></text:p>
          </draw:text-box>
        </draw:frame>
        <draw:frame draw:style-name="gr184" draw:text-style-name="P32" draw:layer="layout" svg:width="1.831cm" svg:height="1.098cm" svg:x="24.7cm" svg:y="1.7cm">
          <draw:text-box>
            <text:p text:style-name="P31"><text:span text:style-name="T17">DNA</text:span></text:p>
          </draw:text-box>
        </draw:frame>
        <draw:frame draw:style-name="gr185" draw:text-style-name="P34" draw:layer="layout" svg:width="4.638cm" svg:height="1.098cm" svg:x="2.401cm" svg:y="1.7cm">
          <draw:text-box>
            <text:p text:style-name="P33"><text:span text:style-name="T17">CommonCrawl</text:span></text:p>
          </draw:text-box>
        </draw:frame>
        <draw:frame draw:style-name="gr187" draw:text-style-name="P36" draw:layer="layout" svg:width="6.162cm" svg:height="1.001cm" svg:x="10.919cm" svg:y="12.301cm">
          <draw:text-box>
            <text:p><text:span text:style-name="T34">Knoten (jeweils 20 PEs)</text:span></text:p>
          </draw:text-box>
        </draw:frame>
        <presentation:notes draw:style-name="dp2">
          <draw:page-thumbnail draw:style-name="gr5" draw:layer="layout" svg:width="19.798cm" svg:height="11.136cm" svg:x="0.6cm" svg:y="2.257cm" draw:page-number="25" presentation:class="page"/>
          <draw:frame presentation:style-name="pr1" draw:text-style-name="P18" draw:layer="layout" svg:width="16.799cm" svg:height="13.364cm" svg:x="2.1cm" svg:y="14.107cm" presentation:class="notes">
            <draw:text-box>
              <text:list text:style-name="L1">
                <text:list-item>
                  <text:p><text:span text:style-name="T14">Hoher Traffic von thrill-bsort auch Erklärung für schlechtere Performance</text:span></text:p>
                </text:list-item>
                <text:list-item>
                  <text:p><text:span text:style-name="T14">mpi-bsort und mpi-dsplit sehr ähnlich, da Buckets und Textteile beim Split äquivalent sind</text:span></text:p>
                </text:list-item>
                <text:list-item>
                  <text:p><text:span text:style-name="T14">DD-Ansätze benötigen am wenigsten Kommunikation</text:span></text:p>
                  <text:list>
                    <text:list-item>
                      <text:p><text:span text:style-name="T14">Eigentliche Konstruktion geschieht lokal</text:span></text:p>
                    </text:list-item>
                    <text:list-item>
                      <text:p><text:span text:style-name="T14">Es werden Bits statt Symbolen versendet → Faktor 8!</text:span></text:p>
                    </text:list-item>
                  </text:list>
                </text:list-item>
              </text:list>
            </draw:text-box>
          </draw:frame>
        </presentation:notes>
      </draw:page>
      <draw:page draw:name="page26" draw:style-name="dp1" draw:master-page-name="Standard" presentation:presentation-page-layout-name="AL1T1">
        <office:forms form:automatic-focus="false" form:apply-design-mode="false"/>
        <draw:frame draw:style-name="gr183" draw:text-style-name="P30" draw:layer="layout" svg:width="20.61cm" svg:height="1.464cm" svg:x="3.695cm" svg:y="0.236cm">
          <draw:text-box>
            <text:p text:style-name="P10"><text:span text:style-name="T33">Weak Scaling - Speichernutzung</text:span></text:p>
          </draw:text-box>
        </draw:frame>
        <draw:frame draw:style-name="gr190" draw:text-style-name="P9" draw:layer="layout" svg:width="26.38cm" svg:height="14.037cm" svg:x="0.81cm" svg:y="1.3cm">
          <draw:object xlink:href="./Object 1" xlink:type="simple" xlink:show="embed" xlink:actuate="onLoad">
            <loext:p/>
          </draw:object>
          <draw:image xlink:href="./ObjectReplacements/Object 1" xlink:type="simple" xlink:show="embed" xlink:actuate="onLoad"/>
        </draw:frame>
        <presentation:notes draw:style-name="dp2">
          <draw:page-thumbnail draw:style-name="gr5" draw:layer="layout" svg:width="19.798cm" svg:height="11.136cm" svg:x="0.6cm" svg:y="2.257cm" draw:page-number="26" presentation:class="page"/>
          <draw:frame presentation:style-name="pr1" draw:text-style-name="P18" draw:layer="layout" svg:width="16.799cm" svg:height="13.364cm" svg:x="2.1cm" svg:y="14.107cm" presentation:class="notes">
            <draw:text-box>
              <text:list text:style-name="L1">
                <text:list-item>
                  <text:p><text:span text:style-name="T14">Hoher Speicher-Peak bei thrill-dd mit großen Alphabeten begründet durch aufwändigere Konkatenation</text:span></text:p>
                </text:list-item>
                <text:list-item>
                  <text:p><text:span text:style-name="T14">mpi-dd bezüglich Speicherplatz am effizientesten: die guten Eigenschaften der besten sequentiellen Algorithmen können voll ausgeschöpft werden</text:span></text:p>
                </text:list-item>
                <text:list-item>
                  <text:p><text:span text:style-name="T14">sss-sort benötigt nur für lokales Sortieren zusätzlichen Speicher</text:span></text:p>
                </text:list-item>
                <text:list-item>
                  <text:p><text:span text:style-name="T14">bsort und split benötigen zusätzlichen Speicher für Buckets / Splitting</text:span></text:p>
                  <text:p><text:span text:style-name="T14"/></text:p>
                </text:list-item>
              </text:list>
            </draw:text-box>
          </draw:frame>
        </presentation:notes>
      </draw:page>
      <draw:page draw:name="page27" draw:style-name="dp1" draw:master-page-name="Standard" presentation:presentation-page-layout-name="AL1T1">
        <office:forms form:automatic-focus="false" form:apply-design-mode="false"/>
        <draw:frame draw:style-name="gr59" draw:text-style-name="P11" draw:layer="layout" svg:width="20.61cm" svg:height="1.941cm" svg:x="3.695cm" svg:y="1.01cm">
          <draw:text-box>
            <text:p text:style-name="P10"><text:span text:style-name="T9">Fazit</text:span></text:p>
          </draw:text-box>
        </draw:frame>
        <draw:frame draw:style-name="gr191" draw:text-style-name="P2" draw:layer="layout" svg:width="24.115cm" svg:height="3.629cm" svg:x="1.943cm" svg:y="6cm">
          <draw:text-box>
            <text:p>→ Verteilte WT-Konstruktion skaliert im Allgemeinen recht gut</text:p>
            <text:p>→ Domain Decomposition skaliert nahezu perfekt und benötigt<text:line-break/> <text:s text:c="3"/>den geringsten Traffic und Speicherplatz</text:p>
          </draw:text-box>
        </draw:frame>
        <presentation:notes draw:style-name="dp2">
          <draw:page-thumbnail draw:style-name="gr5" draw:layer="layout" svg:width="19.798cm" svg:height="11.136cm" svg:x="0.6cm" svg:y="2.257cm" draw:page-number="27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egoe UI7" svg:font-family="'Segoe UI'"/>
    <style:font-face style:name="Segoe UI6" svg:font-family="'Segoe UI'" style:font-adornments="Standard"/>
    <style:font-face style:name="Source Code Pro2" svg:font-family="'Source Code Pro'" style:font-family-generic="modern" style:font-pitch="fixed"/>
    <style:font-face style:name="Source Code Pro1" svg:font-family="'Source Code Pro'" style:font-adornments="Standard" style:font-family-generic="modern" style:font-pitch="fixed"/>
    <style:font-face style:name="Arial1" svg:font-family="Arial" style:font-pitch="variable"/>
    <style:font-face style:name="Microsoft YaHei1" svg:font-family="'Microsoft YaHei'" style:font-pitch="variable"/>
    <style:font-face style:name="Segoe UI9" svg:font-family="'Segoe UI'" style:font-pitch="variable"/>
    <style:font-face style:name="Segoe UI5" svg:font-family="'Segoe UI'" style:font-adornments="Standard" style:font-pitch="variable"/>
    <style:font-face style:name="Segoe UI3" svg:font-family="'Segoe UI'" style:font-adornments="Standard" style:font-family-generic="modern" style:font-pitch="variable"/>
    <style:font-face style:name="Source Code Pro" svg:font-family="'Source Code Pro'" style:font-adornments="Standard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egoe UI" svg:font-family="'Segoe UI'" style:font-family-generic="roman" style:font-pitch="variable"/>
    <style:font-face style:name="Segoe UI1" svg:font-family="'Segoe UI'" style:font-adornments="Standard" style:font-family-generic="roman" style:font-pitch="variable"/>
    <style:font-face style:name="Segoe UI Semibold" svg:font-family="'Segoe UI Semibold'" style:font-family-generic="roman" style:font-pitch="variable"/>
    <style:font-face style:name="Segoe UI Semibold1" svg:font-family="'Segoe UI Semibold'" style:font-adornments="Standard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Kursiv" style:font-family-generic="roman" style:font-pitch="variable"/>
    <style:font-face style:name="Times New Roman2" svg:font-family="'Times New Roman'" style:font-adornments="Standard" style:font-family-generic="roman" style:font-pitch="variable"/>
    <style:font-face style:name="Segoe UI4" svg:font-family="'Segoe UI'" style:font-family-generic="swiss" style:font-pitch="variable"/>
    <style:font-face style:name="Segoe UI2" svg:font-family="'Segoe UI'" style:font-adornments="Standard" style:font-family-generic="swiss" style:font-pitch="variable"/>
    <style:font-face style:name="Segoe UI Semibold2" svg:font-family="'Segoe UI Semibold'" style:font-adornments="Standard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8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0" draw:border="0%"/>
    <draw:gradient draw:name="Ausgefüllt_20_blau" draw:display-name="Ausgefüllt blau" draw:style="linear" draw:start-color="#729fcf" draw:end-color="#355269" draw:start-intensity="100%" draw:end-intensity="100%" draw:angle="300" draw:border="0%"/>
    <draw:gradient draw:name="Ausgefüllt_20_gelb" draw:display-name="Ausgefüllt gelb" draw:style="linear" draw:start-color="#ffde59" draw:end-color="#b47804" draw:start-intensity="100%" draw:end-intensity="100%" draw:angle="300" draw:border="0%"/>
    <draw:gradient draw:name="Ausgefüllt_20_grün" draw:display-name="Ausgefüllt grün" draw:style="linear" draw:start-color="#77bc65" draw:end-color="#127622" draw:start-intensity="100%" draw:end-intensity="100%" draw:angle="300" draw:border="0%"/>
    <draw:gradient draw:name="Ausgefüllt_20_rot" draw:display-name="Ausgefüllt rot" draw:style="linear" draw:start-color="#ff6d6d" draw:end-color="#c9211e" draw:start-intensity="100%" draw:end-intensity="100%" draw:angle="300" draw:border="0%"/>
    <draw:gradient draw:name="Formen" draw:style="rectangular" draw:cx="50%" draw:cy="50%" draw:start-color="#cccccc" draw:end-color="#ffffff" draw:start-intensity="100%" draw:end-intensity="100%" draw:angle="0" draw:border="0%"/>
    <draw:gradient draw:name="Gradient_20_2" draw:display-name="Gradient 2" draw:style="linear" draw:start-color="#8ae234" draw:end-color="#73d216" draw:start-intensity="100%" draw:end-intensity="100%" draw:angle="300" draw:border="0%"/>
    <draw:gradient draw:name="Gradient_20_3" draw:display-name="Gradient 3" draw:style="linear" draw:start-color="#fce94f" draw:end-color="#edd400" draw:start-intensity="100%" draw:end-intensity="100%" draw:angle="300" draw:border="0%"/>
    <draw:gradient draw:name="Gradient_20_4" draw:display-name="Gradient 4" draw:style="linear" draw:start-color="#ef2929" draw:end-color="#cc0000" draw:start-intensity="100%" draw:end-intensity="100%" draw:angle="300" draw:border="0%"/>
    <draw:gradient draw:name="Gradient_20_5" draw:display-name="Gradient 5" draw:style="linear" draw:start-color="#ad7fa8" draw:end-color="#755076" draw:start-intensity="100%" draw:end-intensity="100%" draw:angle="300" draw:border="0%"/>
    <draw:gradient draw:name="Gradient_20_6" draw:display-name="Gradient 6" draw:style="linear" draw:start-color="#e9b96e" draw:end-color="#c17d11" draw:start-intensity="100%" draw:end-intensity="100%" draw:angle="300" draw:border="0%"/>
    <draw:gradient draw:name="Gradient_20_7" draw:display-name="Gradient 7" draw:style="linear" draw:start-color="#d3d7cf" draw:end-color="#babdb6" draw:start-intensity="100%" draw:end-intensity="100%" draw:angle="300" draw:border="0%"/>
    <draw:gradient draw:name="Gradient_20_8" draw:display-name="Gradient 8" draw:style="linear" draw:start-color="#fcaf3e" draw:end-color="#f57900" draw:start-intensity="100%" draw:end-intensity="100%" draw:angle="300" draw:border="0%"/>
    <draw:gradient draw:name="gradient" draw:style="linear" draw:start-color="#729fcf" draw:end-color="#3465a4" draw:start-intensity="100%" draw:end-intensity="100%" draw:angle="300" draw:border="0%"/>
    <draw:hatch draw:name="Hatching_20_46" draw:display-name="Hatching 46" draw:style="single" draw:color="#3465a4" draw:distance="0.02cm" draw:rotation="0"/>
    <draw:fill-image draw:name="Bitmap_20_1" draw:display-name="Bitmap 1" xlink:href="Pictures/1000000000000020000000204B249CA79A42C6D7.png" xlink:type="simple" xlink:show="embed" xlink:actuate="onLoad"/>
    <draw:marker draw:name="Arrow" svg:viewBox="0 0 20 30" svg:d="M10 0l-10 30h20z"/>
    <draw:marker draw:name="Symmetric_20_Arrow" draw:display-name="Symmetric Arrow" svg:viewBox="0 0 1131 902" svg:d="M564 0l-564 902h1131z"/>
    <draw:stroke-dash draw:name="Dashed_20__28_var_29__20_1" draw:display-name="Dashed (var) 1" draw:style="rect" draw:dots1="1" draw:dots1-length="0.02cm" draw:dots2="1" draw:dots2-length="0.02cm" draw:distance="0.02cm"/>
    <draw:stroke-dash draw:name="Fine_20_Dashed" draw:display-name="Fine Dashed" draw:style="rect" draw:dots1="1" draw:dots1-length="197%" draw:distance="197%"/>
    <draw:stroke-dash draw:name="Fine_20_Dotted" draw:display-name="Fine Dotted" draw:style="rect" draw:dots1="1" draw:distance="0.457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de" fo:country="DE" style:font-name-asian="Segoe UI8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ed_20__28_var_29__20_1" svg:stroke-width="0cm" svg:stroke-color="#000000" draw:marker-start-width="0.2cm" draw:marker-start-center="false" draw:marker-end-width="0.2cm" draw:marker-end-center="false" draw:fill="solid" draw:fill-color="#d3d7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Segoe UI2" fo:font-family="'Segoe UI'" style:font-style-name="Standard" style:font-family-generic="swiss" style:font-pitch="variable" fo:font-size="24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/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Überschrift" style:family="graphic" style:parent-style-name="Objekt_20_ohne_20_Füllung_20_und_20_Linie">
      <style:text-properties style:font-name="Segoe UI Semibold2" fo:font-family="'Segoe UI Semibold'" style:font-style-name="Standard" style:font-family-generic="swiss" style:font-pitch="variable" fo:font-size="36pt" fo:font-weight="600"/>
    </style:style>
    <style:style style:name="Box" style:family="graphic" style:parent-style-name="standard">
      <style:graphic-properties svg:stroke-width="0.05cm" draw:marker-start-width="0.28cm" draw:marker-end-width="0.28cm" draw:fill="gradient" draw:fill-gradient-name="Gradient_20_7" draw:gradient-step-count="0" draw:fill-hatch-name="Hatching_20_46" draw:fill-image-name="Bitmap_20_1"/>
    </style:style>
    <style:style style:name="Box_20_Blau" style:display-name="Box Blau" style:family="graphic" style:parent-style-name="Box">
      <style:graphic-properties draw:fill="gradient" draw:fill-gradient-name="gradient" draw:gradient-step-count="64"/>
    </style:style>
    <style:style style:name="Box_20_Grün" style:display-name="Box Grün" style:family="graphic" style:parent-style-name="Box">
      <style:graphic-properties draw:fill="gradient" draw:fill-gradient-name="Gradient_20_2" draw:gradient-step-count="64"/>
    </style:style>
    <style:style style:name="Box_20_Gelb" style:display-name="Box Gelb" style:family="graphic" style:parent-style-name="Box">
      <style:graphic-properties draw:fill="gradient" draw:fill-gradient-name="Gradient_20_3" draw:gradient-step-count="64"/>
    </style:style>
    <style:style style:name="Box_20_Rot" style:display-name="Box Rot" style:family="graphic" style:parent-style-name="Box">
      <style:graphic-properties draw:fill="gradient" draw:fill-gradient-name="Gradient_20_4" draw:gradient-step-count="64"/>
    </style:style>
    <style:style style:name="Box_20_Violett" style:display-name="Box Violett" style:family="graphic" style:parent-style-name="Box">
      <style:graphic-properties draw:fill="gradient" draw:fill-gradient-name="Gradient_20_5" draw:gradient-step-count="64"/>
    </style:style>
    <style:style style:name="Variable" style:family="graphic" style:parent-style-name="Objekt_20_ohne_20_Füllung_20_und_20_Linie">
      <style:text-properties style:font-name="Times New Roman1" fo:font-family="'Times New Roman'" style:font-style-name="Kursiv" style:font-family-generic="roman" style:font-pitch="variable" fo:font-style="italic"/>
    </style:style>
    <style:style style:name="Box_20_Braun" style:display-name="Box Braun" style:family="graphic" style:parent-style-name="Box">
      <style:graphic-properties draw:fill="gradient" draw:fill-gradient-name="Gradient_20_6" draw:gradient-step-count="64"/>
    </style:style>
    <style:style style:name="Box_20_Orange" style:display-name="Box Orange" style:family="graphic" style:parent-style-name="Box">
      <style:graphic-properties draw:fill="gradient" draw:fill-gradient-name="Gradient_20_8" draw:gradient-step-count="0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svg:stroke-color="#3465a4" draw:textarea-horizontal-align="justify" draw:shadow="hidden" draw:shadow-offset-x="0.2cm" draw:shadow-offset-y="0.2cm" draw:shadow-color="#808080"/>
      <style:text-properties style:font-name="Segoe UI2" fo:font-family="'Segoe UI'" style:font-style-name="Standard" style:font-family-generic="swiss" style:font-pitch="variable"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shrink-to-fit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top="0.4cm" fo:margin-bottom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.3cm" fo:margin-bottom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.2cm" fo:margin-bottom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.1cm" fo:margin-bottom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.1cm" fo:margin-bottom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.1cm" fo:margin-bottom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.1cm" fo:margin-bottom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.1cm" fo:margin-bottom="0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size="18pt" style:font-size-asian="18pt" style:font-size-complex="18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</style:handout-master>
    <style:master-page style:name="Standard" style:page-layout-name="PM1" draw:style-name="Mdp1">
      <draw:frame presentation:style-name="Standard-title" draw:layer="backgroundobjects" svg:width="25.199cm" svg:height="2.629cm" svg:x="1.4cm" svg:y="0.628cm" presentation:class="title" presentation:placeholder="true">
        <draw:text-box/>
      </draw:frame>
      <draw:frame presentation:style-name="Standard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2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Patrick Dinklage</meta:initial-creator>
    <meta:creation-date>2019-02-14T13:48:00.984000000</meta:creation-date>
    <dc:date>2019-03-07T08:56:55.439000000</dc:date>
    <dc:creator>Patrick Dinklage</dc:creator>
    <meta:editing-duration>PT19H49S</meta:editing-duration>
    <meta:editing-cycles>151</meta:editing-cycles>
    <meta:generator>LibreOffice/6.2.0.3$Windows_X86_64 LibreOffice_project/98c6a8a1c6c7b144ce3cc729e34964b47ce25d62</meta:generator>
    <meta:document-statistic meta:object-count="749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date-style style:name="N10036" number:language="de" number:country="DE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h1" style:family="chart">
      <style:graphic-properties draw:stroke="none" draw:fill="none"/>
    </style:style>
    <style:style style:name="ch2" style:family="chart">
      <style:chart-properties chart:auto-position="true"/>
      <style:graphic-properties draw:stroke="none" svg:stroke-color="#b3b3b3" draw:fill="none" draw:fill-color="#e6e6e6"/>
      <style:text-properties fo:font-family="'Segoe UI'" style:font-style-name="Standard" fo:font-size="18pt" style:font-size-asian="10pt" style:font-size-complex="10pt"/>
    </style:style>
    <style:style style:name="ch3" style:family="chart">
      <style:chart-properties chart:include-hidden-cells="false" chart:auto-position="true" chart:auto-size="true" chart:treat-empty-cells="leave-gap" chart:right-angled-axes="true"/>
    </style:style>
    <style:style style:name="ch4" style:family="chart" style:data-style-name="N10036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family="'Segoe UI'" style:font-style-name="Standard" fo:font-size="18pt" style:font-size-asian="10pt" style:font-size-complex="10pt"/>
    </style:style>
    <style:style style:name="ch5" style:family="chart" style:data-style-name="N0">
      <style:chart-properties chart:display-label="true" chart:logarithmic="false" chart:origin="0" chart:reverse-direction="false" text:line-break="false" loext:try-staggering-first="false" chart:link-data-style-to-source="true" chart:axis-position="1"/>
      <style:graphic-properties svg:stroke-color="#b3b3b3"/>
      <style:text-properties fo:font-family="'Segoe UI'" style:font-style-name="Standard" fo:font-size="18pt" style:font-size-asian="10pt" style:font-size-complex="10pt"/>
    </style:style>
    <style:style style:name="ch6" style:family="chart">
      <style:chart-properties chart:auto-position="true" style:rotation-angle="90"/>
      <style:text-properties fo:font-family="'Segoe UI'" style:font-style-name="Standard" fo:font-size="18pt" style:font-size-asian="9pt" style:font-size-complex="9pt"/>
    </style:style>
    <style:style style:name="ch7" style:family="chart">
      <style:graphic-properties svg:stroke-color="#b3b3b3"/>
    </style:style>
    <style:style style:name="ch8" style:family="chart" style:data-style-name="N0">
      <style:chart-properties chart:link-data-style-to-source="true"/>
      <style:graphic-properties draw:stroke="none" draw:fill-color="#dc322f" dr3d:edge-rounding="5%"/>
      <style:text-properties fo:font-size="10pt" style:font-size-asian="10pt" style:font-size-complex="10pt"/>
    </style:style>
    <style:style style:name="ch9" style:family="chart" style:data-style-name="N0">
      <style:chart-properties chart:link-data-style-to-source="true"/>
      <style:graphic-properties draw:stroke="none" draw:fill-color="#268bd2" dr3d:edge-rounding="5%"/>
      <style:text-properties fo:font-size="10pt" style:font-size-asian="10pt" style:font-size-complex="10pt"/>
    </style:style>
    <style:style style:name="ch10" style:family="chart" style:data-style-name="N0">
      <style:chart-properties chart:link-data-style-to-source="true"/>
      <style:graphic-properties draw:stroke="none" draw:fill-color="#859900" dr3d:edge-rounding="5%"/>
      <style:text-properties fo:font-size="10pt" style:font-size-asian="10pt" style:font-size-complex="10pt"/>
    </style:style>
    <style:style style:name="ch11" style:family="chart" style:data-style-name="N0">
      <style:chart-properties chart:link-data-style-to-source="true"/>
      <style:graphic-properties draw:stroke="none" draw:fill-color="#6c71c4" dr3d:edge-rounding="5%"/>
      <style:text-properties fo:font-size="10pt" style:font-size-asian="10pt" style:font-size-complex="10pt"/>
    </style:style>
    <style:style style:name="ch12" style:family="chart" style:data-style-name="N0">
      <style:chart-properties chart:link-data-style-to-source="true"/>
      <style:graphic-properties draw:stroke="none" draw:fill-color="#d33682" dr3d:edge-rounding="5%"/>
      <style:text-properties fo:font-size="10pt" style:font-size-asian="10pt" style:font-size-complex="10pt"/>
    </style:style>
    <style:style style:name="ch13" style:family="chart" style:data-style-name="N0">
      <style:chart-properties chart:link-data-style-to-source="true"/>
      <style:graphic-properties draw:stroke="none" draw:fill-color="#b58900" dr3d:edge-rounding="5%"/>
      <style:text-properties fo:font-size="10pt" style:font-size-asian="10pt" style:font-size-complex="10pt"/>
    </style:style>
    <style:style style:name="ch14" style:family="chart">
      <style:graphic-properties draw:stroke="solid" svg:stroke-color="#b3b3b3" draw:fill="none" draw:fill-color="#e6e6e6"/>
    </style:style>
    <style:style style:name="ch15" style:family="chart">
      <style:graphic-properties svg:stroke-color="#b3b3b3" draw:fill-color="#cccccc"/>
    </style:style>
  </office:automatic-styles>
  <office:body>
    <office:chart>
      <chart:chart svg:width="26.381cm" svg:height="14.038cm" xlink:href="." xlink:type="simple" chart:class="chart:bar" chart:style-name="ch1">
        <chart:legend chart:legend-position="end" svg:x="21.597cm" svg:y="4.03cm" style:legend-expansion="high" chart:style-name="ch2"/>
        <chart:plot-area chart:style-name="ch3" chart:data-source-has-labels="both" svg:x="2.207cm" svg:y="0.28cm" svg:width="18.863cm" svg:height="13.478cm">
          <chartooo:coordinate-region svg:x="3.128cm" svg:y="0.704cm" svg:width="17.942cm" svg:height="11.957cm"/>
          <chart:axis chart:dimension="x" chart:name="primary-x" chart:style-name="ch4" chartooo:axis-type="auto">
            <chartooo:date-scale/>
            <chart:categories table:cell-range-address="local-table.$A$2:.$A$3"/>
          </chart:axis>
          <chart:axis chart:dimension="y" chart:name="primary-y" chart:style-name="ch5">
            <chart:title svg:x="0.451cm" svg:y="11.322cm" chart:style-name="ch6">
              <text:p>RAM-Nutzung je Knoten (GiB)</text:p>
            </chart:title>
            <chart:grid chart:style-name="ch7" chart:class="major"/>
          </chart:axis>
          <chart:series chart:style-name="ch8" chart:values-cell-range-address="local-table.$C$2:.$C$3" chart:label-cell-address="local-table.$C$1" chart:class="chart:bar">
            <chart:data-point chart:repeated="2"/>
          </chart:series>
          <chart:series chart:style-name="ch9" chart:values-cell-range-address="local-table.$D$2:.$D$3" chart:label-cell-address="local-table.$D$1" chart:class="chart:bar">
            <chart:data-point chart:repeated="2"/>
          </chart:series>
          <chart:series chart:style-name="ch10" chart:values-cell-range-address="local-table.$E$2:.$E$3" chart:label-cell-address="local-table.$E$1" chart:class="chart:bar">
            <chart:data-point chart:repeated="2"/>
          </chart:series>
          <chart:series chart:style-name="ch11" chart:values-cell-range-address="local-table.$F$2:.$F$3" chart:label-cell-address="local-table.$F$1" chart:class="chart:bar">
            <chart:data-point chart:repeated="2"/>
          </chart:series>
          <chart:series chart:style-name="ch12" chart:values-cell-range-address="local-table.$G$2:.$G$3" chart:label-cell-address="local-table.$G$1" chart:class="chart:bar">
            <chart:data-point chart:repeated="2"/>
          </chart:series>
          <chart:series chart:style-name="ch13" chart:values-cell-range-address="local-table.$B$2:.$B$3" chart:label-cell-address="local-table.$B$1" chart:class="chart:bar">
            <chart:data-point chart:repeated="2"/>
          </chart:series>
          <chart:wall chart:style-name="ch14"/>
          <chart:floor chart:style-name="ch15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thrill-sss-sort</text:p>
              </table:table-cell>
              <table:table-cell office:value-type="string">
                <text:p>mpi-bsort</text:p>
              </table:table-cell>
              <table:table-cell office:value-type="string">
                <text:p>mpi-dd</text:p>
              </table:table-cell>
              <table:table-cell office:value-type="string">
                <text:p>mpi-dsplit</text:p>
              </table:table-cell>
              <table:table-cell office:value-type="string">
                <text:p>thrill-bsort</text:p>
              </table:table-cell>
              <table:table-cell office:value-type="string">
                <text:p>thrill-dd</text:p>
              </table:table-cell>
            </table:table-row>
          </table:table-header-rows>
          <table:table-rows>
            <table:table-row>
              <table:table-cell office:value-type="string">
                <text:p>CommonCrawl (32 Knoten)</text:p>
              </table:table-cell>
              <table:table-cell office:value-type="float" office:value="3.11">
                <text:p>3.11</text:p>
              </table:table-cell>
              <table:table-cell office:value-type="float" office:value="4.31">
                <text:p>4.31</text:p>
              </table:table-cell>
              <table:table-cell office:value-type="float" office:value="2.71">
                <text:p>2.71</text:p>
              </table:table-cell>
              <table:table-cell office:value-type="float" office:value="4.33">
                <text:p>4.33</text:p>
              </table:table-cell>
              <table:table-cell office:value-type="float" office:value="5.86">
                <text:p>5.86</text:p>
              </table:table-cell>
              <table:table-cell office:value-type="float" office:value="10.01">
                <text:p>10.01</text:p>
              </table:table-cell>
            </table:table-row>
            <table:table-row>
              <table:table-cell office:value-type="string">
                <text:p>DNA (32 Knoten)</text:p>
              </table:table-cell>
              <table:table-cell office:value-type="float" office:value="3.03">
                <text:p>3.03</text:p>
              </table:table-cell>
              <table:table-cell office:value-type="float" office:value="3.15">
                <text:p>3.15</text:p>
              </table:table-cell>
              <table:table-cell office:value-type="float" office:value="2.71">
                <text:p>2.71</text:p>
              </table:table-cell>
              <table:table-cell office:value-type="float" office:value="3.52">
                <text:p>3.52</text:p>
              </table:table-cell>
              <table:table-cell office:value-type="float" office:value="4.16">
                <text:p>4.16</text:p>
              </table:table-cell>
              <table:table-cell office:value-type="float" office:value="3.03">
                <text:p>3.03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6.2.0.3$Windows_X86_64 LibreOffice_project/98c6a8a1c6c7b144ce3cc729e34964b47ce25d6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/>
</office:document-styles>
</file>